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30">
      <style:table-cell-properties fo:border-top="2pt solid #000000" fo:border-bottom="2pt solid #000000" fo:border-left="none" fo:border-right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4" style:family="table-cell" style:parent-style-name="Default" style:data-style-name="N30">
      <style:table-cell-properties fo:border-top="2pt solid #000000" fo:border-bottom="2pt solid #000000" fo:border-left="none" fo:border-right="none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5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</style:style>
    <style:style style:name="ce6" style:family="table-cell" style:parent-style-name="Default" style:data-style-name="N4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end" fo:margin-right="0cm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end" fo:margin-right="0cm"/>
      <style:text-properties fo:font-weight="bold" style:font-weight-asian="bold" style:font-weight-complex="bold"/>
    </style:style>
    <style:style style:name="ce8" style:family="table-cell" style:parent-style-name="Default" style:data-style-name="N4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end" fo:margin-right="0cm"/>
      <style:text-properties fo:font-weight="bold" style:font-weight-asian="bold" style:font-weight-complex="bold"/>
    </style:style>
    <style:style style:name="ce9" style:family="table-cell" style:parent-style-name="Default" style:data-style-name="N30">
      <style:table-cell-properties fo:border-top="2pt solid #000000" fo:border-bottom="2pt solid #000000" fo:border-left="none" fo:border-right="none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4">
      <style:table-cell-properties fo:border-top="2pt solid #000000" fo:border-bottom="2pt solid #000000" fo:border-left="thin solid #000000" fo:border-right="none" style:vertical-align="middle" fo:background-color="#FFFFFF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background-color="#FFFFFF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30">
      <style:table-cell-properties fo:border="thin solid #000000" style:vertical-align="automatic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30">
      <style:table-cell-properties fo:border="thin solid #000000" style:vertical-align="middle" fo:wrap-option="wrap" fo:background-color="#F0F0F4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4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fo:font-size="9pt" style:font-size-asian="9pt" style:font-size-complex="9pt"/>
    </style:style>
    <style:style style:name="ce15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333333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16pt" style:font-size-asian="16pt" style:font-size-complex="16pt" style:text-underline-style="solid" style:text-underline-type="single" fo:font-weight="bold" style:font-weight-asian="bold" style:font-weight-complex="bold"/>
    </style:style>
    <style:style style:name="ce19" style:family="table-cell" style:parent-style-name="Default" style:data-style-name="N30">
      <style:table-cell-properties style:vertical-align="automatic" fo:background-color="#FFFFFF" style:repeat-content="false"/>
      <style:paragraph-properties fo:text-align="center"/>
    </style:style>
    <style:style style:name="ce20" style:family="table-cell" style:parent-style-name="Default" style:data-style-name="N30">
      <style:table-cell-properties style:vertical-align="middle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21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center"/>
      <style:text-properties fo:font-size="16pt" style:font-size-asian="16pt" style:font-size-complex="16pt" style:text-underline-style="solid" style:text-underline-type="single" fo:font-weight="bold" style:font-weight-asian="bold" style:font-weight-complex="bold"/>
    </style:style>
    <style:style style:name="co1" style:family="table-column">
      <style:table-column-properties fo:break-before="auto" style:column-width="3.06916666666667cm"/>
    </style:style>
    <style:style style:name="co2" style:family="table-column">
      <style:table-column-properties fo:break-before="auto" style:column-width="1.87854166666667cm"/>
    </style:style>
    <style:style style:name="co3" style:family="table-column">
      <style:table-column-properties fo:break-before="auto" style:column-width="2.56645833333333cm"/>
    </style:style>
    <style:style style:name="co4" style:family="table-column">
      <style:table-column-properties fo:break-before="auto" style:column-width="2.72520833333333cm"/>
    </style:style>
    <style:style style:name="co5" style:family="table-column">
      <style:table-column-properties fo:break-before="auto" style:column-width="2.301875cm"/>
    </style:style>
    <style:style style:name="co6" style:family="table-column">
      <style:table-column-properties fo:break-before="auto" style:column-width="2.91041666666667cm"/>
    </style:style>
    <style:style style:name="co7" style:family="table-column">
      <style:table-column-properties fo:break-before="auto" style:column-width="3.095625cm"/>
    </style:style>
    <style:style style:name="co8" style:family="table-column">
      <style:table-column-properties fo:break-before="auto" style:column-width="3.99520833333333cm"/>
    </style:style>
    <style:style style:name="co9" style:family="table-column">
      <style:table-column-properties fo:break-before="auto" style:column-width="0.873125cm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0.079375cm"/>
    </style:style>
    <style:style style:name="co12" style:family="table-column">
      <style:table-column-properties fo:break-before="auto" style:column-width="5.74145833333333cm"/>
    </style:style>
    <style:style style:name="co13" style:family="table-column">
      <style:table-column-properties fo:break-before="auto" style:column-width="0.264583333333333cm"/>
    </style:style>
    <style:style style:name="co14" style:family="table-column">
      <style:table-column-properties fo:break-before="auto" style:column-width="2.98979166666667cm"/>
    </style:style>
    <style:style style:name="co15" style:family="table-column">
      <style:table-column-properties fo:break-before="auto" style:column-width="3.67770833333333cm"/>
    </style:style>
    <style:style style:name="co16" style:family="table-column">
      <style:table-column-properties fo:break-before="auto" style:column-width="2.460625cm"/>
    </style:style>
    <style:style style:name="co17" style:family="table-column">
      <style:table-column-properties fo:break-before="auto" style:column-width="6.270625cm"/>
    </style:style>
    <style:style style:name="co18" style:family="table-column">
      <style:table-column-properties fo:break-before="auto" style:column-width="2.67229166666667cm"/>
    </style:style>
    <style:style style:name="co19" style:family="table-column">
      <style:table-column-properties fo:break-before="auto" style:column-width="2.16958333333333cm"/>
    </style:style>
    <style:style style:name="co20" style:family="table-column">
      <style:table-column-properties fo:break-before="auto" style:column-width="2.51354166666667cm"/>
    </style:style>
    <style:style style:name="co21" style:family="table-column">
      <style:table-column-properties fo:break-before="auto" style:column-width="2.24895833333333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5.25pt" style:use-optimal-row-height="false" fo:break-before="auto"/>
    </style:style>
    <style:style style:name="ro4" style:family="table-row">
      <style:table-row-properties style:row-height="13.35pt" style:use-optimal-row-height="false" fo:break-before="auto"/>
    </style:style>
    <style:style style:name="ro5" style:family="table-row">
      <style:table-row-properties style:row-height="54.95pt" style:use-optimal-row-height="false" fo:break-before="auto"/>
    </style:style>
    <style:style style:name="ro6" style:family="table-row">
      <style:table-row-properties style:row-height="52.35pt" style:use-optimal-row-height="false" fo:break-before="auto"/>
    </style:style>
    <style:style style:name="ro7" style:family="table-row">
      <style:table-row-properties style:row-height="14.85pt" style:use-optimal-row-height="false" fo:break-before="auto"/>
    </style:style>
    <style:style style:name="ro8" style:family="table-row">
      <style:table-row-properties style:row-height="18.2pt" style:use-optimal-row-height="false" fo:break-before="auto"/>
    </style:style>
    <style:style style:name="ro9" style:family="table-row">
      <style:table-row-properties style:row-height="21.95pt" style:use-optimal-row-height="false" fo:break-before="auto"/>
    </style:style>
    <style:style style:name="ro10" style:family="table-row">
      <style:table-row-properties style:row-height="28.7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ro12" style:family="table-row">
      <style:table-row-properties style:row-height="35.1pt" style:use-optimal-row-height="false" fo:break-before="auto"/>
    </style:style>
    <style:style style:name="ro13" style:family="table-row">
      <style:table-row-properties style:row-height="28.35pt" style:use-optimal-row-height="false" fo:break-before="auto"/>
    </style:style>
    <style:style style:name="ro14" style:family="table-row">
      <style:table-row-properties style:row-height="19.7pt" style:use-optimal-row-height="false" fo:break-before="auto"/>
    </style:style>
    <style:style style:name="ro15" style:family="table-row">
      <style:table-row-properties style:row-height="26.65pt" style:use-optimal-row-height="false" fo:break-before="auto"/>
    </style:style>
    <style:style style:name="ro16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1__Resumo_por_RJ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4" table:default-cell-style-name="ce1"/>
        <table:table-row table:style-name="ro1">
          <table:table-cell table:number-columns-repeated="16384" table:style-name="ce2"/>
        </table:table-row>
        <table:table-row table:style-name="ro2">
          <table:table-cell office:value-type="string" table:number-columns-spanned="9" table:number-rows-spanned="1" table:style-name="ce18">
            <text:p>Arrecadação por Região Judiciária</text:p>
          </table:table-cell>
          <table:covered-table-cell table:number-columns-repeated="8"/>
          <table:table-cell table:number-columns-repeated="16375" table:style-name="ce2"/>
        </table:table-row>
        <table:table-row table:style-name="ro3">
          <table:table-cell table:number-columns-repeated="16384" table:style-name="ce2"/>
        </table:table-row>
        <table:table-row table:style-name="ro4">
          <table:table-cell office:value-type="string" table:number-columns-spanned="9" table:number-rows-spanned="1" table:style-name="ce19">
            <text:p>Período de Referência de 01/01/26 a 31/07/26</text:p>
          </table:table-cell>
          <table:covered-table-cell table:number-columns-repeated="8"/>
          <table:table-cell table:number-columns-repeated="16375" table:style-name="ce2"/>
        </table:table-row>
        <table:table-row table:style-name="ro5">
          <table:table-cell table:number-columns-repeated="16384" table:style-name="ce2"/>
        </table:table-row>
        <table:table-row table:style-name="ro6">
          <table:table-cell table:style-name="ce2"/>
          <table:table-cell office:value-type="string" table:style-name="ce3">
            <text:p>Região Judiciária</text:p>
          </table:table-cell>
          <table:table-cell office:value-type="string" table:style-name="ce3">
            <text:p>Custas Processuais e Emolumentos</text:p>
          </table:table-cell>
          <table:table-cell office:value-type="string" table:style-name="ce3">
            <text:p>Contribuição Previdenciária</text:p>
          </table:table-cell>
          <table:table-cell office:value-type="string" table:style-name="ce3">
            <text:p>Imposto de Renda</text:p>
          </table:table-cell>
          <table:table-cell office:value-type="string" table:style-name="ce3">
            <text:p>Subtotal</text:p>
          </table:table-cell>
          <table:table-cell office:value-type="string" table:style-name="ce3">
            <text:p>Valores Pagos decorrentes de Multas</text:p>
          </table:table-cell>
          <table:table-cell office:value-type="string" table:style-name="ce4">
            <text:p>Total</text:p>
          </table:table-cell>
          <table:table-cell table:number-columns-repeated="16376" table:style-name="ce2"/>
        </table:table-row>
        <table:table-row table:style-name="ro7">
          <table:table-cell table:style-name="ce2"/>
          <table:table-cell office:value-type="string" table:style-name="ce5">
            <text:p>06a - PE</text:p>
          </table:table-cell>
          <table:table-cell office:value-type="float" office:value="17841025.16" table:style-name="ce6">
            <text:p>17.841.025,16</text:p>
          </table:table-cell>
          <table:table-cell office:value-type="float" office:value="160872874.91" table:style-name="ce6">
            <text:p>160.872.874,91</text:p>
          </table:table-cell>
          <table:table-cell office:value-type="float" office:value="6617370.4900000002" table:style-name="ce6">
            <text:p>6.617.370,49</text:p>
          </table:table-cell>
          <table:table-cell office:value-type="float" office:value="185331270.56" table:style-name="ce7">
            <text:p>185331270,6</text:p>
          </table:table-cell>
          <table:table-cell office:value-type="float" office:value="78094.759999999995" table:style-name="ce6">
            <text:p>78.094,76</text:p>
          </table:table-cell>
          <table:table-cell office:value-type="float" office:value="185409365.31999999" table:style-name="ce8">
            <text:p>185.409.365,32</text:p>
          </table:table-cell>
          <table:table-cell table:number-columns-repeated="16376" table:style-name="ce2"/>
        </table:table-row>
        <table:table-row table:style-name="ro8">
          <table:table-cell table:style-name="ce2"/>
          <table:table-cell office:value-type="string" table:style-name="ce9">
            <text:p>Total</text:p>
          </table:table-cell>
          <table:table-cell office:value-type="float" office:value="17841025.16" table:style-name="ce10">
            <text:p>17.841.025,16</text:p>
          </table:table-cell>
          <table:table-cell office:value-type="float" office:value="160872874.91" table:style-name="ce10">
            <text:p>160.872.874,91</text:p>
          </table:table-cell>
          <table:table-cell office:value-type="float" office:value="6617370.4900000002" table:style-name="ce10">
            <text:p>6.617.370,49</text:p>
          </table:table-cell>
          <table:table-cell office:value-type="float" office:value="185331270.56" table:style-name="ce11">
            <text:p>185331270,6</text:p>
          </table:table-cell>
          <table:table-cell office:value-type="float" office:value="78094.759999999995" table:style-name="ce10">
            <text:p>78.094,76</text:p>
          </table:table-cell>
          <table:table-cell office:value-type="float" office:value="185409365.31999999" table:style-name="ce10">
            <text:p>185.409.365,32</text:p>
          </table:table-cell>
          <table:table-cell table:number-columns-repeated="16376" table:style-name="ce2"/>
        </table:table-row>
        <table:table-row table:style-name="ro9">
          <table:table-cell table:style-name="ce2"/>
          <table:table-cell office:value-type="string" table:number-columns-spanned="7" table:number-rows-spanned="1" table:style-name="ce20">
            <text:p>Nota: Os Foros Trabalhistas só possuem valores para Custas Processuais e Emolumentos Arrecadados.</text:p>
          </table:table-cell>
          <table:covered-table-cell table:number-columns-repeated="6"/>
          <table:table-cell table:number-columns-repeated="16376" table:style-name="ce2"/>
        </table:table-row>
        <table:table-row table:style-name="ro10">
          <table:table-cell table:number-columns-repeated="16384" table:style-name="ce2"/>
        </table:table-row>
        <table:table-row table:number-rows-repeated="1048566" table:style-name="ro11">
          <table:table-cell table:number-columns-repeated="16384"/>
        </table:table-row>
      </table:table>
      <table:table table:name="2__Resumo_por_Mês" table:style-name="ta2"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default-cell-style-name="ce1"/>
        <table:table-column table:style-name="co5" table:default-cell-style-name="ce1"/>
        <table:table-column table:style-name="co15" table:default-cell-style-name="ce1"/>
        <table:table-column table:style-name="co9" table:default-cell-style-name="ce1"/>
        <table:table-column table:style-name="co10" table:number-columns-repeated="16376" table:default-cell-style-name="ce1"/>
        <table:table-row table:style-name="ro12">
          <table:table-cell table:style-name="ce2"/>
          <table:table-cell table:number-columns-repeated="16383" table:style-name="ce2"/>
        </table:table-row>
        <table:table-row table:style-name="ro2">
          <table:table-cell table:style-name="ce2"/>
          <table:table-cell office:value-type="string" table:number-columns-spanned="6" table:number-rows-spanned="1" table:style-name="ce18">
            <text:p>Arrecadação por Região Judiciária e Mês</text:p>
          </table:table-cell>
          <table:covered-table-cell table:number-columns-repeated="5"/>
          <table:table-cell table:number-columns-repeated="16377" table:style-name="ce2"/>
        </table:table-row>
        <table:table-row table:style-name="ro2">
          <table:table-cell table:style-name="ce2"/>
          <table:table-cell table:number-columns-repeated="16383" table:style-name="ce2"/>
        </table:table-row>
        <table:table-row table:style-name="ro4">
          <table:table-cell table:style-name="ce2"/>
          <table:table-cell table:style-name="ce2"/>
          <table:table-cell table:number-columns-spanned="4" table:number-rows-spanned="1" table:style-name="ce19"/>
          <table:covered-table-cell table:number-columns-repeated="3"/>
          <table:table-cell table:number-columns-repeated="16378" table:style-name="ce2"/>
        </table:table-row>
        <table:table-row table:style-name="ro13">
          <table:table-cell table:style-name="ce2"/>
          <table:table-cell table:number-columns-repeated="16383" table:style-name="ce2"/>
        </table:table-row>
        <table:table-row table:style-name="ro8">
          <table:table-cell table:style-name="ce2"/>
          <table:table-cell table:number-columns-repeated="2" table:style-name="ce2"/>
          <table:table-cell office:value-type="string" table:style-name="ce12">
            <text:p>Mês de referência</text:p>
          </table:table-cell>
          <table:table-cell office:value-type="string" table:style-name="ce12">
            <text:p>Total Arrecadado</text:p>
          </table:table-cell>
          <table:table-cell table:number-columns-repeated="16379" table:style-name="ce2"/>
        </table:table-row>
        <table:table-row table:style-name="ro8">
          <table:table-cell table:style-name="ce2"/>
          <table:table-cell table:number-columns-repeated="2" table:style-name="ce2"/>
          <table:table-cell office:value-type="string" table:style-name="ce13">
            <text:p>01/2026</text:p>
          </table:table-cell>
          <table:table-cell office:value-type="float" office:value="9754900.6199999992" table:style-name="ce14">
            <text:p>9.754.900,62</text:p>
          </table:table-cell>
          <table:table-cell table:number-columns-repeated="16379" table:style-name="ce2"/>
        </table:table-row>
        <table:table-row table:style-name="ro8">
          <table:table-cell table:style-name="ce2"/>
          <table:table-cell table:number-columns-repeated="2" table:style-name="ce2"/>
          <table:table-cell office:value-type="string" table:style-name="ce15">
            <text:p>02/2026</text:p>
          </table:table-cell>
          <table:table-cell office:value-type="float" office:value="18770592.829999998" table:style-name="ce14">
            <text:p>18.770.592,83</text:p>
          </table:table-cell>
          <table:table-cell table:number-columns-repeated="16379" table:style-name="ce2"/>
        </table:table-row>
        <table:table-row table:style-name="ro8">
          <table:table-cell table:style-name="ce2"/>
          <table:table-cell table:number-columns-repeated="2" table:style-name="ce2"/>
          <table:table-cell office:value-type="string" table:style-name="ce13">
            <text:p>03/2026</text:p>
          </table:table-cell>
          <table:table-cell office:value-type="float" office:value="18548028.629999999" table:style-name="ce14">
            <text:p>18.548.028,63</text:p>
          </table:table-cell>
          <table:table-cell table:number-columns-repeated="16379" table:style-name="ce2"/>
        </table:table-row>
        <table:table-row table:style-name="ro8">
          <table:table-cell table:style-name="ce2"/>
          <table:table-cell table:number-columns-repeated="2" table:style-name="ce2"/>
          <table:table-cell office:value-type="string" table:style-name="ce15">
            <text:p>04/2026</text:p>
          </table:table-cell>
          <table:table-cell office:value-type="float" office:value="18524840.719999999" table:style-name="ce14">
            <text:p>18.524.840,72</text:p>
          </table:table-cell>
          <table:table-cell table:number-columns-repeated="16379" table:style-name="ce2"/>
        </table:table-row>
        <table:table-row table:style-name="ro8">
          <table:table-cell table:style-name="ce2"/>
          <table:table-cell table:number-columns-repeated="2" table:style-name="ce2"/>
          <table:table-cell office:value-type="string" table:style-name="ce13">
            <text:p>05/2026</text:p>
          </table:table-cell>
          <table:table-cell office:value-type="float" office:value="82557236.530000001" table:style-name="ce14">
            <text:p>82.557.236,53</text:p>
          </table:table-cell>
          <table:table-cell table:number-columns-repeated="16379" table:style-name="ce2"/>
        </table:table-row>
        <table:table-row table:style-name="ro8">
          <table:table-cell table:style-name="ce2"/>
          <table:table-cell table:number-columns-repeated="2" table:style-name="ce2"/>
          <table:table-cell office:value-type="string" table:style-name="ce15">
            <text:p>06/2026</text:p>
          </table:table-cell>
          <table:table-cell office:value-type="float" office:value="19102459.850000001" table:style-name="ce14">
            <text:p>19.102.459,85</text:p>
          </table:table-cell>
          <table:table-cell table:number-columns-repeated="16379" table:style-name="ce2"/>
        </table:table-row>
        <table:table-row table:style-name="ro8">
          <table:table-cell table:style-name="ce2"/>
          <table:table-cell table:number-columns-repeated="2" table:style-name="ce2"/>
          <table:table-cell office:value-type="string" table:style-name="ce13">
            <text:p>07/2026</text:p>
          </table:table-cell>
          <table:table-cell office:value-type="float" office:value="18151306.140000001" table:style-name="ce14">
            <text:p>18.151.306,14</text:p>
          </table:table-cell>
          <table:table-cell table:number-columns-repeated="16379" table:style-name="ce2"/>
        </table:table-row>
        <table:table-row table:style-name="ro14">
          <table:table-cell table:style-name="ce2"/>
          <table:table-cell table:number-columns-repeated="2" table:style-name="ce2"/>
          <table:table-cell office:value-type="string" table:style-name="ce16">
            <text:p>Total</text:p>
          </table:table-cell>
          <table:table-cell office:value-type="float" office:value="185409365.31999999" table:style-name="ce17">
            <text:p>185.409.365,32</text:p>
          </table:table-cell>
          <table:table-cell table:number-columns-repeated="16379" table:style-name="ce2"/>
        </table:table-row>
        <table:table-row table:style-name="ro10">
          <table:table-cell table:style-name="ce2"/>
          <table:table-cell table:number-columns-repeated="16383" table:style-name="ce2"/>
        </table:table-row>
        <table:table-row table:number-rows-repeated="1048561" table:style-name="ro11">
          <table:table-cell table:number-columns-repeated="16384"/>
        </table:table-row>
      </table:table>
      <table:table table:name="3__Resumo_por_VT_e_FT" table:style-name="ta1">
        <table:table-column table:style-name="co16" table:default-cell-style-name="ce1"/>
        <table:table-column table:style-name="co17" table:default-cell-style-name="ce1"/>
        <table:table-column table:style-name="co3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0" table:default-cell-style-name="ce1"/>
        <table:table-column table:style-name="co6" table:default-cell-style-name="ce1"/>
        <table:table-column table:style-name="co9" table:default-cell-style-name="ce1"/>
        <table:table-column table:style-name="co10" table:number-columns-repeated="16374" table:default-cell-style-name="ce1"/>
        <table:table-row table:style-name="ro2">
          <table:table-cell office:value-type="string" table:number-columns-spanned="9" table:number-rows-spanned="1" table:style-name="ce21">
            <text:p>Arrecadação por Vara e Foro Trabalhistas</text:p>
          </table:table-cell>
          <table:covered-table-cell table:number-columns-repeated="8"/>
          <table:table-cell table:number-columns-repeated="16375" table:style-name="ce2"/>
        </table:table-row>
        <table:table-row table:style-name="ro3">
          <table:table-cell table:number-columns-repeated="16384" table:style-name="ce2"/>
        </table:table-row>
        <table:table-row table:style-name="ro4">
          <table:table-cell office:value-type="string" table:number-columns-spanned="9" table:number-rows-spanned="1" table:style-name="ce19">
            <text:p>Período de Referência de 01/01/26 a 31/07/26</text:p>
          </table:table-cell>
          <table:covered-table-cell table:number-columns-repeated="8"/>
          <table:table-cell table:number-columns-repeated="16375" table:style-name="ce2"/>
        </table:table-row>
        <table:table-row table:style-name="ro15">
          <table:table-cell table:number-columns-repeated="16384" table:style-name="ce2"/>
        </table:table-row>
        <table:table-row table:style-name="ro6">
          <table:table-cell table:style-name="ce2"/>
          <table:table-cell office:value-type="string" table:style-name="ce3">
            <text:p>Vara do Trabalho</text:p>
          </table:table-cell>
          <table:table-cell office:value-type="string" table:style-name="ce3">
            <text:p>Custas Processuais e Emolumentos</text:p>
          </table:table-cell>
          <table:table-cell office:value-type="string" table:style-name="ce3">
            <text:p>Contribuição Previdenciária</text:p>
          </table:table-cell>
          <table:table-cell office:value-type="string" table:style-name="ce3">
            <text:p>Imposto de Renda</text:p>
          </table:table-cell>
          <table:table-cell office:value-type="string" table:style-name="ce3">
            <text:p>Subtotal</text:p>
          </table:table-cell>
          <table:table-cell office:value-type="string" table:style-name="ce3">
            <text:p>Valores Pagos decorrentes de Multas</text:p>
          </table:table-cell>
          <table:table-cell office:value-type="string" table:style-name="ce4">
            <text:p>Total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Araripina <text:s/>- 01a Vara</text:p>
          </table:table-cell>
          <table:table-cell office:value-type="float" office:value="198975.47" table:style-name="ce6">
            <text:p>198.975,47</text:p>
          </table:table-cell>
          <table:table-cell office:value-type="float" office:value="753507.66" table:style-name="ce6">
            <text:p>753.507,66</text:p>
          </table:table-cell>
          <table:table-cell office:value-type="float" office:value="816.74" table:style-name="ce6">
            <text:p>816,74</text:p>
          </table:table-cell>
          <table:table-cell office:value-type="float" office:value="953299.87" table:style-name="ce7">
            <text:p>953299,87</text:p>
          </table:table-cell>
          <table:table-cell office:value-type="float" office:value="0" table:style-name="ce6">
            <text:p>0,00</text:p>
          </table:table-cell>
          <table:table-cell office:value-type="float" office:value="953299.87" table:style-name="ce8">
            <text:p>953.299,87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Barreiros <text:s/>- 01a Vara</text:p>
          </table:table-cell>
          <table:table-cell office:value-type="float" office:value="126193.87" table:style-name="ce6">
            <text:p>126.193,87</text:p>
          </table:table-cell>
          <table:table-cell office:value-type="float" office:value="632179.19999999995" table:style-name="ce6">
            <text:p>632.179,20</text:p>
          </table:table-cell>
          <table:table-cell office:value-type="float" office:value="11595.36" table:style-name="ce6">
            <text:p>11.595,36</text:p>
          </table:table-cell>
          <table:table-cell office:value-type="float" office:value="769968.43" table:style-name="ce7">
            <text:p>769968,43</text:p>
          </table:table-cell>
          <table:table-cell office:value-type="float" office:value="0" table:style-name="ce6">
            <text:p>0,00</text:p>
          </table:table-cell>
          <table:table-cell office:value-type="float" office:value="769968.43" table:style-name="ce8">
            <text:p>769.968,43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Barreiros <text:s/>- 02a Vara</text:p>
          </table:table-cell>
          <table:table-cell office:value-type="float" office:value="1594.76" table:style-name="ce6">
            <text:p>1.594,76</text:p>
          </table:table-cell>
          <table:table-cell office:value-type="float" office:value="23839.88" table:style-name="ce6">
            <text:p>23.839,88</text:p>
          </table:table-cell>
          <table:table-cell office:value-type="float" office:value="0" table:style-name="ce6">
            <text:p>0,00</text:p>
          </table:table-cell>
          <table:table-cell office:value-type="float" office:value="25434.639999999999" table:style-name="ce7">
            <text:p>25434,64</text:p>
          </table:table-cell>
          <table:table-cell office:value-type="float" office:value="0" table:style-name="ce6">
            <text:p>0,00</text:p>
          </table:table-cell>
          <table:table-cell office:value-type="float" office:value="25434.639999999999" table:style-name="ce8">
            <text:p>25.434,64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Belo Jardim <text:s/>- 01a Vara</text:p>
          </table:table-cell>
          <table:table-cell office:value-type="float" office:value="164893.13" table:style-name="ce6">
            <text:p>164.893,13</text:p>
          </table:table-cell>
          <table:table-cell office:value-type="float" office:value="388830.04" table:style-name="ce6">
            <text:p>388.830,04</text:p>
          </table:table-cell>
          <table:table-cell office:value-type="float" office:value="60632.28" table:style-name="ce6">
            <text:p>60.632,28</text:p>
          </table:table-cell>
          <table:table-cell office:value-type="float" office:value="614355.44999999995" table:style-name="ce7">
            <text:p>614355,45</text:p>
          </table:table-cell>
          <table:table-cell office:value-type="float" office:value="0" table:style-name="ce6">
            <text:p>0,00</text:p>
          </table:table-cell>
          <table:table-cell office:value-type="float" office:value="614355.44999999995" table:style-name="ce8">
            <text:p>614.355,45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Cabo de Santo Agostinho <text:s/>- 01a Vara</text:p>
          </table:table-cell>
          <table:table-cell office:value-type="float" office:value="286730.44" table:style-name="ce6">
            <text:p>286.730,44</text:p>
          </table:table-cell>
          <table:table-cell office:value-type="float" office:value="932492.62" table:style-name="ce6">
            <text:p>932.492,62</text:p>
          </table:table-cell>
          <table:table-cell office:value-type="float" office:value="19501.53" table:style-name="ce6">
            <text:p>19.501,53</text:p>
          </table:table-cell>
          <table:table-cell office:value-type="float" office:value="1238724.5900000001" table:style-name="ce7">
            <text:p>1238724,59</text:p>
          </table:table-cell>
          <table:table-cell office:value-type="float" office:value="0" table:style-name="ce6">
            <text:p>0,00</text:p>
          </table:table-cell>
          <table:table-cell office:value-type="float" office:value="1238724.5900000001" table:style-name="ce8">
            <text:p>1.238.724,59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Cabo de Santo Agostinho <text:s/>- 02a Vara</text:p>
          </table:table-cell>
          <table:table-cell office:value-type="float" office:value="300846.26" table:style-name="ce6">
            <text:p>300.846,26</text:p>
          </table:table-cell>
          <table:table-cell office:value-type="float" office:value="2416195.96" table:style-name="ce6">
            <text:p>2.416.195,96</text:p>
          </table:table-cell>
          <table:table-cell office:value-type="float" office:value="351486.84" table:style-name="ce6">
            <text:p>351.486,84</text:p>
          </table:table-cell>
          <table:table-cell office:value-type="float" office:value="3068529.06" table:style-name="ce7">
            <text:p>3068529,06</text:p>
          </table:table-cell>
          <table:table-cell office:value-type="float" office:value="0" table:style-name="ce6">
            <text:p>0,00</text:p>
          </table:table-cell>
          <table:table-cell office:value-type="float" office:value="3068529.06" table:style-name="ce8">
            <text:p>3.068.529,06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Cabo de Santo Agostinho <text:s/>- 03a Vara</text:p>
          </table:table-cell>
          <table:table-cell office:value-type="float" office:value="163176.59" table:style-name="ce6">
            <text:p>163.176,59</text:p>
          </table:table-cell>
          <table:table-cell office:value-type="float" office:value="499370.04" table:style-name="ce6">
            <text:p>499.370,04</text:p>
          </table:table-cell>
          <table:table-cell office:value-type="float" office:value="2536.59" table:style-name="ce6">
            <text:p>2.536,59</text:p>
          </table:table-cell>
          <table:table-cell office:value-type="float" office:value="665083.22" table:style-name="ce7">
            <text:p>665083,22</text:p>
          </table:table-cell>
          <table:table-cell office:value-type="float" office:value="0" table:style-name="ce6">
            <text:p>0,00</text:p>
          </table:table-cell>
          <table:table-cell office:value-type="float" office:value="665083.22" table:style-name="ce8">
            <text:p>665.083,22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Carpina <text:s/>- 01a Vara</text:p>
          </table:table-cell>
          <table:table-cell office:value-type="float" office:value="194574.43" table:style-name="ce6">
            <text:p>194.574,43</text:p>
          </table:table-cell>
          <table:table-cell office:value-type="float" office:value="1003955.57" table:style-name="ce6">
            <text:p>1.003.955,57</text:p>
          </table:table-cell>
          <table:table-cell office:value-type="float" office:value="2083.7600000000002" table:style-name="ce6">
            <text:p>2.083,76</text:p>
          </table:table-cell>
          <table:table-cell office:value-type="float" office:value="1200613.76" table:style-name="ce7">
            <text:p>1200613,76</text:p>
          </table:table-cell>
          <table:table-cell office:value-type="float" office:value="0" table:style-name="ce6">
            <text:p>0,00</text:p>
          </table:table-cell>
          <table:table-cell office:value-type="float" office:value="1200613.76" table:style-name="ce8">
            <text:p>1.200.613,76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Carpina <text:s/>- 02a Vara</text:p>
          </table:table-cell>
          <table:table-cell office:value-type="float" office:value="132183.98000000001" table:style-name="ce6">
            <text:p>132.183,98</text:p>
          </table:table-cell>
          <table:table-cell office:value-type="float" office:value="309979.93" table:style-name="ce6">
            <text:p>309.979,93</text:p>
          </table:table-cell>
          <table:table-cell office:value-type="float" office:value="2136.89" table:style-name="ce6">
            <text:p>2.136,89</text:p>
          </table:table-cell>
          <table:table-cell office:value-type="float" office:value="444300.79999999999" table:style-name="ce7">
            <text:p>444300,8</text:p>
          </table:table-cell>
          <table:table-cell table:style-name="ce6"/>
          <table:table-cell office:value-type="float" office:value="444300.79999999999" table:style-name="ce8">
            <text:p>444.300,8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Caruaru <text:s/>- 01a Vara</text:p>
          </table:table-cell>
          <table:table-cell office:value-type="float" office:value="200431.83" table:style-name="ce6">
            <text:p>200.431,83</text:p>
          </table:table-cell>
          <table:table-cell office:value-type="float" office:value="997213.02" table:style-name="ce6">
            <text:p>997.213,02</text:p>
          </table:table-cell>
          <table:table-cell office:value-type="float" office:value="97986.67" table:style-name="ce6">
            <text:p>97.986,67</text:p>
          </table:table-cell>
          <table:table-cell office:value-type="float" office:value="1295631.52" table:style-name="ce7">
            <text:p>1295631,52</text:p>
          </table:table-cell>
          <table:table-cell office:value-type="float" office:value="0" table:style-name="ce6">
            <text:p>0,00</text:p>
          </table:table-cell>
          <table:table-cell office:value-type="float" office:value="1295631.52" table:style-name="ce8">
            <text:p>1.295.631,52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Caruaru <text:s/>- 02a Vara</text:p>
          </table:table-cell>
          <table:table-cell office:value-type="float" office:value="177490.44" table:style-name="ce6">
            <text:p>177.490,44</text:p>
          </table:table-cell>
          <table:table-cell office:value-type="float" office:value="788108.23" table:style-name="ce6">
            <text:p>788.108,23</text:p>
          </table:table-cell>
          <table:table-cell office:value-type="float" office:value="73093.06" table:style-name="ce6">
            <text:p>73.093,06</text:p>
          </table:table-cell>
          <table:table-cell office:value-type="float" office:value="1038691.73" table:style-name="ce7">
            <text:p>1038691,73</text:p>
          </table:table-cell>
          <table:table-cell office:value-type="float" office:value="0" table:style-name="ce6">
            <text:p>0,00</text:p>
          </table:table-cell>
          <table:table-cell office:value-type="float" office:value="1038691.73" table:style-name="ce8">
            <text:p>1.038.691,73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Caruaru <text:s/>- 03a Vara</text:p>
          </table:table-cell>
          <table:table-cell office:value-type="float" office:value="220911.97" table:style-name="ce6">
            <text:p>220.911,97</text:p>
          </table:table-cell>
          <table:table-cell office:value-type="float" office:value="1593843.91" table:style-name="ce6">
            <text:p>1.593.843,91</text:p>
          </table:table-cell>
          <table:table-cell office:value-type="float" office:value="141744.46" table:style-name="ce6">
            <text:p>141.744,46</text:p>
          </table:table-cell>
          <table:table-cell office:value-type="float" office:value="1956500.34" table:style-name="ce7">
            <text:p>1956500,34</text:p>
          </table:table-cell>
          <table:table-cell office:value-type="float" office:value="0" table:style-name="ce6">
            <text:p>0,00</text:p>
          </table:table-cell>
          <table:table-cell office:value-type="float" office:value="1956500.34" table:style-name="ce8">
            <text:p>1.956.500,34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Catende <text:s/>- 01a Var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8">
            <text:p>0,0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Escada <text:s/>- 01a Var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8">
            <text:p>0,0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Garanhuns <text:s/>- 01a Vara</text:p>
          </table:table-cell>
          <table:table-cell office:value-type="float" office:value="157400.26999999999" table:style-name="ce6">
            <text:p>157.400,27</text:p>
          </table:table-cell>
          <table:table-cell office:value-type="float" office:value="682295.61" table:style-name="ce6">
            <text:p>682.295,61</text:p>
          </table:table-cell>
          <table:table-cell office:value-type="float" office:value="9938.5499999999993" table:style-name="ce6">
            <text:p>9.938,55</text:p>
          </table:table-cell>
          <table:table-cell office:value-type="float" office:value="849634.43" table:style-name="ce7">
            <text:p>849634,43</text:p>
          </table:table-cell>
          <table:table-cell office:value-type="float" office:value="15000" table:style-name="ce6">
            <text:p>15.000,00</text:p>
          </table:table-cell>
          <table:table-cell office:value-type="float" office:value="864634.43" table:style-name="ce8">
            <text:p>864.634,43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Goiana <text:s/>- 01a Vara</text:p>
          </table:table-cell>
          <table:table-cell office:value-type="float" office:value="158461.37" table:style-name="ce6">
            <text:p>158.461,37</text:p>
          </table:table-cell>
          <table:table-cell office:value-type="float" office:value="65442432.140000001" table:style-name="ce6">
            <text:p>65.442.432,14</text:p>
          </table:table-cell>
          <table:table-cell office:value-type="float" office:value="123661.29" table:style-name="ce6">
            <text:p>123.661,29</text:p>
          </table:table-cell>
          <table:table-cell office:value-type="float" office:value="65724554.799999997" table:style-name="ce7">
            <text:p>65724554,8</text:p>
          </table:table-cell>
          <table:table-cell office:value-type="float" office:value="0" table:style-name="ce6">
            <text:p>0,00</text:p>
          </table:table-cell>
          <table:table-cell office:value-type="float" office:value="65724554.799999997" table:style-name="ce8">
            <text:p>65.724.554,8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Goiana <text:s/>- 02a Vara</text:p>
          </table:table-cell>
          <table:table-cell office:value-type="float" office:value="144218.94" table:style-name="ce6">
            <text:p>144.218,94</text:p>
          </table:table-cell>
          <table:table-cell office:value-type="float" office:value="775484.41" table:style-name="ce6">
            <text:p>775.484,41</text:p>
          </table:table-cell>
          <table:table-cell office:value-type="float" office:value="155045.76999999999" table:style-name="ce6">
            <text:p>155.045,77</text:p>
          </table:table-cell>
          <table:table-cell office:value-type="float" office:value="1074749.1200000001" table:style-name="ce7">
            <text:p>1074749,12</text:p>
          </table:table-cell>
          <table:table-cell office:value-type="float" office:value="22697.64" table:style-name="ce6">
            <text:p>22.697,64</text:p>
          </table:table-cell>
          <table:table-cell office:value-type="float" office:value="1097446.76" table:style-name="ce8">
            <text:p>1.097.446,76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Goiana <text:s/>- 03a Vara</text:p>
          </table:table-cell>
          <table:table-cell office:value-type="float" office:value="138314.13" table:style-name="ce6">
            <text:p>138.314,13</text:p>
          </table:table-cell>
          <table:table-cell office:value-type="float" office:value="582285.64" table:style-name="ce6">
            <text:p>582.285,64</text:p>
          </table:table-cell>
          <table:table-cell office:value-type="float" office:value="39804.99" table:style-name="ce6">
            <text:p>39.804,99</text:p>
          </table:table-cell>
          <table:table-cell office:value-type="float" office:value="760404.76" table:style-name="ce7">
            <text:p>760404,76</text:p>
          </table:table-cell>
          <table:table-cell office:value-type="float" office:value="0" table:style-name="ce6">
            <text:p>0,00</text:p>
          </table:table-cell>
          <table:table-cell office:value-type="float" office:value="760404.76" table:style-name="ce8">
            <text:p>760.404,76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Igarassu <text:s/>- 01a Vara</text:p>
          </table:table-cell>
          <table:table-cell office:value-type="float" office:value="143471.93" table:style-name="ce6">
            <text:p>143.471,93</text:p>
          </table:table-cell>
          <table:table-cell office:value-type="float" office:value="374538.95" table:style-name="ce6">
            <text:p>374.538,95</text:p>
          </table:table-cell>
          <table:table-cell office:value-type="float" office:value="2196.77" table:style-name="ce6">
            <text:p>2.196,77</text:p>
          </table:table-cell>
          <table:table-cell office:value-type="float" office:value="520207.65" table:style-name="ce7">
            <text:p>520207,65</text:p>
          </table:table-cell>
          <table:table-cell office:value-type="float" office:value="0" table:style-name="ce6">
            <text:p>0,00</text:p>
          </table:table-cell>
          <table:table-cell office:value-type="float" office:value="520207.65" table:style-name="ce8">
            <text:p>520.207,65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Igarassu <text:s/>- 02a Vara</text:p>
          </table:table-cell>
          <table:table-cell office:value-type="float" office:value="188098.81" table:style-name="ce6">
            <text:p>188.098,81</text:p>
          </table:table-cell>
          <table:table-cell office:value-type="float" office:value="725482.26" table:style-name="ce6">
            <text:p>725.482,26</text:p>
          </table:table-cell>
          <table:table-cell office:value-type="float" office:value="170.78" table:style-name="ce6">
            <text:p>170,78</text:p>
          </table:table-cell>
          <table:table-cell office:value-type="float" office:value="913751.85" table:style-name="ce7">
            <text:p>913751,85</text:p>
          </table:table-cell>
          <table:table-cell office:value-type="float" office:value="0" table:style-name="ce6">
            <text:p>0,00</text:p>
          </table:table-cell>
          <table:table-cell office:value-type="float" office:value="913751.85" table:style-name="ce8">
            <text:p>913.751,85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Ipojuca <text:s/>- 01a Vara</text:p>
          </table:table-cell>
          <table:table-cell office:value-type="float" office:value="247587.86" table:style-name="ce6">
            <text:p>247.587,86</text:p>
          </table:table-cell>
          <table:table-cell office:value-type="float" office:value="1302954.27" table:style-name="ce6">
            <text:p>1.302.954,27</text:p>
          </table:table-cell>
          <table:table-cell office:value-type="float" office:value="212028.77" table:style-name="ce6">
            <text:p>212.028,77</text:p>
          </table:table-cell>
          <table:table-cell office:value-type="float" office:value="1762570.9" table:style-name="ce7">
            <text:p>1762570,9</text:p>
          </table:table-cell>
          <table:table-cell office:value-type="float" office:value="0" table:style-name="ce6">
            <text:p>0,00</text:p>
          </table:table-cell>
          <table:table-cell office:value-type="float" office:value="1762570.9" table:style-name="ce8">
            <text:p>1.762.570,9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Ipojuca <text:s/>- 02a Vara</text:p>
          </table:table-cell>
          <table:table-cell office:value-type="float" office:value="170229.2" table:style-name="ce6">
            <text:p>170.229,20</text:p>
          </table:table-cell>
          <table:table-cell office:value-type="float" office:value="1095760.75" table:style-name="ce6">
            <text:p>1.095.760,75</text:p>
          </table:table-cell>
          <table:table-cell office:value-type="float" office:value="214341.41" table:style-name="ce6">
            <text:p>214.341,41</text:p>
          </table:table-cell>
          <table:table-cell office:value-type="float" office:value="1480331.36" table:style-name="ce7">
            <text:p>1480331,36</text:p>
          </table:table-cell>
          <table:table-cell office:value-type="float" office:value="0" table:style-name="ce6">
            <text:p>0,00</text:p>
          </table:table-cell>
          <table:table-cell office:value-type="float" office:value="1480331.36" table:style-name="ce8">
            <text:p>1.480.331,36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Ipojuca <text:s/>- 03a Var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8">
            <text:p>0,0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Jaboatão dos Guararapes <text:s/>- 01a Vara</text:p>
          </table:table-cell>
          <table:table-cell office:value-type="float" office:value="99775.96" table:style-name="ce6">
            <text:p>99.775,96</text:p>
          </table:table-cell>
          <table:table-cell office:value-type="float" office:value="1197124.79" table:style-name="ce6">
            <text:p>1.197.124,79</text:p>
          </table:table-cell>
          <table:table-cell office:value-type="float" office:value="65563.48" table:style-name="ce6">
            <text:p>65.563,48</text:p>
          </table:table-cell>
          <table:table-cell office:value-type="float" office:value="1362464.23" table:style-name="ce7">
            <text:p>1362464,23</text:p>
          </table:table-cell>
          <table:table-cell office:value-type="float" office:value="0" table:style-name="ce6">
            <text:p>0,00</text:p>
          </table:table-cell>
          <table:table-cell office:value-type="float" office:value="1362464.23" table:style-name="ce8">
            <text:p>1.362.464,23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Jaboatão dos Guararapes <text:s/>- 02a Vara</text:p>
          </table:table-cell>
          <table:table-cell office:value-type="float" office:value="364319.73" table:style-name="ce6">
            <text:p>364.319,73</text:p>
          </table:table-cell>
          <table:table-cell office:value-type="float" office:value="3133783.06" table:style-name="ce6">
            <text:p>3.133.783,06</text:p>
          </table:table-cell>
          <table:table-cell office:value-type="float" office:value="401251.31" table:style-name="ce6">
            <text:p>401.251,31</text:p>
          </table:table-cell>
          <table:table-cell office:value-type="float" office:value="3899354.1" table:style-name="ce7">
            <text:p>3899354,1</text:p>
          </table:table-cell>
          <table:table-cell office:value-type="float" office:value="0" table:style-name="ce6">
            <text:p>0,00</text:p>
          </table:table-cell>
          <table:table-cell office:value-type="float" office:value="3899354.1" table:style-name="ce8">
            <text:p>3.899.354,1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Jaboatão dos Guararapes <text:s/>- 03a Vara</text:p>
          </table:table-cell>
          <table:table-cell office:value-type="float" office:value="255566.92" table:style-name="ce6">
            <text:p>255.566,92</text:p>
          </table:table-cell>
          <table:table-cell office:value-type="float" office:value="1259485.21" table:style-name="ce6">
            <text:p>1.259.485,21</text:p>
          </table:table-cell>
          <table:table-cell office:value-type="float" office:value="54331.53" table:style-name="ce6">
            <text:p>54.331,53</text:p>
          </table:table-cell>
          <table:table-cell office:value-type="float" office:value="1569383.66" table:style-name="ce7">
            <text:p>1569383,66</text:p>
          </table:table-cell>
          <table:table-cell office:value-type="float" office:value="0" table:style-name="ce6">
            <text:p>0,00</text:p>
          </table:table-cell>
          <table:table-cell office:value-type="float" office:value="1569383.66" table:style-name="ce8">
            <text:p>1.569.383,66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Jaboatão dos Guararapes <text:s/>- 04a Vara</text:p>
          </table:table-cell>
          <table:table-cell office:value-type="float" office:value="270864.01" table:style-name="ce6">
            <text:p>270.864,01</text:p>
          </table:table-cell>
          <table:table-cell office:value-type="float" office:value="1516301" table:style-name="ce6">
            <text:p>1.516.301,00</text:p>
          </table:table-cell>
          <table:table-cell office:value-type="float" office:value="25822.26" table:style-name="ce6">
            <text:p>25.822,26</text:p>
          </table:table-cell>
          <table:table-cell office:value-type="float" office:value="1812987.27" table:style-name="ce7">
            <text:p>1812987,27</text:p>
          </table:table-cell>
          <table:table-cell office:value-type="float" office:value="408.07" table:style-name="ce6">
            <text:p>408,07</text:p>
          </table:table-cell>
          <table:table-cell office:value-type="float" office:value="1813395.34" table:style-name="ce8">
            <text:p>1.813.395,34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Jaboatão dos Guararapes <text:s/>- 05a Vara</text:p>
          </table:table-cell>
          <table:table-cell office:value-type="float" office:value="352021.03" table:style-name="ce6">
            <text:p>352.021,03</text:p>
          </table:table-cell>
          <table:table-cell office:value-type="float" office:value="2043403.09" table:style-name="ce6">
            <text:p>2.043.403,09</text:p>
          </table:table-cell>
          <table:table-cell office:value-type="float" office:value="40162.01" table:style-name="ce6">
            <text:p>40.162,01</text:p>
          </table:table-cell>
          <table:table-cell office:value-type="float" office:value="2435586.13" table:style-name="ce7">
            <text:p>2435586,13</text:p>
          </table:table-cell>
          <table:table-cell office:value-type="float" office:value="4052.75" table:style-name="ce6">
            <text:p>4.052,75</text:p>
          </table:table-cell>
          <table:table-cell office:value-type="float" office:value="2439638.88" table:style-name="ce8">
            <text:p>2.439.638,88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Jaboatão dos Guararapes <text:s/>- 06a Vara</text:p>
          </table:table-cell>
          <table:table-cell office:value-type="float" office:value="268238" table:style-name="ce6">
            <text:p>268.238,00</text:p>
          </table:table-cell>
          <table:table-cell office:value-type="float" office:value="901216.39" table:style-name="ce6">
            <text:p>901.216,39</text:p>
          </table:table-cell>
          <table:table-cell office:value-type="float" office:value="2312.37" table:style-name="ce6">
            <text:p>2.312,37</text:p>
          </table:table-cell>
          <table:table-cell office:value-type="float" office:value="1171766.76" table:style-name="ce7">
            <text:p>1171766,76</text:p>
          </table:table-cell>
          <table:table-cell office:value-type="float" office:value="0" table:style-name="ce6">
            <text:p>0,00</text:p>
          </table:table-cell>
          <table:table-cell office:value-type="float" office:value="1171766.76" table:style-name="ce8">
            <text:p>1.171.766,76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Jaboatão dos Guararapes <text:s/>- 07a Vara</text:p>
          </table:table-cell>
          <table:table-cell office:value-type="float" office:value="268003.45" table:style-name="ce6">
            <text:p>268.003,45</text:p>
          </table:table-cell>
          <table:table-cell office:value-type="float" office:value="448755.76" table:style-name="ce6">
            <text:p>448.755,76</text:p>
          </table:table-cell>
          <table:table-cell office:value-type="float" office:value="876.16" table:style-name="ce6">
            <text:p>876,16</text:p>
          </table:table-cell>
          <table:table-cell office:value-type="float" office:value="717635.37" table:style-name="ce7">
            <text:p>717635,37</text:p>
          </table:table-cell>
          <table:table-cell office:value-type="float" office:value="0" table:style-name="ce6">
            <text:p>0,00</text:p>
          </table:table-cell>
          <table:table-cell office:value-type="float" office:value="717635.37" table:style-name="ce8">
            <text:p>717.635,37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Limoeiro <text:s/>- 01a Vara</text:p>
          </table:table-cell>
          <table:table-cell office:value-type="float" office:value="142926.68" table:style-name="ce6">
            <text:p>142.926,68</text:p>
          </table:table-cell>
          <table:table-cell office:value-type="float" office:value="762901.32" table:style-name="ce6">
            <text:p>762.901,32</text:p>
          </table:table-cell>
          <table:table-cell office:value-type="float" office:value="88893.04" table:style-name="ce6">
            <text:p>88.893,04</text:p>
          </table:table-cell>
          <table:table-cell office:value-type="float" office:value="994721.04" table:style-name="ce7">
            <text:p>994721,04</text:p>
          </table:table-cell>
          <table:table-cell office:value-type="float" office:value="0" table:style-name="ce6">
            <text:p>0,00</text:p>
          </table:table-cell>
          <table:table-cell office:value-type="float" office:value="994721.04" table:style-name="ce8">
            <text:p>994.721,04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Nazaré da Mata <text:s/>- 01a Vara</text:p>
          </table:table-cell>
          <table:table-cell office:value-type="float" office:value="79884.929999999993" table:style-name="ce6">
            <text:p>79.884,93</text:p>
          </table:table-cell>
          <table:table-cell office:value-type="float" office:value="316966.99" table:style-name="ce6">
            <text:p>316.966,99</text:p>
          </table:table-cell>
          <table:table-cell office:value-type="float" office:value="998.07" table:style-name="ce6">
            <text:p>998,07</text:p>
          </table:table-cell>
          <table:table-cell office:value-type="float" office:value="397849.99" table:style-name="ce7">
            <text:p>397849,99</text:p>
          </table:table-cell>
          <table:table-cell office:value-type="float" office:value="0" table:style-name="ce6">
            <text:p>0,00</text:p>
          </table:table-cell>
          <table:table-cell office:value-type="float" office:value="397849.99" table:style-name="ce8">
            <text:p>397.849,99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Nazaré da Mata <text:s/>- 02a Vara</text:p>
          </table:table-cell>
          <table:table-cell office:value-type="float" office:value="86901.2" table:style-name="ce6">
            <text:p>86.901,20</text:p>
          </table:table-cell>
          <table:table-cell office:value-type="float" office:value="259019.65" table:style-name="ce6">
            <text:p>259.019,65</text:p>
          </table:table-cell>
          <table:table-cell office:value-type="float" office:value="0" table:style-name="ce6">
            <text:p>0,00</text:p>
          </table:table-cell>
          <table:table-cell office:value-type="float" office:value="345920.85" table:style-name="ce7">
            <text:p>345920,85</text:p>
          </table:table-cell>
          <table:table-cell office:value-type="float" office:value="0" table:style-name="ce6">
            <text:p>0,00</text:p>
          </table:table-cell>
          <table:table-cell office:value-type="float" office:value="345920.85" table:style-name="ce8">
            <text:p>345.920,85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Olinda <text:s/>- 01a Vara</text:p>
          </table:table-cell>
          <table:table-cell office:value-type="float" office:value="184308.29" table:style-name="ce6">
            <text:p>184.308,29</text:p>
          </table:table-cell>
          <table:table-cell office:value-type="float" office:value="1086817.8" table:style-name="ce6">
            <text:p>1.086.817,80</text:p>
          </table:table-cell>
          <table:table-cell office:value-type="float" office:value="56460.34" table:style-name="ce6">
            <text:p>56.460,34</text:p>
          </table:table-cell>
          <table:table-cell office:value-type="float" office:value="1327586.43" table:style-name="ce7">
            <text:p>1327586,43</text:p>
          </table:table-cell>
          <table:table-cell office:value-type="float" office:value="0" table:style-name="ce6">
            <text:p>0,00</text:p>
          </table:table-cell>
          <table:table-cell office:value-type="float" office:value="1327586.43" table:style-name="ce8">
            <text:p>1.327.586,43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Olinda <text:s/>- 02a Vara</text:p>
          </table:table-cell>
          <table:table-cell office:value-type="float" office:value="231540.48000000001" table:style-name="ce6">
            <text:p>231.540,48</text:p>
          </table:table-cell>
          <table:table-cell office:value-type="float" office:value="1127233.06" table:style-name="ce6">
            <text:p>1.127.233,06</text:p>
          </table:table-cell>
          <table:table-cell office:value-type="float" office:value="20985.37" table:style-name="ce6">
            <text:p>20.985,37</text:p>
          </table:table-cell>
          <table:table-cell office:value-type="float" office:value="1379758.91" table:style-name="ce7">
            <text:p>1379758,91</text:p>
          </table:table-cell>
          <table:table-cell office:value-type="float" office:value="0" table:style-name="ce6">
            <text:p>0,00</text:p>
          </table:table-cell>
          <table:table-cell office:value-type="float" office:value="1379758.91" table:style-name="ce8">
            <text:p>1.379.758,91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Olinda <text:s/>- 03a Vara</text:p>
          </table:table-cell>
          <table:table-cell office:value-type="float" office:value="293009.65999999997" table:style-name="ce6">
            <text:p>293.009,66</text:p>
          </table:table-cell>
          <table:table-cell office:value-type="float" office:value="1943527.82" table:style-name="ce6">
            <text:p>1.943.527,82</text:p>
          </table:table-cell>
          <table:table-cell office:value-type="float" office:value="38461.620000000003" table:style-name="ce6">
            <text:p>38.461,62</text:p>
          </table:table-cell>
          <table:table-cell office:value-type="float" office:value="2274999.1" table:style-name="ce7">
            <text:p>2274999,1</text:p>
          </table:table-cell>
          <table:table-cell office:value-type="float" office:value="0" table:style-name="ce6">
            <text:p>0,00</text:p>
          </table:table-cell>
          <table:table-cell office:value-type="float" office:value="2274999.1" table:style-name="ce8">
            <text:p>2.274.999,1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Olinda <text:s/>- 04a Vara</text:p>
          </table:table-cell>
          <table:table-cell office:value-type="float" office:value="132627.60999999999" table:style-name="ce6">
            <text:p>132.627,61</text:p>
          </table:table-cell>
          <table:table-cell office:value-type="float" office:value="255669.44" table:style-name="ce6">
            <text:p>255.669,44</text:p>
          </table:table-cell>
          <table:table-cell office:value-type="float" office:value="100" table:style-name="ce6">
            <text:p>100,00</text:p>
          </table:table-cell>
          <table:table-cell office:value-type="float" office:value="388397.05" table:style-name="ce7">
            <text:p>388397,05</text:p>
          </table:table-cell>
          <table:table-cell office:value-type="float" office:value="0" table:style-name="ce6">
            <text:p>0,00</text:p>
          </table:table-cell>
          <table:table-cell office:value-type="float" office:value="388397.05" table:style-name="ce8">
            <text:p>388.397,05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Palmares <text:s/>- 01a Vara</text:p>
          </table:table-cell>
          <table:table-cell office:value-type="float" office:value="95016.29" table:style-name="ce6">
            <text:p>95.016,29</text:p>
          </table:table-cell>
          <table:table-cell office:value-type="float" office:value="386220.73" table:style-name="ce6">
            <text:p>386.220,73</text:p>
          </table:table-cell>
          <table:table-cell office:value-type="float" office:value="493.68" table:style-name="ce6">
            <text:p>493,68</text:p>
          </table:table-cell>
          <table:table-cell office:value-type="float" office:value="481730.7" table:style-name="ce7">
            <text:p>481730,7</text:p>
          </table:table-cell>
          <table:table-cell office:value-type="float" office:value="0" table:style-name="ce6">
            <text:p>0,00</text:p>
          </table:table-cell>
          <table:table-cell office:value-type="float" office:value="481730.7" table:style-name="ce8">
            <text:p>481.730,7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Palmares <text:s/>- 02a Var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8">
            <text:p>0,0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Paulista <text:s/>- 01a Vara</text:p>
          </table:table-cell>
          <table:table-cell office:value-type="float" office:value="256061.69" table:style-name="ce6">
            <text:p>256.061,69</text:p>
          </table:table-cell>
          <table:table-cell office:value-type="float" office:value="922048.84" table:style-name="ce6">
            <text:p>922.048,84</text:p>
          </table:table-cell>
          <table:table-cell office:value-type="float" office:value="23449.03" table:style-name="ce6">
            <text:p>23.449,03</text:p>
          </table:table-cell>
          <table:table-cell office:value-type="float" office:value="1201559.56" table:style-name="ce7">
            <text:p>1201559,56</text:p>
          </table:table-cell>
          <table:table-cell office:value-type="float" office:value="0" table:style-name="ce6">
            <text:p>0,00</text:p>
          </table:table-cell>
          <table:table-cell office:value-type="float" office:value="1201559.56" table:style-name="ce8">
            <text:p>1.201.559,56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Paulista <text:s/>- 02a Vara</text:p>
          </table:table-cell>
          <table:table-cell office:value-type="float" office:value="214412.89" table:style-name="ce6">
            <text:p>214.412,89</text:p>
          </table:table-cell>
          <table:table-cell office:value-type="float" office:value="1052152.54" table:style-name="ce6">
            <text:p>1.052.152,54</text:p>
          </table:table-cell>
          <table:table-cell office:value-type="float" office:value="1877.98" table:style-name="ce6">
            <text:p>1.877,98</text:p>
          </table:table-cell>
          <table:table-cell office:value-type="float" office:value="1268443.4099999999" table:style-name="ce7">
            <text:p>1268443,41</text:p>
          </table:table-cell>
          <table:table-cell office:value-type="float" office:value="0" table:style-name="ce6">
            <text:p>0,00</text:p>
          </table:table-cell>
          <table:table-cell office:value-type="float" office:value="1268443.4099999999" table:style-name="ce8">
            <text:p>1.268.443,41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Pesqueira <text:s/>- 01a Vara</text:p>
          </table:table-cell>
          <table:table-cell office:value-type="float" office:value="208611.04" table:style-name="ce6">
            <text:p>208.611,04</text:p>
          </table:table-cell>
          <table:table-cell office:value-type="float" office:value="1799171.68" table:style-name="ce6">
            <text:p>1.799.171,68</text:p>
          </table:table-cell>
          <table:table-cell office:value-type="float" office:value="25361.77" table:style-name="ce6">
            <text:p>25.361,77</text:p>
          </table:table-cell>
          <table:table-cell office:value-type="float" office:value="2033144.49" table:style-name="ce7">
            <text:p>2033144,49</text:p>
          </table:table-cell>
          <table:table-cell office:value-type="float" office:value="0" table:style-name="ce6">
            <text:p>0,00</text:p>
          </table:table-cell>
          <table:table-cell office:value-type="float" office:value="2033144.49" table:style-name="ce8">
            <text:p>2.033.144,49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Petrolina <text:s/>- 01a Vara</text:p>
          </table:table-cell>
          <table:table-cell office:value-type="float" office:value="228764.72" table:style-name="ce6">
            <text:p>228.764,72</text:p>
          </table:table-cell>
          <table:table-cell office:value-type="float" office:value="2160793.62" table:style-name="ce6">
            <text:p>2.160.793,62</text:p>
          </table:table-cell>
          <table:table-cell office:value-type="float" office:value="349616.26" table:style-name="ce6">
            <text:p>349.616,26</text:p>
          </table:table-cell>
          <table:table-cell office:value-type="float" office:value="2739174.6" table:style-name="ce7">
            <text:p>2739174,6</text:p>
          </table:table-cell>
          <table:table-cell office:value-type="float" office:value="0" table:style-name="ce6">
            <text:p>0,00</text:p>
          </table:table-cell>
          <table:table-cell office:value-type="float" office:value="2739174.6" table:style-name="ce8">
            <text:p>2.739.174,6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Petrolina <text:s/>- 02a Vara</text:p>
          </table:table-cell>
          <table:table-cell office:value-type="float" office:value="106615.18" table:style-name="ce6">
            <text:p>106.615,18</text:p>
          </table:table-cell>
          <table:table-cell office:value-type="float" office:value="910363.48" table:style-name="ce6">
            <text:p>910.363,48</text:p>
          </table:table-cell>
          <table:table-cell office:value-type="float" office:value="82214.14" table:style-name="ce6">
            <text:p>82.214,14</text:p>
          </table:table-cell>
          <table:table-cell office:value-type="float" office:value="1099192.8" table:style-name="ce7">
            <text:p>1099192,8</text:p>
          </table:table-cell>
          <table:table-cell office:value-type="float" office:value="0" table:style-name="ce6">
            <text:p>0,00</text:p>
          </table:table-cell>
          <table:table-cell office:value-type="float" office:value="1099192.8" table:style-name="ce8">
            <text:p>1.099.192,8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Petrolina <text:s/>- 03a Vara</text:p>
          </table:table-cell>
          <table:table-cell office:value-type="float" office:value="108657.78" table:style-name="ce6">
            <text:p>108.657,78</text:p>
          </table:table-cell>
          <table:table-cell office:value-type="float" office:value="1549285.33" table:style-name="ce6">
            <text:p>1.549.285,33</text:p>
          </table:table-cell>
          <table:table-cell office:value-type="float" office:value="362943.33" table:style-name="ce6">
            <text:p>362.943,33</text:p>
          </table:table-cell>
          <table:table-cell office:value-type="float" office:value="2020886.44" table:style-name="ce7">
            <text:p>2020886,44</text:p>
          </table:table-cell>
          <table:table-cell office:value-type="float" office:value="0" table:style-name="ce6">
            <text:p>0,00</text:p>
          </table:table-cell>
          <table:table-cell office:value-type="float" office:value="2020886.44" table:style-name="ce8">
            <text:p>2.020.886,44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01a Vara</text:p>
          </table:table-cell>
          <table:table-cell office:value-type="float" office:value="371333.97" table:style-name="ce6">
            <text:p>371.333,97</text:p>
          </table:table-cell>
          <table:table-cell office:value-type="float" office:value="1312921.27" table:style-name="ce6">
            <text:p>1.312.921,27</text:p>
          </table:table-cell>
          <table:table-cell office:value-type="float" office:value="89439.44" table:style-name="ce6">
            <text:p>89.439,44</text:p>
          </table:table-cell>
          <table:table-cell office:value-type="float" office:value="1773694.68" table:style-name="ce7">
            <text:p>1773694,68</text:p>
          </table:table-cell>
          <table:table-cell office:value-type="float" office:value="0" table:style-name="ce6">
            <text:p>0,00</text:p>
          </table:table-cell>
          <table:table-cell office:value-type="float" office:value="1773694.68" table:style-name="ce8">
            <text:p>1.773.694,68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02a Vara</text:p>
          </table:table-cell>
          <table:table-cell office:value-type="float" office:value="277631" table:style-name="ce6">
            <text:p>277.631,00</text:p>
          </table:table-cell>
          <table:table-cell office:value-type="float" office:value="1349526.78" table:style-name="ce6">
            <text:p>1.349.526,78</text:p>
          </table:table-cell>
          <table:table-cell office:value-type="float" office:value="48718.17" table:style-name="ce6">
            <text:p>48.718,17</text:p>
          </table:table-cell>
          <table:table-cell office:value-type="float" office:value="1675875.95" table:style-name="ce7">
            <text:p>1675875,95</text:p>
          </table:table-cell>
          <table:table-cell office:value-type="float" office:value="0" table:style-name="ce6">
            <text:p>0,00</text:p>
          </table:table-cell>
          <table:table-cell office:value-type="float" office:value="1675875.95" table:style-name="ce8">
            <text:p>1.675.875,95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03a Vara</text:p>
          </table:table-cell>
          <table:table-cell office:value-type="float" office:value="365657.27" table:style-name="ce6">
            <text:p>365.657,27</text:p>
          </table:table-cell>
          <table:table-cell office:value-type="float" office:value="1286539.27" table:style-name="ce6">
            <text:p>1.286.539,27</text:p>
          </table:table-cell>
          <table:table-cell office:value-type="float" office:value="23060.98" table:style-name="ce6">
            <text:p>23.060,98</text:p>
          </table:table-cell>
          <table:table-cell office:value-type="float" office:value="1675257.52" table:style-name="ce7">
            <text:p>1675257,52</text:p>
          </table:table-cell>
          <table:table-cell office:value-type="float" office:value="0" table:style-name="ce6">
            <text:p>0,00</text:p>
          </table:table-cell>
          <table:table-cell office:value-type="float" office:value="1675257.52" table:style-name="ce8">
            <text:p>1.675.257,52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04a Vara</text:p>
          </table:table-cell>
          <table:table-cell office:value-type="float" office:value="246639.66" table:style-name="ce6">
            <text:p>246.639,66</text:p>
          </table:table-cell>
          <table:table-cell office:value-type="float" office:value="3301183.44" table:style-name="ce6">
            <text:p>3.301.183,44</text:p>
          </table:table-cell>
          <table:table-cell office:value-type="float" office:value="295013.18" table:style-name="ce6">
            <text:p>295.013,18</text:p>
          </table:table-cell>
          <table:table-cell office:value-type="float" office:value="3842836.28" table:style-name="ce7">
            <text:p>3842836,28</text:p>
          </table:table-cell>
          <table:table-cell office:value-type="float" office:value="0" table:style-name="ce6">
            <text:p>0,00</text:p>
          </table:table-cell>
          <table:table-cell office:value-type="float" office:value="3842836.28" table:style-name="ce8">
            <text:p>3.842.836,28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05a Vara</text:p>
          </table:table-cell>
          <table:table-cell office:value-type="float" office:value="247598.74" table:style-name="ce6">
            <text:p>247.598,74</text:p>
          </table:table-cell>
          <table:table-cell office:value-type="float" office:value="1611853.26" table:style-name="ce6">
            <text:p>1.611.853,26</text:p>
          </table:table-cell>
          <table:table-cell office:value-type="float" office:value="65690.48" table:style-name="ce6">
            <text:p>65.690,48</text:p>
          </table:table-cell>
          <table:table-cell office:value-type="float" office:value="1925142.48" table:style-name="ce7">
            <text:p>1925142,48</text:p>
          </table:table-cell>
          <table:table-cell office:value-type="float" office:value="0" table:style-name="ce6">
            <text:p>0,00</text:p>
          </table:table-cell>
          <table:table-cell office:value-type="float" office:value="1925142.48" table:style-name="ce8">
            <text:p>1.925.142,48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06a Vara</text:p>
          </table:table-cell>
          <table:table-cell office:value-type="float" office:value="306851.89" table:style-name="ce6">
            <text:p>306.851,89</text:p>
          </table:table-cell>
          <table:table-cell office:value-type="float" office:value="1575145.54" table:style-name="ce6">
            <text:p>1.575.145,54</text:p>
          </table:table-cell>
          <table:table-cell office:value-type="float" office:value="71951.179999999993" table:style-name="ce6">
            <text:p>71.951,18</text:p>
          </table:table-cell>
          <table:table-cell office:value-type="float" office:value="1953948.61" table:style-name="ce7">
            <text:p>1953948,61</text:p>
          </table:table-cell>
          <table:table-cell office:value-type="float" office:value="0" table:style-name="ce6">
            <text:p>0,00</text:p>
          </table:table-cell>
          <table:table-cell office:value-type="float" office:value="1953948.61" table:style-name="ce8">
            <text:p>1.953.948,61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07a Vara</text:p>
          </table:table-cell>
          <table:table-cell office:value-type="float" office:value="305243.7" table:style-name="ce6">
            <text:p>305.243,70</text:p>
          </table:table-cell>
          <table:table-cell office:value-type="float" office:value="3328331.29" table:style-name="ce6">
            <text:p>3.328.331,29</text:p>
          </table:table-cell>
          <table:table-cell office:value-type="float" office:value="145446.76" table:style-name="ce6">
            <text:p>145.446,76</text:p>
          </table:table-cell>
          <table:table-cell office:value-type="float" office:value="3779021.75" table:style-name="ce7">
            <text:p>3779021,75</text:p>
          </table:table-cell>
          <table:table-cell office:value-type="float" office:value="0" table:style-name="ce6">
            <text:p>0,00</text:p>
          </table:table-cell>
          <table:table-cell office:value-type="float" office:value="3779021.75" table:style-name="ce8">
            <text:p>3.779.021,75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08a Vara</text:p>
          </table:table-cell>
          <table:table-cell office:value-type="float" office:value="191890.8" table:style-name="ce6">
            <text:p>191.890,80</text:p>
          </table:table-cell>
          <table:table-cell office:value-type="float" office:value="1273420.6499999999" table:style-name="ce6">
            <text:p>1.273.420,65</text:p>
          </table:table-cell>
          <table:table-cell office:value-type="float" office:value="14414.64" table:style-name="ce6">
            <text:p>14.414,64</text:p>
          </table:table-cell>
          <table:table-cell office:value-type="float" office:value="1479726.09" table:style-name="ce7">
            <text:p>1479726,09</text:p>
          </table:table-cell>
          <table:table-cell office:value-type="float" office:value="0" table:style-name="ce6">
            <text:p>0,00</text:p>
          </table:table-cell>
          <table:table-cell office:value-type="float" office:value="1479726.09" table:style-name="ce8">
            <text:p>1.479.726,09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09a Vara</text:p>
          </table:table-cell>
          <table:table-cell office:value-type="float" office:value="301391.96999999997" table:style-name="ce6">
            <text:p>301.391,97</text:p>
          </table:table-cell>
          <table:table-cell office:value-type="float" office:value="1688981.72" table:style-name="ce6">
            <text:p>1.688.981,72</text:p>
          </table:table-cell>
          <table:table-cell office:value-type="float" office:value="16690.98" table:style-name="ce6">
            <text:p>16.690,98</text:p>
          </table:table-cell>
          <table:table-cell office:value-type="float" office:value="2007064.67" table:style-name="ce7">
            <text:p>2007064,67</text:p>
          </table:table-cell>
          <table:table-cell office:value-type="float" office:value="0" table:style-name="ce6">
            <text:p>0,00</text:p>
          </table:table-cell>
          <table:table-cell office:value-type="float" office:value="2007064.67" table:style-name="ce8">
            <text:p>2.007.064,67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10a Vara</text:p>
          </table:table-cell>
          <table:table-cell office:value-type="float" office:value="358575.35" table:style-name="ce6">
            <text:p>358.575,35</text:p>
          </table:table-cell>
          <table:table-cell office:value-type="float" office:value="2622137.44" table:style-name="ce6">
            <text:p>2.622.137,44</text:p>
          </table:table-cell>
          <table:table-cell office:value-type="float" office:value="10826.21" table:style-name="ce6">
            <text:p>10.826,21</text:p>
          </table:table-cell>
          <table:table-cell office:value-type="float" office:value="2991539" table:style-name="ce7">
            <text:p>2991539</text:p>
          </table:table-cell>
          <table:table-cell office:value-type="float" office:value="0" table:style-name="ce6">
            <text:p>0,00</text:p>
          </table:table-cell>
          <table:table-cell office:value-type="float" office:value="2991539" table:style-name="ce8">
            <text:p>2.991.539,0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11a Vara</text:p>
          </table:table-cell>
          <table:table-cell office:value-type="float" office:value="205916.89" table:style-name="ce6">
            <text:p>205.916,89</text:p>
          </table:table-cell>
          <table:table-cell office:value-type="float" office:value="1404052.43" table:style-name="ce6">
            <text:p>1.404.052,43</text:p>
          </table:table-cell>
          <table:table-cell office:value-type="float" office:value="71338.39" table:style-name="ce6">
            <text:p>71.338,39</text:p>
          </table:table-cell>
          <table:table-cell office:value-type="float" office:value="1681307.71" table:style-name="ce7">
            <text:p>1681307,71</text:p>
          </table:table-cell>
          <table:table-cell office:value-type="float" office:value="0" table:style-name="ce6">
            <text:p>0,00</text:p>
          </table:table-cell>
          <table:table-cell office:value-type="float" office:value="1681307.71" table:style-name="ce8">
            <text:p>1.681.307,71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12a Vara</text:p>
          </table:table-cell>
          <table:table-cell office:value-type="float" office:value="352456.93" table:style-name="ce6">
            <text:p>352.456,93</text:p>
          </table:table-cell>
          <table:table-cell office:value-type="float" office:value="2315548.79" table:style-name="ce6">
            <text:p>2.315.548,79</text:p>
          </table:table-cell>
          <table:table-cell office:value-type="float" office:value="394798.78" table:style-name="ce6">
            <text:p>394.798,78</text:p>
          </table:table-cell>
          <table:table-cell office:value-type="float" office:value="3062804.5" table:style-name="ce7">
            <text:p>3062804,5</text:p>
          </table:table-cell>
          <table:table-cell office:value-type="float" office:value="0" table:style-name="ce6">
            <text:p>0,00</text:p>
          </table:table-cell>
          <table:table-cell office:value-type="float" office:value="3062804.5" table:style-name="ce8">
            <text:p>3.062.804,5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13a Vara</text:p>
          </table:table-cell>
          <table:table-cell office:value-type="float" office:value="250117.36" table:style-name="ce6">
            <text:p>250.117,36</text:p>
          </table:table-cell>
          <table:table-cell office:value-type="float" office:value="1780892.16" table:style-name="ce6">
            <text:p>1.780.892,16</text:p>
          </table:table-cell>
          <table:table-cell office:value-type="float" office:value="204200.88" table:style-name="ce6">
            <text:p>204.200,88</text:p>
          </table:table-cell>
          <table:table-cell office:value-type="float" office:value="2235210.4" table:style-name="ce7">
            <text:p>2235210,4</text:p>
          </table:table-cell>
          <table:table-cell office:value-type="float" office:value="0" table:style-name="ce6">
            <text:p>0,00</text:p>
          </table:table-cell>
          <table:table-cell office:value-type="float" office:value="2235210.4" table:style-name="ce8">
            <text:p>2.235.210,4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14a Vara</text:p>
          </table:table-cell>
          <table:table-cell office:value-type="float" office:value="404446.13" table:style-name="ce6">
            <text:p>404.446,13</text:p>
          </table:table-cell>
          <table:table-cell office:value-type="float" office:value="2948211.42" table:style-name="ce6">
            <text:p>2.948.211,42</text:p>
          </table:table-cell>
          <table:table-cell office:value-type="float" office:value="526865.61" table:style-name="ce6">
            <text:p>526.865,61</text:p>
          </table:table-cell>
          <table:table-cell office:value-type="float" office:value="3879523.16" table:style-name="ce7">
            <text:p>3879523,16</text:p>
          </table:table-cell>
          <table:table-cell office:value-type="float" office:value="0" table:style-name="ce6">
            <text:p>0,00</text:p>
          </table:table-cell>
          <table:table-cell office:value-type="float" office:value="3879523.16" table:style-name="ce8">
            <text:p>3.879.523,16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15a Vara</text:p>
          </table:table-cell>
          <table:table-cell office:value-type="float" office:value="354917.78" table:style-name="ce6">
            <text:p>354.917,78</text:p>
          </table:table-cell>
          <table:table-cell office:value-type="float" office:value="1869863.05" table:style-name="ce6">
            <text:p>1.869.863,05</text:p>
          </table:table-cell>
          <table:table-cell office:value-type="float" office:value="192550.97" table:style-name="ce6">
            <text:p>192.550,97</text:p>
          </table:table-cell>
          <table:table-cell office:value-type="float" office:value="2417331.7999999998" table:style-name="ce7">
            <text:p>2417331,8</text:p>
          </table:table-cell>
          <table:table-cell office:value-type="float" office:value="0" table:style-name="ce6">
            <text:p>0,00</text:p>
          </table:table-cell>
          <table:table-cell office:value-type="float" office:value="2417331.7999999998" table:style-name="ce8">
            <text:p>2.417.331,8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16a Vara</text:p>
          </table:table-cell>
          <table:table-cell office:value-type="float" office:value="670386.88" table:style-name="ce6">
            <text:p>670.386,88</text:p>
          </table:table-cell>
          <table:table-cell office:value-type="float" office:value="4136067.76" table:style-name="ce6">
            <text:p>4.136.067,76</text:p>
          </table:table-cell>
          <table:table-cell office:value-type="float" office:value="96079.52" table:style-name="ce6">
            <text:p>96.079,52</text:p>
          </table:table-cell>
          <table:table-cell office:value-type="float" office:value="4902534.16" table:style-name="ce7">
            <text:p>4902534,16</text:p>
          </table:table-cell>
          <table:table-cell office:value-type="float" office:value="4287.63" table:style-name="ce6">
            <text:p>4.287,63</text:p>
          </table:table-cell>
          <table:table-cell office:value-type="float" office:value="4906821.79" table:style-name="ce8">
            <text:p>4.906.821,79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17a Vara</text:p>
          </table:table-cell>
          <table:table-cell office:value-type="float" office:value="263476.74" table:style-name="ce6">
            <text:p>263.476,74</text:p>
          </table:table-cell>
          <table:table-cell office:value-type="float" office:value="1758866.23" table:style-name="ce6">
            <text:p>1.758.866,23</text:p>
          </table:table-cell>
          <table:table-cell office:value-type="float" office:value="17553.849999999999" table:style-name="ce6">
            <text:p>17.553,85</text:p>
          </table:table-cell>
          <table:table-cell office:value-type="float" office:value="2039896.82" table:style-name="ce7">
            <text:p>2039896,82</text:p>
          </table:table-cell>
          <table:table-cell office:value-type="float" office:value="0" table:style-name="ce6">
            <text:p>0,00</text:p>
          </table:table-cell>
          <table:table-cell office:value-type="float" office:value="2039896.82" table:style-name="ce8">
            <text:p>2.039.896,82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18a Vara</text:p>
          </table:table-cell>
          <table:table-cell office:value-type="float" office:value="344355.87" table:style-name="ce6">
            <text:p>344.355,87</text:p>
          </table:table-cell>
          <table:table-cell office:value-type="float" office:value="3187673.02" table:style-name="ce6">
            <text:p>3.187.673,02</text:p>
          </table:table-cell>
          <table:table-cell office:value-type="float" office:value="47244.9" table:style-name="ce6">
            <text:p>47.244,90</text:p>
          </table:table-cell>
          <table:table-cell office:value-type="float" office:value="3579273.79" table:style-name="ce7">
            <text:p>3579273,79</text:p>
          </table:table-cell>
          <table:table-cell office:value-type="float" office:value="0" table:style-name="ce6">
            <text:p>0,00</text:p>
          </table:table-cell>
          <table:table-cell office:value-type="float" office:value="3579273.79" table:style-name="ce8">
            <text:p>3.579.273,79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19a Vara</text:p>
          </table:table-cell>
          <table:table-cell office:value-type="float" office:value="206751.03" table:style-name="ce6">
            <text:p>206.751,03</text:p>
          </table:table-cell>
          <table:table-cell office:value-type="float" office:value="1254418.8600000001" table:style-name="ce6">
            <text:p>1.254.418,86</text:p>
          </table:table-cell>
          <table:table-cell office:value-type="float" office:value="116348.76" table:style-name="ce6">
            <text:p>116.348,76</text:p>
          </table:table-cell>
          <table:table-cell office:value-type="float" office:value="1577518.65" table:style-name="ce7">
            <text:p>1577518,65</text:p>
          </table:table-cell>
          <table:table-cell office:value-type="float" office:value="0" table:style-name="ce6">
            <text:p>0,00</text:p>
          </table:table-cell>
          <table:table-cell office:value-type="float" office:value="1577518.65" table:style-name="ce8">
            <text:p>1.577.518,65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20a Vara</text:p>
          </table:table-cell>
          <table:table-cell office:value-type="float" office:value="295470.01" table:style-name="ce6">
            <text:p>295.470,01</text:p>
          </table:table-cell>
          <table:table-cell office:value-type="float" office:value="2010034.99" table:style-name="ce6">
            <text:p>2.010.034,99</text:p>
          </table:table-cell>
          <table:table-cell office:value-type="float" office:value="40312.800000000003" table:style-name="ce6">
            <text:p>40.312,80</text:p>
          </table:table-cell>
          <table:table-cell office:value-type="float" office:value="2345817.7999999998" table:style-name="ce7">
            <text:p>2345817,8</text:p>
          </table:table-cell>
          <table:table-cell office:value-type="float" office:value="0" table:style-name="ce6">
            <text:p>0,00</text:p>
          </table:table-cell>
          <table:table-cell office:value-type="float" office:value="2345817.7999999998" table:style-name="ce8">
            <text:p>2.345.817,80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21a Vara</text:p>
          </table:table-cell>
          <table:table-cell office:value-type="float" office:value="280643.57" table:style-name="ce6">
            <text:p>280.643,57</text:p>
          </table:table-cell>
          <table:table-cell office:value-type="float" office:value="2329716.9900000002" table:style-name="ce6">
            <text:p>2.329.716,99</text:p>
          </table:table-cell>
          <table:table-cell office:value-type="float" office:value="300783.65999999997" table:style-name="ce6">
            <text:p>300.783,66</text:p>
          </table:table-cell>
          <table:table-cell office:value-type="float" office:value="2911144.22" table:style-name="ce7">
            <text:p>2911144,22</text:p>
          </table:table-cell>
          <table:table-cell office:value-type="float" office:value="0" table:style-name="ce6">
            <text:p>0,00</text:p>
          </table:table-cell>
          <table:table-cell office:value-type="float" office:value="2911144.22" table:style-name="ce8">
            <text:p>2.911.144,22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22a Vara</text:p>
          </table:table-cell>
          <table:table-cell office:value-type="float" office:value="227871.28" table:style-name="ce6">
            <text:p>227.871,28</text:p>
          </table:table-cell>
          <table:table-cell office:value-type="float" office:value="1136779.33" table:style-name="ce6">
            <text:p>1.136.779,33</text:p>
          </table:table-cell>
          <table:table-cell office:value-type="float" office:value="50314.12" table:style-name="ce6">
            <text:p>50.314,12</text:p>
          </table:table-cell>
          <table:table-cell office:value-type="float" office:value="1414964.73" table:style-name="ce7">
            <text:p>1414964,73</text:p>
          </table:table-cell>
          <table:table-cell office:value-type="float" office:value="0" table:style-name="ce6">
            <text:p>0,00</text:p>
          </table:table-cell>
          <table:table-cell office:value-type="float" office:value="1414964.73" table:style-name="ce8">
            <text:p>1.414.964,73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23a Vara</text:p>
          </table:table-cell>
          <table:table-cell office:value-type="float" office:value="1916867.77" table:style-name="ce6">
            <text:p>1.916.867,77</text:p>
          </table:table-cell>
          <table:table-cell office:value-type="float" office:value="2468924.42" table:style-name="ce6">
            <text:p>2.468.924,42</text:p>
          </table:table-cell>
          <table:table-cell office:value-type="float" office:value="72122.36" table:style-name="ce6">
            <text:p>72.122,36</text:p>
          </table:table-cell>
          <table:table-cell office:value-type="float" office:value="4457914.55" table:style-name="ce7">
            <text:p>4457914,55</text:p>
          </table:table-cell>
          <table:table-cell office:value-type="float" office:value="0" table:style-name="ce6">
            <text:p>0,00</text:p>
          </table:table-cell>
          <table:table-cell office:value-type="float" office:value="4457914.55" table:style-name="ce8">
            <text:p>4.457.914,55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ecife <text:s/>- 24a Vara</text:p>
          </table:table-cell>
          <table:table-cell office:value-type="float" office:value="146398.32" table:style-name="ce6">
            <text:p>146.398,32</text:p>
          </table:table-cell>
          <table:table-cell office:value-type="float" office:value="1476346.74" table:style-name="ce6">
            <text:p>1.476.346,74</text:p>
          </table:table-cell>
          <table:table-cell office:value-type="float" office:value="47193.67" table:style-name="ce6">
            <text:p>47.193,67</text:p>
          </table:table-cell>
          <table:table-cell office:value-type="float" office:value="1669938.73" table:style-name="ce7">
            <text:p>1669938,73</text:p>
          </table:table-cell>
          <table:table-cell office:value-type="float" office:value="0" table:style-name="ce6">
            <text:p>0,00</text:p>
          </table:table-cell>
          <table:table-cell office:value-type="float" office:value="1669938.73" table:style-name="ce8">
            <text:p>1.669.938,73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ibeirão <text:s/>- 01a Vara</text:p>
          </table:table-cell>
          <table:table-cell office:value-type="float" office:value="174892.11" table:style-name="ce6">
            <text:p>174.892,11</text:p>
          </table:table-cell>
          <table:table-cell office:value-type="float" office:value="856203.59" table:style-name="ce6">
            <text:p>856.203,59</text:p>
          </table:table-cell>
          <table:table-cell office:value-type="float" office:value="53027.040000000001" table:style-name="ce6">
            <text:p>53.027,04</text:p>
          </table:table-cell>
          <table:table-cell office:value-type="float" office:value="1084122.74" table:style-name="ce7">
            <text:p>1084122,74</text:p>
          </table:table-cell>
          <table:table-cell office:value-type="float" office:value="0" table:style-name="ce6">
            <text:p>0,00</text:p>
          </table:table-cell>
          <table:table-cell office:value-type="float" office:value="1084122.74" table:style-name="ce8">
            <text:p>1.084.122,74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Ribeirão <text:s/>- 02a Vara</text:p>
          </table:table-cell>
          <table:table-cell office:value-type="float" office:value="60.26" table:style-name="ce6">
            <text:p>60,26</text:p>
          </table:table-cell>
          <table:table-cell office:value-type="float" office:value="80.680000000000007" table:style-name="ce6">
            <text:p>80,68</text:p>
          </table:table-cell>
          <table:table-cell office:value-type="float" office:value="0" table:style-name="ce6">
            <text:p>0,00</text:p>
          </table:table-cell>
          <table:table-cell office:value-type="float" office:value="140.94" table:style-name="ce7">
            <text:p>140,94</text:p>
          </table:table-cell>
          <table:table-cell office:value-type="float" office:value="0" table:style-name="ce6">
            <text:p>0,00</text:p>
          </table:table-cell>
          <table:table-cell office:value-type="float" office:value="140.94" table:style-name="ce8">
            <text:p>140,94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Salgueiro <text:s/>- 01a Vara</text:p>
          </table:table-cell>
          <table:table-cell office:value-type="float" office:value="201499.39" table:style-name="ce6">
            <text:p>201.499,39</text:p>
          </table:table-cell>
          <table:table-cell office:value-type="float" office:value="720713.75" table:style-name="ce6">
            <text:p>720.713,75</text:p>
          </table:table-cell>
          <table:table-cell office:value-type="float" office:value="14124.13" table:style-name="ce6">
            <text:p>14.124,13</text:p>
          </table:table-cell>
          <table:table-cell office:value-type="float" office:value="936337.27" table:style-name="ce7">
            <text:p>936337,27</text:p>
          </table:table-cell>
          <table:table-cell office:value-type="float" office:value="0" table:style-name="ce6">
            <text:p>0,00</text:p>
          </table:table-cell>
          <table:table-cell office:value-type="float" office:value="936337.27" table:style-name="ce8">
            <text:p>936.337,27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São Lourenço da Mata <text:s/>- 01a Vara</text:p>
          </table:table-cell>
          <table:table-cell office:value-type="float" office:value="129872.83" table:style-name="ce6">
            <text:p>129.872,83</text:p>
          </table:table-cell>
          <table:table-cell office:value-type="float" office:value="1031325.98" table:style-name="ce6">
            <text:p>1.031.325,98</text:p>
          </table:table-cell>
          <table:table-cell office:value-type="float" office:value="9067.35" table:style-name="ce6">
            <text:p>9.067,35</text:p>
          </table:table-cell>
          <table:table-cell office:value-type="float" office:value="1170266.1599999999" table:style-name="ce7">
            <text:p>1170266,16</text:p>
          </table:table-cell>
          <table:table-cell office:value-type="float" office:value="0" table:style-name="ce6">
            <text:p>0,00</text:p>
          </table:table-cell>
          <table:table-cell office:value-type="float" office:value="1170266.1599999999" table:style-name="ce8">
            <text:p>1.170.266,16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Serra Talhada <text:s/>- 01a Vara</text:p>
          </table:table-cell>
          <table:table-cell office:value-type="float" office:value="294609.40000000002" table:style-name="ce6">
            <text:p>294.609,40</text:p>
          </table:table-cell>
          <table:table-cell office:value-type="float" office:value="760872.04" table:style-name="ce6">
            <text:p>760.872,04</text:p>
          </table:table-cell>
          <table:table-cell office:value-type="float" office:value="20181.14" table:style-name="ce6">
            <text:p>20.181,14</text:p>
          </table:table-cell>
          <table:table-cell office:value-type="float" office:value="1075662.58" table:style-name="ce7">
            <text:p>1075662,58</text:p>
          </table:table-cell>
          <table:table-cell office:value-type="float" office:value="31648.67" table:style-name="ce6">
            <text:p>31.648,67</text:p>
          </table:table-cell>
          <table:table-cell office:value-type="float" office:value="1107311.25" table:style-name="ce8">
            <text:p>1.107.311,25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Timbaúba <text:s/>- 01a Vara</text:p>
          </table:table-cell>
          <table:table-cell office:value-type="float" office:value="117867.24" table:style-name="ce6">
            <text:p>117.867,24</text:p>
          </table:table-cell>
          <table:table-cell office:value-type="float" office:value="749556.52" table:style-name="ce6">
            <text:p>749.556,52</text:p>
          </table:table-cell>
          <table:table-cell office:value-type="float" office:value="190314.72" table:style-name="ce6">
            <text:p>190.314,72</text:p>
          </table:table-cell>
          <table:table-cell office:value-type="float" office:value="1057738.48" table:style-name="ce7">
            <text:p>1057738,48</text:p>
          </table:table-cell>
          <table:table-cell office:value-type="float" office:value="0" table:style-name="ce6">
            <text:p>0,00</text:p>
          </table:table-cell>
          <table:table-cell office:value-type="float" office:value="1057738.48" table:style-name="ce8">
            <text:p>1.057.738,48</text:p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5">
            <text:p>Vitória de Santo Antão <text:s/>- 01a Vara</text:p>
          </table:table-cell>
          <table:table-cell office:value-type="float" office:value="265419.8" table:style-name="ce6">
            <text:p>265.419,80</text:p>
          </table:table-cell>
          <table:table-cell office:value-type="float" office:value="973693.81" table:style-name="ce6">
            <text:p>973.693,81</text:p>
          </table:table-cell>
          <table:table-cell office:value-type="float" office:value="208719.56" table:style-name="ce6">
            <text:p>208.719,56</text:p>
          </table:table-cell>
          <table:table-cell office:value-type="float" office:value="1447833.17" table:style-name="ce7">
            <text:p>1447833,17</text:p>
          </table:table-cell>
          <table:table-cell office:value-type="float" office:value="0" table:style-name="ce6">
            <text:p>0,00</text:p>
          </table:table-cell>
          <table:table-cell office:value-type="float" office:value="1447833.17" table:style-name="ce8">
            <text:p>1.447.833,17</text:p>
          </table:table-cell>
          <table:table-cell table:number-columns-repeated="16376" table:style-name="ce2"/>
        </table:table-row>
        <table:table-row table:style-name="ro8">
          <table:table-cell table:style-name="ce2"/>
          <table:table-cell office:value-type="string" table:style-name="ce9">
            <text:p>Total</text:p>
          </table:table-cell>
          <table:table-cell office:value-type="float" office:value="17841025.16" table:style-name="ce10">
            <text:p>17.841.025,16</text:p>
          </table:table-cell>
          <table:table-cell office:value-type="float" office:value="160872874.91" table:style-name="ce10">
            <text:p>160.872.874,91</text:p>
          </table:table-cell>
          <table:table-cell office:value-type="float" office:value="6617370.4900000002" table:style-name="ce10">
            <text:p>6.617.370,49</text:p>
          </table:table-cell>
          <table:table-cell office:value-type="float" office:value="185331270.56" table:style-name="ce11">
            <text:p>185331270,6</text:p>
          </table:table-cell>
          <table:table-cell office:value-type="float" office:value="78094.759999999995" table:style-name="ce10">
            <text:p>78.094,76</text:p>
          </table:table-cell>
          <table:table-cell office:value-type="float" office:value="185409365.31999999" table:style-name="ce10">
            <text:p>185.409.365,32</text:p>
          </table:table-cell>
          <table:table-cell table:number-columns-repeated="16376" table:style-name="ce2"/>
        </table:table-row>
        <table:table-row table:style-name="ro9">
          <table:table-cell table:style-name="ce2"/>
          <table:table-cell office:value-type="string" table:number-columns-spanned="7" table:number-rows-spanned="1" table:style-name="ce20">
            <text:p>Nota: Os Foros Trabalhistas só possuem valores para Custas Processuais e Emolumentos Arrecadados.</text:p>
          </table:table-cell>
          <table:covered-table-cell table:number-columns-repeated="6"/>
          <table:table-cell table:number-columns-repeated="16376" table:style-name="ce2"/>
        </table:table-row>
        <table:table-row table:style-name="ro10">
          <table:table-cell table:style-name="ce2"/>
          <table:table-cell table:number-columns-repeated="16383" table:style-name="ce2"/>
        </table:table-row>
        <table:table-row table:number-rows-repeated="1048492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  <style:page-layout style:name="pm2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ERVER</meta:initial-creator>
    <dc:creator>TRT6</dc:creator>
    <meta:creation-date>2026-08-24T16:50:59Z</meta:creation-date>
    <dc:date>2026-08-24T16:51:21Z</dc:date>
  </office:meta>
</office:document-meta>
</file>