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unito" svg:font-family="Nunito"/>
  </office:font-face-decls>
  <office:automatic-styles>
    <style:style style:name="co1" style:family="table-column">
      <style:table-column-properties fo:break-before="auto" style:column-width="6.768cm"/>
    </style:style>
    <style:style style:name="co2" style:family="table-column">
      <style:table-column-properties fo:break-before="auto" style:column-width="3.328cm"/>
    </style:style>
    <style:style style:name="co3" style:family="table-column">
      <style:table-column-properties fo:break-before="auto" style:column-width="4.419cm"/>
    </style:style>
    <style:style style:name="co4" style:family="table-column">
      <style:table-column-properties fo:break-before="auto" style:column-width="3.776cm"/>
    </style:style>
    <style:style style:name="co5" style:family="table-column">
      <style:table-column-properties fo:break-before="auto" style:column-width="4.223cm"/>
    </style:style>
    <style:style style:name="co6" style:family="table-column">
      <style:table-column-properties fo:break-before="auto" style:column-width="3.607cm"/>
    </style:style>
    <style:style style:name="co7" style:family="table-column">
      <style:table-column-properties fo:break-before="auto" style:column-width="1.699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1.028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PageStyle_5f_Planilha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Nunito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10" style:family="table-cell" style:parent-style-name="Default" style:data-style-name="N11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Nunito" fo:font-size="14pt" fo:font-style="normal" fo:text-shadow="none" style:text-underline-style="none" fo:font-weight="normal" style:font-size-asian="14pt" style:font-style-asian="normal" style:font-weight-asian="normal" style:font-name-complex="Nunito" style:font-size-complex="14pt" style:font-style-complex="normal" style:font-weight-complex="normal">
        <loext:char-complex-color loext:theme-type="dark1" loext:color-type="theme"/>
      </style:text-properties>
    </style:style>
    <style:style style:name="ce11" style:family="table-cell" style:parent-style-name="Default" style:data-style-name="N11">
      <style:table-cell-properties fo:background-color="#f5f589" style:diagonal-bl-tr="none" style:diagonal-tl-br="none" fo:border="1.76pt solid #000000"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12" style:family="table-cell" style:parent-style-name="Default" style:data-style-name="N11">
      <style:table-cell-properties fo:background-color="#d9d9d9" style:diagonal-bl-tr="none" style:diagonal-tl-br="none" fo:border="1.76pt solid #000000" style:rotation-align="none">
        <loext:background-complex-color loext:theme-type="light1" loext:color-type="theme">
          <loext:transformation loext:type="lummod" loext:value="8500"/>
        </loext:background-complex-color>
      </style:table-cell-properties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13" style:family="table-cell" style:parent-style-name="Default" style:data-style-name="N11">
      <style:table-cell-properties fo:background-color="#d9d9d9" style:diagonal-bl-tr="none" style:diagonal-tl-br="none" fo:border="1.76pt solid #000000" style:rotation-align="none">
        <loext:background-complex-color loext:theme-type="light1" loext:color-type="theme">
          <loext:transformation loext:type="lummod" loext:value="8500"/>
        </loext:background-complex-color>
      </style:table-cell-properties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Default" style:data-style-name="N11">
      <style:table-cell-properties fo:border-bottom="1.76pt solid #000000" fo:background-color="#d9d9d9" style:diagonal-bl-tr="none" style:diagonal-tl-br="none" fo:border-left="none" fo:border-right="1.76pt solid #000000" style:rotation-align="none" fo:border-top="1.76pt solid #000000">
        <loext:background-complex-color loext:theme-type="light1" loext:color-type="theme">
          <loext:transformation loext:type="lummod" loext:value="8500"/>
        </loext:background-complex-color>
      </style:table-cell-properties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15" style:family="table-cell" style:parent-style-name="Default" style:data-style-name="N11">
      <style:table-cell-properties fo:border-bottom="0.74pt solid #000000" fo:background-color="#d9d9d9" style:diagonal-bl-tr="none" style:diagonal-tl-br="none" fo:border-left="0.74pt solid #000000" fo:border-right="1.76pt solid #000000" style:rotation-align="none" fo:border-top="0.74pt solid #000000">
        <loext:background-complex-color loext:theme-type="light1" loext:color-type="theme">
          <loext:transformation loext:type="lummod" loext:value="8500"/>
        </loext:background-complex-color>
      </style:table-cell-properties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16" style:family="table-cell" style:parent-style-name="Default" style:data-style-name="N11">
      <style:table-cell-properties fo:border-bottom="1.76pt solid #000000" fo:background-color="#d9d9d9" style:diagonal-bl-tr="none" style:diagonal-tl-br="none" fo:border-left="1.76pt solid #000000" fo:border-right="1.76pt solid #000000" style:rotation-align="none" fo:border-top="none">
        <loext:background-complex-color loext:theme-type="light1" loext:color-type="theme">
          <loext:transformation loext:type="lummod" loext:value="8500"/>
        </loext:background-complex-color>
      </style:table-cell-properties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17" style:family="table-cell" style:parent-style-name="Default" style:data-style-name="N11">
      <style:table-cell-properties fo:background-color="#d9d9d9" style:diagonal-bl-tr="none" style:diagonal-tl-br="none" style:text-align-source="value-type" style:repeat-content="false" fo:wrap-option="no-wrap" fo:border="1.76pt solid #000000" style:direction="ltr" style:rotation-angle="0" style:rotation-align="none" style:shrink-to-fit="false" style:vertical-align="bottom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css3t:text-justify="auto" fo:margin-left="1.588cm" style:writing-mode="pag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1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Nunito" fo:font-size="14pt" fo:font-style="normal" fo:text-shadow="none" style:text-underline-style="none" fo:font-weight="normal" style:font-size-asian="14pt" style:font-style-asian="normal" style:font-weight-asian="normal" style:font-name-complex="Nunito" style:font-size-complex="14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Default" style:data-style-name="N11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Nunito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Default" style:data-style-name="N11">
      <style:table-cell-properties fo:border-bottom="1.76pt solid #000000" fo:background-color="#d9d9d9" style:diagonal-bl-tr="none" style:diagonal-tl-br="none" fo:border-left="1.76pt solid #000000" fo:border-right="none" style:rotation-align="none" fo:border-top="1.76pt solid #000000">
        <loext:background-complex-color loext:theme-type="light1" loext:color-type="theme">
          <loext:transformation loext:type="lummod" loext:value="8500"/>
        </loext:background-complex-color>
      </style:table-cell-properties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21" style:family="table-cell" style:parent-style-name="Default" style:data-style-name="N11">
      <style:table-cell-properties fo:border-bottom="0.74pt solid #000000" fo:background-color="#d9d9d9" style:diagonal-bl-tr="none" style:diagonal-tl-br="none" fo:border-left="1.76pt solid #000000" fo:border-right="0.74pt solid #000000" style:rotation-align="none" fo:border-top="0.74pt solid #000000">
        <loext:background-complex-color loext:theme-type="light1" loext:color-type="theme">
          <loext:transformation loext:type="lummod" loext:value="8500"/>
        </loext:background-complex-color>
      </style:table-cell-properties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22" style:family="table-cell" style:parent-style-name="Default" style:data-style-name="N144">
      <style:table-cell-properties fo:background-color="#9ff5f5"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23" style:family="table-cell" style:parent-style-name="Default" style:data-style-name="N144">
      <style:table-cell-properties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24" style:family="table-cell" style:parent-style-name="Default" style:data-style-name="N100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2.117cm" style:writing-mode="page"/>
      <style:text-properties fo:color="#000000" style:text-outline="false" style:text-line-through-style="none" style:text-line-through-type="none" style:font-name="Nunito" fo:font-size="24pt" fo:font-style="normal" fo:text-shadow="none" style:text-underline-style="none" fo:font-weight="bold" style:font-size-asian="24pt" style:font-style-asian="normal" style:font-weight-asian="bold" style:font-size-complex="24pt" style:font-style-complex="normal" style:font-weight-complex="bold">
        <loext:char-complex-color loext:theme-type="dark1" loext:color-type="theme"/>
      </style:text-properties>
    </style:style>
    <style:style style:name="ce25" style:family="table-cell" style:parent-style-name="Default" style:data-style-name="N155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Nunito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26" style:family="table-cell" style:parent-style-name="Default" style:data-style-name="N155">
      <style:table-cell-properties fo:background-color="#f5f589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27" style:family="table-cell" style:parent-style-name="Default" style:data-style-name="N155">
      <style:table-cell-properties style:diagonal-bl-tr="none" style:diagonal-tl-br="none" fo:border="1.76pt solid #000000"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28" style:family="table-cell" style:parent-style-name="Default" style:data-style-name="N144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29" style:family="table-cell" style:parent-style-name="Default" style:data-style-name="N144">
      <style:table-cell-properties fo:background-color="#9ff5f5" style:diagonal-bl-tr="none" style:diagonal-tl-br="none" fo:border="1.76pt solid #000000"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Nunito" fo:font-size="14pt" fo:font-style="normal" fo:text-shadow="none" style:text-underline-style="none" fo:font-weight="normal" style:font-size-asian="14pt" style:font-style-asian="normal" style:font-weight-asian="normal" style:font-name-complex="Nunito" style:font-size-complex="14pt" style:font-style-complex="normal" style:font-weight-complex="normal">
        <loext:char-complex-color loext:theme-type="dark1" loext:color-type="theme"/>
      </style:text-properties>
    </style:style>
    <style:style style:name="ce30" style:family="table-cell" style:parent-style-name="Default" style:data-style-name="N144">
      <style:table-cell-properties style:diagonal-bl-tr="none" style:diagonal-tl-br="none" fo:border="1.76pt solid #000000"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31" style:family="table-cell" style:parent-style-name="Default" style:data-style-name="N157">
      <style:table-cell-properties fo:background-color="#9ff5f5" style:diagonal-bl-tr="none" style:diagonal-tl-br="none" fo:border="1.76pt solid #000000" style:rotation-align="none"/>
      <style:text-properties fo:color="#0000ff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32" style:family="table-cell" style:parent-style-name="Default" style:data-style-name="N157">
      <style:table-cell-properties style:diagonal-bl-tr="none" style:diagonal-tl-br="none" fo:border="1.76pt solid #000000"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33" style:family="table-cell" style:parent-style-name="Default" style:data-style-name="N4">
      <style:table-cell-properties fo:border-bottom="1.76pt solid #000000" fo:background-color="#9ff5f5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end" css3t:text-justify="auto" fo:margin-left="0cm" style:writing-mode="page"/>
      <style:text-properties fo:color="#ff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34" style:family="table-cell" style:parent-style-name="Default" style:data-style-name="N157">
      <style:table-cell-properties fo:background-color="#9ff5f5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35" style:family="table-cell" style:parent-style-name="Default" style:data-style-name="N155">
      <style:table-cell-properties fo:border-bottom="1.76pt solid #000000" style:diagonal-bl-tr="none" style:diagonal-tl-br="none" fo:border-left="1.76pt solid #000000" fo:border-right="none" style:rotation-align="none" fo:border-top="1.76pt solid #000000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36" style:family="table-cell" style:parent-style-name="Default" style:data-style-name="N144">
      <style:table-cell-properties fo:border-bottom="1.76pt solid #000000" style:diagonal-bl-tr="none" style:diagonal-tl-br="none" fo:border-left="1.76pt solid #000000" fo:border-right="1.76pt solid #000000" style:rotation-align="none" fo:border-top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37" style:family="table-cell" style:parent-style-name="Default" style:data-style-name="N157">
      <style:table-cell-properties fo:background-color="#9ff5f5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ff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38" style:family="table-cell" style:parent-style-name="Default" style:data-style-name="N157">
      <style:table-cell-properties fo:border-bottom="1.76pt solid #000000" fo:background-color="#9ff5f5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end" css3t:text-justify="auto" fo:margin-left="0cm" style:writing-mode="page"/>
      <style:text-properties fo:color="#ff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39" style:family="table-cell" style:parent-style-name="Default" style:data-style-name="N155">
      <style:table-cell-properties fo:border-bottom="1.76pt solid #000000" style:diagonal-bl-tr="none" style:diagonal-tl-br="none" fo:border-left="none" fo:border-right="1.76pt solid #000000" style:rotation-align="none" fo:border-top="1.76pt solid #000000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fo:background-color="#f5f589" style:diagonal-bl-tr="none" style:diagonal-tl-br="none" fo:border="1.76pt solid #000000"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40" style:family="table-cell" style:parent-style-name="Default" style:data-style-name="N132">
      <style:table-cell-properties fo:background-color="#9ff5f5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ff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41" style:family="table-cell" style:parent-style-name="Default" style:data-style-name="N144">
      <style:table-cell-properties fo:background-color="#9ff5f5"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42" style:family="table-cell" style:parent-style-name="Default" style:data-style-name="N144">
      <style:table-cell-properties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43" style:family="table-cell" style:parent-style-name="Default" style:data-style-name="N155">
      <style:table-cell-properties fo:border-bottom="1.76pt solid #000000" style:diagonal-bl-tr="none" style:diagonal-tl-br="none" fo:border-left="none" fo:border-right="none" style:rotation-align="none" fo:border-top="1.76pt solid #000000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44" style:family="table-cell" style:parent-style-name="Default" style:data-style-name="N155">
      <style:table-cell-properties fo:background-color="#9ff5f5" style:diagonal-bl-tr="none" style:diagonal-tl-br="none" fo:border="1.76pt solid #000000"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45" style:family="table-cell" style:parent-style-name="Default" style:data-style-name="N144">
      <style:table-cell-properties fo:background-color="#9ff5f5" style:diagonal-bl-tr="none" style:diagonal-tl-br="none" fo:border="1.76pt solid #000000"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46" style:family="table-cell" style:parent-style-name="Default" style:data-style-name="N157">
      <style:table-cell-properties fo:border-bottom="1.76pt solid #000000" fo:background-color="#9ff5f5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47" style:family="table-cell" style:parent-style-name="Default" style:data-style-name="N155">
      <style:table-cell-properties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48" style:family="table-cell" style:parent-style-name="Default" style:data-style-name="N157">
      <style:table-cell-properties fo:background-color="#9ff5f5" style:diagonal-bl-tr="none" style:diagonal-tl-br="none" fo:border="1.76pt solid #000000"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49" style:family="table-cell" style:parent-style-name="Default" style:data-style-name="N4">
      <style:table-cell-properties fo:border-bottom="1.76pt solid #000000" fo:background-color="#9ff5f5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5" style:family="table-cell" style:parent-style-name="Default">
      <style:table-cell-properties style:diagonal-bl-tr="none" style:diagonal-tl-br="none" fo:border="1.76pt solid #000000"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5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Nunito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51" style:family="table-cell" style:parent-style-name="Default">
      <style:table-cell-properties fo:background-color="#f5f589" style:diagonal-bl-tr="none" style:diagonal-tl-br="none" fo:border="1.76pt solid #000000"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52" style:family="table-cell" style:parent-style-name="Default">
      <style:table-cell-properties fo:background-color="#595959" style:diagonal-bl-tr="none" style:diagonal-tl-br="none" fo:border="1.76pt solid #000000"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53" style:family="table-cell" style:parent-style-name="Default" style:data-style-name="N155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54" style:family="table-cell" style:parent-style-name="Default" style:data-style-name="N144">
      <style:table-cell-properties fo:background-color="#9ff5f5" style:diagonal-bl-tr="none" style:diagonal-tl-br="none" fo:border="1.76pt solid #000000" style:rotation-align="none"/>
      <style:text-properties fo:color="#0000ff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55" style:family="table-cell" style:parent-style-name="Default" style:data-style-name="N144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56" style:family="table-cell" style:parent-style-name="Default" style:data-style-name="N144">
      <style:table-cell-properties fo:background-color="#9ff5f5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ff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57" style:family="table-cell" style:parent-style-name="Default" style:data-style-name="N144">
      <style:table-cell-properties fo:background-color="#9ff5f5" style:diagonal-bl-tr="none" style:diagonal-tl-br="none" fo:border="1.76pt solid #000000" style:rotation-align="none"/>
      <style:text-properties fo:color="#00ffff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58" style:family="table-cell" style:parent-style-name="Default" style:data-style-name="N144">
      <style:table-cell-properties fo:background-color="#9ff5f5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ff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59" style:family="table-cell" style:parent-style-name="Default">
      <style:table-cell-properties fo:border-bottom="1.76pt solid #000000" fo:background-color="#595959" style:diagonal-bl-tr="none" style:diagonal-tl-br="none" fo:border-left="none" fo:border-right="1.76pt solid #000000" style:rotation-align="none" fo:border-top="1.76pt solid #000000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60" style:family="table-cell" style:parent-style-name="Default" style:data-style-name="N144">
      <style:table-cell-properties fo:background-color="#9ff5f5" style:diagonal-bl-tr="none" style:diagonal-tl-br="none" fo:border="1.76pt solid #000000" style:rotation-align="none"/>
      <style:text-properties fo:color="#0000ff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7" style:family="table-cell" style:parent-style-name="Default">
      <style:table-cell-properties fo:border-bottom="1.76pt solid #000000" style:diagonal-bl-tr="none" style:diagonal-tl-br="none" fo:border-left="1.76pt solid #000000" fo:border-right="none" style:rotation-align="none" fo:border-top="1.76pt solid #000000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Nunito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9" style:family="table-cell" style:parent-style-name="Default" style:data-style-name="N11">
      <style:table-cell-properties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12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Nunito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12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12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Nunito" fo:font-size="14pt" fo:font-style="normal" fo:text-shadow="none" style:text-underline-style="none" fo:font-weight="normal" style:font-size-asian="14pt" style:font-style-asian="normal" style:font-weight-asian="normal" style:font-name-complex="Nunito" style:font-size-complex="14pt" style:font-style-complex="normal" style:font-weight-complex="normal">
        <loext:char-complex-color loext:theme-type="dark1" loext:color-type="theme"/>
      </style:text-properties>
    </style:style>
    <style:style style:name="ce124" style:family="table-cell" style:parent-style-name="Default">
      <style:table-cell-properties fo:background-color="#f5f589" style:diagonal-bl-tr="none" style:diagonal-tl-br="none" fo:border="1.76pt solid #000000"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125" style:family="table-cell" style:parent-style-name="Default">
      <style:table-cell-properties style:diagonal-bl-tr="none" style:diagonal-tl-br="none" fo:border="1.76pt solid #000000"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126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127" style:family="table-cell" style:parent-style-name="Default">
      <style:table-cell-properties fo:border-bottom="1.76pt solid #000000" style:diagonal-bl-tr="none" style:diagonal-tl-br="none" fo:border-left="1.76pt solid #000000" fo:border-right="none" style:rotation-align="none" fo:border-top="1.76pt solid #000000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12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Nunito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129" style:family="table-cell" style:parent-style-name="Default" style:data-style-name="N11">
      <style:table-cell-properties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130" style:family="table-cell" style:parent-style-name="Default" style:data-style-name="N11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Nunito" fo:font-size="14pt" fo:font-style="normal" fo:text-shadow="none" style:text-underline-style="none" fo:font-weight="normal" style:font-size-asian="14pt" style:font-style-asian="normal" style:font-weight-asian="normal" style:font-name-complex="Nunito" style:font-size-complex="14pt" style:font-style-complex="normal" style:font-weight-complex="normal">
        <loext:char-complex-color loext:theme-type="dark1" loext:color-type="theme"/>
      </style:text-properties>
    </style:style>
    <style:style style:name="ce131" style:family="table-cell" style:parent-style-name="Default" style:data-style-name="N11">
      <style:table-cell-properties fo:background-color="#f5f589" style:diagonal-bl-tr="none" style:diagonal-tl-br="none" fo:border="1.76pt solid #000000"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132" style:family="table-cell" style:parent-style-name="Default" style:data-style-name="N11">
      <style:table-cell-properties fo:background-color="#d9d9d9" style:diagonal-bl-tr="none" style:diagonal-tl-br="none" fo:border="1.76pt solid #000000" style:rotation-align="none">
        <loext:background-complex-color loext:theme-type="light1" loext:color-type="theme">
          <loext:transformation loext:type="lummod" loext:value="8500"/>
        </loext:background-complex-color>
      </style:table-cell-properties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133" style:family="table-cell" style:parent-style-name="Default" style:data-style-name="N11">
      <style:table-cell-properties fo:background-color="#d9d9d9" style:diagonal-bl-tr="none" style:diagonal-tl-br="none" fo:border="1.76pt solid #000000" style:rotation-align="none">
        <loext:background-complex-color loext:theme-type="light1" loext:color-type="theme">
          <loext:transformation loext:type="lummod" loext:value="8500"/>
        </loext:background-complex-color>
      </style:table-cell-properties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134" style:family="table-cell" style:parent-style-name="Default" style:data-style-name="N11">
      <style:table-cell-properties fo:border-bottom="1.76pt solid #000000" fo:background-color="#d9d9d9" style:diagonal-bl-tr="none" style:diagonal-tl-br="none" fo:border-left="none" fo:border-right="1.76pt solid #000000" style:rotation-align="none" fo:border-top="1.76pt solid #000000">
        <loext:background-complex-color loext:theme-type="light1" loext:color-type="theme">
          <loext:transformation loext:type="lummod" loext:value="8500"/>
        </loext:background-complex-color>
      </style:table-cell-properties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135" style:family="table-cell" style:parent-style-name="Default" style:data-style-name="N11">
      <style:table-cell-properties fo:border-bottom="0.74pt solid #000000" fo:background-color="#d9d9d9" style:diagonal-bl-tr="none" style:diagonal-tl-br="none" fo:border-left="0.74pt solid #000000" fo:border-right="1.76pt solid #000000" style:rotation-align="none" fo:border-top="0.74pt solid #000000">
        <loext:background-complex-color loext:theme-type="light1" loext:color-type="theme">
          <loext:transformation loext:type="lummod" loext:value="8500"/>
        </loext:background-complex-color>
      </style:table-cell-properties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136" style:family="table-cell" style:parent-style-name="Default" style:data-style-name="N11">
      <style:table-cell-properties fo:border-bottom="1.76pt solid #000000" fo:background-color="#d9d9d9" style:diagonal-bl-tr="none" style:diagonal-tl-br="none" fo:border-left="1.76pt solid #000000" fo:border-right="1.76pt solid #000000" style:rotation-align="none" fo:border-top="none">
        <loext:background-complex-color loext:theme-type="light1" loext:color-type="theme">
          <loext:transformation loext:type="lummod" loext:value="8500"/>
        </loext:background-complex-color>
      </style:table-cell-properties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137" style:family="table-cell" style:parent-style-name="Default" style:data-style-name="N11">
      <style:table-cell-properties fo:background-color="#d9d9d9" style:diagonal-bl-tr="none" style:diagonal-tl-br="none" style:text-align-source="value-type" style:repeat-content="false" fo:wrap-option="no-wrap" fo:border="1.76pt solid #000000" style:direction="ltr" style:rotation-angle="0" style:rotation-align="none" style:shrink-to-fit="false" style:vertical-align="bottom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css3t:text-justify="auto" fo:margin-left="1.588cm" style:writing-mode="pag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13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Nunito" fo:font-size="14pt" fo:font-style="normal" fo:text-shadow="none" style:text-underline-style="none" fo:font-weight="normal" style:font-size-asian="14pt" style:font-style-asian="normal" style:font-weight-asian="normal" style:font-name-complex="Nunito" style:font-size-complex="14pt" style:font-style-complex="normal" style:font-weight-complex="normal">
        <loext:char-complex-color loext:theme-type="dark1" loext:color-type="theme"/>
      </style:text-properties>
    </style:style>
    <style:style style:name="ce139" style:family="table-cell" style:parent-style-name="Default" style:data-style-name="N11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Nunito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140" style:family="table-cell" style:parent-style-name="Default" style:data-style-name="N11">
      <style:table-cell-properties fo:border-bottom="1.76pt solid #000000" fo:background-color="#d9d9d9" style:diagonal-bl-tr="none" style:diagonal-tl-br="none" fo:border-left="1.76pt solid #000000" fo:border-right="none" style:rotation-align="none" fo:border-top="1.76pt solid #000000">
        <loext:background-complex-color loext:theme-type="light1" loext:color-type="theme">
          <loext:transformation loext:type="lummod" loext:value="8500"/>
        </loext:background-complex-color>
      </style:table-cell-properties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141" style:family="table-cell" style:parent-style-name="Default" style:data-style-name="N11">
      <style:table-cell-properties fo:border-bottom="0.74pt solid #000000" fo:background-color="#d9d9d9" style:diagonal-bl-tr="none" style:diagonal-tl-br="none" fo:border-left="1.76pt solid #000000" fo:border-right="0.74pt solid #000000" style:rotation-align="none" fo:border-top="0.74pt solid #000000">
        <loext:background-complex-color loext:theme-type="light1" loext:color-type="theme">
          <loext:transformation loext:type="lummod" loext:value="8500"/>
        </loext:background-complex-color>
      </style:table-cell-properties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142" style:family="table-cell" style:parent-style-name="Default" style:data-style-name="N144">
      <style:table-cell-properties fo:background-color="#9ff5f5"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143" style:family="table-cell" style:parent-style-name="Default" style:data-style-name="N144">
      <style:table-cell-properties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144" style:family="table-cell" style:parent-style-name="Default" style:data-style-name="N100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2.117cm" style:writing-mode="page"/>
      <style:text-properties fo:color="#000000" style:text-outline="false" style:text-line-through-style="none" style:text-line-through-type="none" style:font-name="Nunito" fo:font-size="24pt" fo:font-style="normal" fo:text-shadow="none" style:text-underline-style="none" fo:font-weight="bold" style:font-size-asian="24pt" style:font-style-asian="normal" style:font-weight-asian="bold" style:font-size-complex="24pt" style:font-style-complex="normal" style:font-weight-complex="bold">
        <loext:char-complex-color loext:theme-type="dark1" loext:color-type="theme"/>
      </style:text-properties>
    </style:style>
    <style:style style:name="ce145" style:family="table-cell" style:parent-style-name="Default" style:data-style-name="N155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Nunito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146" style:family="table-cell" style:parent-style-name="Default" style:data-style-name="N155">
      <style:table-cell-properties fo:background-color="#f5f589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147" style:family="table-cell" style:parent-style-name="Default" style:data-style-name="N155">
      <style:table-cell-properties style:diagonal-bl-tr="none" style:diagonal-tl-br="none" fo:border="1.76pt solid #000000"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148" style:family="table-cell" style:parent-style-name="Default" style:data-style-name="N144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149" style:family="table-cell" style:parent-style-name="Default" style:data-style-name="N144">
      <style:table-cell-properties fo:background-color="#9ff5f5" style:diagonal-bl-tr="none" style:diagonal-tl-br="none" fo:border="1.76pt solid #000000"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150" style:family="table-cell" style:parent-style-name="Default" style:data-style-name="N144">
      <style:table-cell-properties style:diagonal-bl-tr="none" style:diagonal-tl-br="none" fo:border="1.76pt solid #000000"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151" style:family="table-cell" style:parent-style-name="Default" style:data-style-name="N157">
      <style:table-cell-properties fo:background-color="#9ff5f5" style:diagonal-bl-tr="none" style:diagonal-tl-br="none" fo:border="1.76pt solid #000000" style:rotation-align="none"/>
      <style:text-properties fo:color="#0000ff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152" style:family="table-cell" style:parent-style-name="Default" style:data-style-name="N157">
      <style:table-cell-properties style:diagonal-bl-tr="none" style:diagonal-tl-br="none" fo:border="1.76pt solid #000000"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153" style:family="table-cell" style:parent-style-name="Default" style:data-style-name="N4">
      <style:table-cell-properties fo:border-bottom="1.76pt solid #000000" fo:background-color="#9ff5f5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end" css3t:text-justify="auto" fo:margin-left="0cm" style:writing-mode="page"/>
      <style:text-properties fo:color="#ff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154" style:family="table-cell" style:parent-style-name="Default" style:data-style-name="N157">
      <style:table-cell-properties fo:background-color="#9ff5f5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155" style:family="table-cell" style:parent-style-name="Default" style:data-style-name="N155">
      <style:table-cell-properties fo:border-bottom="1.76pt solid #000000" style:diagonal-bl-tr="none" style:diagonal-tl-br="none" fo:border-left="1.76pt solid #000000" fo:border-right="none" style:rotation-align="none" fo:border-top="1.76pt solid #000000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156" style:family="table-cell" style:parent-style-name="Default" style:data-style-name="N144">
      <style:table-cell-properties fo:border-bottom="1.76pt solid #000000" style:diagonal-bl-tr="none" style:diagonal-tl-br="none" fo:border-left="1.76pt solid #000000" fo:border-right="1.76pt solid #000000" style:rotation-align="none" fo:border-top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157" style:family="table-cell" style:parent-style-name="Default" style:data-style-name="N157">
      <style:table-cell-properties fo:background-color="#9ff5f5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ff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158" style:family="table-cell" style:parent-style-name="Default" style:data-style-name="N157">
      <style:table-cell-properties fo:border-bottom="1.76pt solid #000000" fo:background-color="#9ff5f5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end" css3t:text-justify="auto" fo:margin-left="0cm" style:writing-mode="page"/>
      <style:text-properties fo:color="#ff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159" style:family="table-cell" style:parent-style-name="Default" style:data-style-name="N155">
      <style:table-cell-properties fo:border-bottom="1.76pt solid #000000" style:diagonal-bl-tr="none" style:diagonal-tl-br="none" fo:border-left="none" fo:border-right="1.76pt solid #000000" style:rotation-align="none" fo:border-top="1.76pt solid #000000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160" style:family="table-cell" style:parent-style-name="Default" style:data-style-name="N132">
      <style:table-cell-properties fo:background-color="#9ff5f5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ff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161" style:family="table-cell" style:parent-style-name="Default" style:data-style-name="N144">
      <style:table-cell-properties fo:background-color="#9ff5f5"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162" style:family="table-cell" style:parent-style-name="Default" style:data-style-name="N144">
      <style:table-cell-properties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163" style:family="table-cell" style:parent-style-name="Default" style:data-style-name="N155">
      <style:table-cell-properties fo:border-bottom="1.76pt solid #000000" style:diagonal-bl-tr="none" style:diagonal-tl-br="none" fo:border-left="none" fo:border-right="none" style:rotation-align="none" fo:border-top="1.76pt solid #000000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164" style:family="table-cell" style:parent-style-name="Default" style:data-style-name="N155">
      <style:table-cell-properties fo:background-color="#9ff5f5" style:diagonal-bl-tr="none" style:diagonal-tl-br="none" fo:border="1.76pt solid #000000"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165" style:family="table-cell" style:parent-style-name="Default" style:data-style-name="N144">
      <style:table-cell-properties fo:background-color="#9ff5f5" style:diagonal-bl-tr="none" style:diagonal-tl-br="none" fo:border="1.76pt solid #000000"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166" style:family="table-cell" style:parent-style-name="Default" style:data-style-name="N157">
      <style:table-cell-properties fo:border-bottom="1.76pt solid #000000" fo:background-color="#9ff5f5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167" style:family="table-cell" style:parent-style-name="Default" style:data-style-name="N155">
      <style:table-cell-properties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168" style:family="table-cell" style:parent-style-name="Default" style:data-style-name="N157">
      <style:table-cell-properties fo:background-color="#9ff5f5" style:diagonal-bl-tr="none" style:diagonal-tl-br="none" fo:border="1.76pt solid #000000"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169" style:family="table-cell" style:parent-style-name="Default" style:data-style-name="N4">
      <style:table-cell-properties fo:border-bottom="1.76pt solid #000000" fo:background-color="#9ff5f5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17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Nunito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171" style:family="table-cell" style:parent-style-name="Default">
      <style:table-cell-properties fo:background-color="#f5f589" style:diagonal-bl-tr="none" style:diagonal-tl-br="none" fo:border="1.76pt solid #000000"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172" style:family="table-cell" style:parent-style-name="Default">
      <style:table-cell-properties fo:background-color="#595959" style:diagonal-bl-tr="none" style:diagonal-tl-br="none" fo:border="1.76pt solid #000000" style:rotation-align="non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173" style:family="table-cell" style:parent-style-name="Default" style:data-style-name="N155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174" style:family="table-cell" style:parent-style-name="Default" style:data-style-name="N144">
      <style:table-cell-properties fo:background-color="#9ff5f5" style:diagonal-bl-tr="none" style:diagonal-tl-br="none" fo:border="1.76pt solid #000000" style:rotation-align="none"/>
      <style:text-properties fo:color="#0000ff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175" style:family="table-cell" style:parent-style-name="Default" style:data-style-name="N144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176" style:family="table-cell" style:parent-style-name="Default" style:data-style-name="N144">
      <style:table-cell-properties fo:background-color="#9ff5f5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ff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177" style:family="table-cell" style:parent-style-name="Default" style:data-style-name="N144">
      <style:table-cell-properties fo:background-color="#9ff5f5" style:diagonal-bl-tr="none" style:diagonal-tl-br="none" fo:border="1.76pt solid #000000" style:rotation-align="none"/>
      <style:text-properties fo:color="#00ffff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178" style:family="table-cell" style:parent-style-name="Default" style:data-style-name="N144">
      <style:table-cell-properties fo:background-color="#9ff5f5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ff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179" style:family="table-cell" style:parent-style-name="Default">
      <style:table-cell-properties fo:border-bottom="1.76pt solid #000000" fo:background-color="#595959" style:diagonal-bl-tr="none" style:diagonal-tl-br="none" fo:border-left="none" fo:border-right="1.76pt solid #000000" style:rotation-align="none" fo:border-top="1.76pt solid #000000"/>
      <style:text-properties fo:color="#000000" style:text-outline="false" style:text-line-through-style="none" style:text-line-through-type="none" style:font-name="Nunito" fo:font-size="11pt" fo:font-style="normal" fo:text-shadow="none" style:text-underline-style="none" fo:font-weight="normal" style:font-size-asian="11pt" style:font-style-asian="normal" style:font-weight-asian="normal" style:font-name-complex="Nunito" style:font-size-complex="11pt" style:font-style-complex="normal" style:font-weight-complex="normal">
        <loext:char-complex-color loext:theme-type="dark1" loext:color-type="theme"/>
      </style:text-properties>
    </style:style>
    <style:style style:name="ce180" style:family="table-cell" style:parent-style-name="Default" style:data-style-name="N144">
      <style:table-cell-properties fo:background-color="#9ff5f5" style:diagonal-bl-tr="none" style:diagonal-tl-br="none" fo:border="1.76pt solid #000000" style:rotation-align="none"/>
      <style:text-properties fo:color="#0000ff" style:text-outline="false" style:text-line-through-style="none" style:text-line-through-type="none" style:font-name="Nunit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gr1" style:family="graphic">
      <style:graphic-properties draw:stroke="solid" svg:stroke-width="0cm" svg:stroke-color="#000000" draw:stroke-linejoin="miter" svg:stroke-linecap="butt" draw:fill="solid" draw:fill-color="#ffffe1" draw:textarea-horizontal-align="justify" draw:textarea-vertical-align="top" draw:fit-to-size="false" style:shrink-to-fit="false" fo:min-height="7.373cm" loext:decorative="false"/>
      <style:paragraph-properties style:writing-mode="lr-tb"/>
    </style:style>
    <style:style style:name="gr2" style:family="graphic">
      <style:graphic-properties draw:stroke="solid" svg:stroke-width="0cm" svg:stroke-color="#000000" draw:stroke-linejoin="miter" svg:stroke-linecap="butt" draw:fill="solid" draw:fill-color="#ffffe1" draw:textarea-horizontal-align="justify" draw:textarea-vertical-align="top" draw:fit-to-size="false" style:shrink-to-fit="false" fo:min-height="7.761cm" loext:decorative="false"/>
      <style:paragraph-properties style:writing-mode="lr-tb"/>
    </style:style>
    <style:style style:name="gr3" style:family="graphic">
      <style:graphic-properties draw:stroke="solid" svg:stroke-width="0cm" svg:stroke-color="#000000" draw:stroke-linejoin="miter" svg:stroke-linecap="butt" draw:fill="solid" draw:fill-color="#ffffe1" draw:textarea-horizontal-align="justify" draw:textarea-vertical-align="top" draw:fit-to-size="false" style:shrink-to-fit="false" fo:min-height="8.925cm" loext:decorative="false"/>
      <style:paragraph-properties style:writing-mode="lr-tb"/>
    </style:style>
    <style:style style:name="gr4" style:family="graphic" style:parent-style-name="Note">
      <style:graphic-properties draw:stroke="solid" svg:stroke-width="0cm" svg:stroke-color="#000000" draw:stroke-linejoin="miter" svg:stroke-linecap="butt" draw:fill="solid" draw:fill-color="#ffffe1" draw:textarea-horizontal-align="justify" draw:textarea-vertical-align="top" draw:fit-to-size="false" style:shrink-to-fit="false" fo:min-height="7.373cm" loext:decorative="false"/>
      <style:paragraph-properties style:writing-mode="lr-tb" fo:text-align="start"/>
      <style:text-properties fo:color="#000000" loext:opacity="100%" style:text-outline="false" style:text-line-through-style="none" style:text-line-through-type="none" style:text-position="0% 100%" fo:font-family="Calibri" style:font-pitch="variable" fo:font-size="11pt" fo:font-style="normal" fo:text-shadow="none" style:text-underline-style="none" fo:font-weight="normal" style:font-size-asian="11pt" style:font-style-asian="normal" style:font-weight-asian="normal" style:font-family-complex="Calibri" style:font-pitch-complex="variable" style:font-size-complex="11pt" style:font-style-complex="normal" style:font-weight-complex="normal"/>
    </style:style>
    <style:style style:name="gr5" style:family="graphic" style:parent-style-name="Note">
      <style:graphic-properties draw:stroke="solid" svg:stroke-width="0cm" svg:stroke-color="#000000" draw:stroke-linejoin="miter" svg:stroke-linecap="butt" draw:fill="solid" draw:fill-color="#ffffe1" draw:textarea-horizontal-align="justify" draw:textarea-vertical-align="top" draw:fit-to-size="false" style:shrink-to-fit="false" fo:min-height="7.761cm" loext:decorative="false"/>
      <style:paragraph-properties style:writing-mode="lr-tb" fo:text-align="start"/>
      <style:text-properties fo:color="#000000" loext:opacity="100%" style:text-outline="false" style:text-line-through-style="none" style:text-line-through-type="none" style:text-position="0% 100%" fo:font-family="Calibri" style:font-pitch="variable" fo:font-size="11pt" fo:font-style="normal" fo:text-shadow="none" style:text-underline-style="none" fo:font-weight="normal" style:font-size-asian="11pt" style:font-style-asian="normal" style:font-weight-asian="normal" style:font-family-complex="Calibri" style:font-pitch-complex="variable" style:font-size-complex="11pt" style:font-style-complex="normal" style:font-weight-complex="normal"/>
    </style:style>
    <style:style style:name="gr6" style:family="graphic" style:parent-style-name="Note">
      <style:graphic-properties draw:stroke="solid" svg:stroke-width="0cm" svg:stroke-color="#000000" draw:stroke-linejoin="miter" svg:stroke-linecap="butt" draw:fill="solid" draw:fill-color="#ffffe1" draw:textarea-horizontal-align="justify" draw:textarea-vertical-align="top" draw:fit-to-size="false" style:shrink-to-fit="false" fo:min-height="8.925cm" loext:decorative="false"/>
      <style:paragraph-properties style:writing-mode="lr-tb" fo:text-align="start"/>
      <style:text-properties fo:color="#000000" loext:opacity="100%" style:text-outline="false" style:text-line-through-style="none" style:text-line-through-type="none" style:text-position="0% 100%" fo:font-family="Calibri" style:font-pitch="variable" fo:font-size="11pt" fo:font-style="normal" fo:text-shadow="none" style:text-underline-style="none" fo:font-weight="normal" style:font-size-asian="11pt" style:font-style-asian="normal" style:font-weight-asian="normal" style:font-family-complex="Calibri" style:font-pitch-complex="variable" style:font-size-complex="11pt" style:font-style-complex="normal" style:font-weight-complex="normal"/>
    </style:style>
    <style:style style:name="P1" style:family="paragraph">
      <loext:graphic-properties draw:fill="solid" draw:fill-color="#ffffe1"/>
      <style:paragraph-properties fo:text-align="start"/>
      <style:text-properties fo:color="#000000" loext:opacity="100%" style:text-outline="false" style:text-line-through-style="none" style:text-line-through-type="none" style:text-position="0% 100%" fo:font-family="Calibri" style:font-pitch="variable" fo:font-size="11pt" fo:font-style="normal" fo:text-shadow="none" style:text-underline-style="none" fo:font-weight="normal" style:font-size-asian="11pt" style:font-style-asian="normal" style:font-weight-asian="normal" style:font-family-complex="Calibri" style:font-pitch-complex="variable" style:font-size-complex="11pt" style:font-style-complex="normal" style:font-weight-complex="normal"/>
    </style:style>
    <style:style style:name="P2" style:family="paragraph">
      <style:paragraph-properties fo:text-align="start"/>
      <style:text-properties fo:color="#000000" loext:opacity="100%" style:text-outline="false" style:text-line-through-style="none" style:text-line-through-type="none" style:text-position="0% 100%" fo:font-family="Calibri" style:font-pitch="variable" fo:font-size="11pt" fo:font-style="normal" fo:text-shadow="none" style:text-underline-style="none" fo:font-weight="normal" style:font-size-asian="11pt" style:font-style-asian="normal" style:font-weight-asian="normal" style:font-family-complex="Calibri" style:font-pitch-complex="variable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Planilha1" table:style-name="ta1">
        <office:forms form:automatic-focus="false" form:apply-design-mode="false"/>
        <table:table-column table:style-name="co1" table:default-cell-style-name="ce125"/>
        <table:table-column table:style-name="co2" table:visibility="collapse" table:default-cell-style-name="ce132"/>
        <table:table-column table:style-name="co3" table:default-cell-style-name="ce132"/>
        <table:table-column table:style-name="co4" table:visibility="collapse" table:default-cell-style-name="ce149"/>
        <table:table-column table:style-name="co5" table:visibility="collapse" table:number-columns-repeated="5" table:default-cell-style-name="ce149"/>
        <table:table-column table:style-name="co5" table:number-columns-repeated="6" table:default-cell-style-name="ce149"/>
        <table:table-column table:style-name="co6" table:default-cell-style-name="ce174"/>
        <table:table-column table:style-name="co7" table:number-columns-repeated="16368" table:default-cell-style-name="Default"/>
        <table:table-row table:style-name="ro1">
          <table:table-cell table:style-name="ce121" office:value-type="string" calcext:value-type="string" table:number-columns-spanned="16" table:number-rows-spanned="1">
            <text:p>RELATÓRIO DE CONTROLE DE RATEIO E ADIMPLÊNCIA/INADIMPLÊNCIA</text:p>
          </table:table-cell>
          <table:covered-table-cell table:style-name="ce128"/>
          <table:covered-table-cell table:number-columns-repeated="14" table:style-name="ce138"/>
          <table:table-cell table:number-columns-repeated="16368"/>
        </table:table-row>
        <table:table-row table:style-name="ro2">
          <table:table-cell table:style-name="ce122"/>
          <table:table-cell table:style-name="ce129" table:number-columns-repeated="2"/>
          <table:table-cell table:style-name="ce142" office:value-type="string" office:string-value="NAO DIGITAR NAS CÉLULAS EM AZUL" calcext:value-type="string">
            <text:p><text:s/>NAO DIGITAR NAS CÉLULAS EM AZUL </text:p>
          </table:table-cell>
          <table:table-cell table:style-name="ce161" table:number-columns-repeated="2"/>
          <table:table-cell table:style-name="ce167" table:number-columns-repeated="9"/>
          <table:table-cell table:style-name="ce122"/>
          <table:table-cell table:number-columns-repeated="16368"/>
        </table:table-row>
        <table:table-row table:style-name="ro2" table:number-rows-repeated="2">
          <table:table-cell table:style-name="ce122"/>
          <table:table-cell table:style-name="ce129" table:number-columns-repeated="2"/>
          <table:table-cell table:style-name="ce143"/>
          <table:table-cell table:style-name="ce162" table:number-columns-repeated="2"/>
          <table:table-cell table:style-name="ce167" table:number-columns-repeated="9"/>
          <table:table-cell table:style-name="ce122"/>
          <table:table-cell table:number-columns-repeated="16368"/>
        </table:table-row>
        <table:table-row table:style-name="ro3">
          <table:table-cell table:style-name="ce122"/>
          <table:table-cell table:style-name="ce129" table:number-columns-repeated="2"/>
          <table:table-cell table:style-name="ce144" office:value-type="float" office:value="2024" calcext:value-type="float" table:number-columns-spanned="12" table:number-rows-spanned="1">
            <text:p>2024</text:p>
          </table:table-cell>
          <table:covered-table-cell table:number-columns-repeated="11" table:style-name="ce144"/>
          <table:table-cell table:style-name="ce122"/>
          <table:table-cell table:number-columns-repeated="16368"/>
        </table:table-row>
        <table:table-row table:style-name="ro1">
          <table:table-cell table:style-name="ce123"/>
          <table:table-cell table:style-name="ce130"/>
          <table:table-cell table:style-name="ce139" office:value-type="string" calcext:value-type="string">
            <text:p>ENTE DEVEDOR</text:p>
          </table:table-cell>
          <table:table-cell table:style-name="ce145" office:value-type="string" office:string-value="JAN" calcext:value-type="string">
            <text:p><text:s/>JAN</text:p>
          </table:table-cell>
          <table:table-cell table:style-name="ce145" office:value-type="string" office:string-value="FEV" calcext:value-type="string">
            <text:p><text:s/>FEV</text:p>
          </table:table-cell>
          <table:table-cell table:style-name="ce145" office:value-type="string" office:string-value="MAR" calcext:value-type="string">
            <text:p><text:s/>MAR</text:p>
          </table:table-cell>
          <table:table-cell table:style-name="ce145" office:value-type="string" office:string-value="ABR" calcext:value-type="string">
            <text:p><text:s/>ABR</text:p>
          </table:table-cell>
          <table:table-cell table:style-name="ce145" office:value-type="string" office:string-value="MAI" calcext:value-type="string">
            <text:p><text:s/>MAI</text:p>
          </table:table-cell>
          <table:table-cell table:style-name="ce145" office:value-type="string" office:string-value="JUN" calcext:value-type="string">
            <text:p><text:s/>JUN</text:p>
          </table:table-cell>
          <table:table-cell table:style-name="ce145" office:value-type="string" office:string-value="JUL" calcext:value-type="string">
            <text:p><text:s/>JUL</text:p>
          </table:table-cell>
          <table:table-cell table:style-name="ce145" office:value-type="string" office:string-value="AGO" calcext:value-type="string">
            <text:p><text:s/>AGO</text:p>
          </table:table-cell>
          <table:table-cell table:style-name="ce145" office:value-type="string" office:string-value="SET" calcext:value-type="string">
            <text:p><text:s/>SET</text:p>
          </table:table-cell>
          <table:table-cell table:style-name="ce145" office:value-type="string" office:string-value="OUT" calcext:value-type="string">
            <text:p><text:s/>OUT</text:p>
          </table:table-cell>
          <table:table-cell table:style-name="ce145" office:value-type="string" office:string-value="NOV" calcext:value-type="string">
            <text:p><text:s/>NOV</text:p>
          </table:table-cell>
          <table:table-cell table:style-name="ce145" office:value-type="string" office:string-value="DEZ" calcext:value-type="string">
            <text:p><text:s/>DEZ</text:p>
          </table:table-cell>
          <table:table-cell table:style-name="ce170" office:value-type="string" calcext:value-type="string">
            <text:p>SITUAÇÃO</text:p>
          </table:table-cell>
          <table:table-cell table:number-columns-repeated="16368"/>
        </table:table-row>
        <table:table-row table:style-name="ro2">
          <table:table-cell table:style-name="ce124" office:value-type="string" calcext:value-type="string">
            <text:p>DESCRIÇÃO</text:p>
          </table:table-cell>
          <table:table-cell table:style-name="ce131" office:value-type="string" calcext:value-type="string">
            <text:p><text:s/></text:p>
          </table:table-cell>
          <table:table-cell table:style-name="ce131" office:value-type="string" calcext:value-type="string">
            <text:p>CAMUTANGA</text:p>
          </table:table-cell>
          <table:table-cell table:style-name="ce146" office:value-type="string" office:string-value="JAN" calcext:value-type="string">
            <text:p><text:s/>JAN</text:p>
          </table:table-cell>
          <table:table-cell table:style-name="ce146" office:value-type="string" office:string-value="FEV" calcext:value-type="string">
            <text:p><text:s/>FEV</text:p>
          </table:table-cell>
          <table:table-cell table:style-name="ce146" office:value-type="string" office:string-value="MAR" calcext:value-type="string">
            <text:p><text:s/>MAR</text:p>
          </table:table-cell>
          <table:table-cell table:style-name="ce146" office:value-type="string" office:string-value="ABR" calcext:value-type="string">
            <text:p><text:s/>ABR</text:p>
          </table:table-cell>
          <table:table-cell table:style-name="ce146" office:value-type="string" office:string-value="MAI" calcext:value-type="string">
            <text:p><text:s/>MAI</text:p>
          </table:table-cell>
          <table:table-cell table:style-name="ce146" office:value-type="string" office:string-value="JUN" calcext:value-type="string">
            <text:p><text:s/>JUN</text:p>
          </table:table-cell>
          <table:table-cell table:style-name="ce146" office:value-type="string" office:string-value="JUL" calcext:value-type="string">
            <text:p><text:s/>JUL</text:p>
          </table:table-cell>
          <table:table-cell table:style-name="ce146" office:value-type="string" office:string-value="AGO" calcext:value-type="string">
            <text:p><text:s/>AGO</text:p>
          </table:table-cell>
          <table:table-cell table:style-name="ce146" office:value-type="string" office:string-value="SET" calcext:value-type="string">
            <text:p><text:s/>SET</text:p>
          </table:table-cell>
          <table:table-cell table:style-name="ce146" office:value-type="string" office:string-value="OUT" calcext:value-type="string">
            <text:p><text:s/>OUT</text:p>
          </table:table-cell>
          <table:table-cell table:style-name="ce146" office:value-type="string" office:string-value="NOV" calcext:value-type="string">
            <text:p><text:s/>NOV</text:p>
          </table:table-cell>
          <table:table-cell table:style-name="ce146" office:value-type="string" office:string-value="DEZ" calcext:value-type="string">
            <text:p><text:s/>DEZ</text:p>
          </table:table-cell>
          <table:table-cell table:style-name="ce171" office:value-type="string" calcext:value-type="string">
            <text:p>SITUAÇÃO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ERCENTUAL DA RCL</text:p>
          </table:table-cell>
          <table:table-cell/>
          <table:table-cell office:value-type="percentage" office:value="0.02142" calcext:value-type="percentage">
            <text:p>2,14%</text:p>
          </table:table-cell>
          <table:table-cell table:style-name="ce147" table:number-columns-repeated="12"/>
          <table:table-cell table:style-name="ce172"/>
          <table:table-cell table:number-columns-repeated="16368"/>
        </table:table-row>
        <table:table-row table:style-name="ro2" table:visibility="collapse">
          <table:table-cell office:value-type="string" calcext:value-type="string">
            <text:p>VALOR DA RCL</text:p>
          </table:table-cell>
          <table:table-cell table:style-name="ce133" table:number-columns-repeated="2"/>
          <table:table-cell table:number-columns-repeated="2" table:style-name="ce148" office:value-type="float" office:value="41275010.52" calcext:value-type="float">
            <text:p><text:s/>41.275.010,52 </text:p>
          </table:table-cell>
          <table:table-cell table:style-name="ce150" office:value-type="float" office:value="7964932.17" calcext:value-type="float">
            <text:p><text:s/>7.964.932,17 </text:p>
          </table:table-cell>
          <table:table-cell table:style-name="ce148" office:value-type="float" office:value="7964932.17" calcext:value-type="float">
            <text:p><text:s/>7.964.932,17 </text:p>
          </table:table-cell>
          <table:table-cell table:style-name="ce148" office:value-type="float" office:value="45902553.54" calcext:value-type="float">
            <text:p><text:s/>45.902.553,54 </text:p>
          </table:table-cell>
          <table:table-cell table:style-name="ce150" office:value-type="float" office:value="45902553.54" calcext:value-type="float">
            <text:p><text:s/>45.902.553,54 </text:p>
          </table:table-cell>
          <table:table-cell table:number-columns-repeated="2" table:style-name="ce150" office:value-type="float" office:value="49056523.87" calcext:value-type="float">
            <text:p><text:s/>49.056.523,87 </text:p>
          </table:table-cell>
          <table:table-cell table:number-columns-repeated="4" table:style-name="ce150" office:value-type="float" office:value="54176404.22" calcext:value-type="float">
            <text:p><text:s/>54.176.404,22 </text:p>
          </table:table-cell>
          <table:table-cell table:style-name="ce173" office:value-type="string" office:string-value="ADIMPLENTE" calcext:value-type="string">
            <text:p><text:s/>ADIMPLENTE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ARCELA DEVIDA (A)</text:p>
          </table:table-cell>
          <table:table-cell table:style-name="ce133" table:number-columns-repeated="2"/>
          <table:table-cell table:number-columns-repeated="2" office:value-type="float" office:value="73675.8937782" calcext:value-type="float">
            <text:p><text:s/>73.675,89 </text:p>
          </table:table-cell>
          <table:table-cell table:number-columns-repeated="2" office:value-type="float" office:value="14217.40392345" calcext:value-type="float">
            <text:p><text:s/>14.217,40 </text:p>
          </table:table-cell>
          <table:table-cell table:number-columns-repeated="2" office:value-type="float" office:value="81936.0580689" calcext:value-type="float">
            <text:p><text:s/>81.936,06 </text:p>
          </table:table-cell>
          <table:table-cell table:number-columns-repeated="2" office:value-type="float" office:value="87565.89510795" calcext:value-type="float">
            <text:p><text:s/>87.565,90 </text:p>
          </table:table-cell>
          <table:table-cell table:number-columns-repeated="4" office:value-type="float" office:value="96704.8815327" calcext:value-type="float">
            <text:p><text:s/>96.704,88 </text:p>
          </table:table-cell>
          <table:table-cell office:value-type="float" office:value="901610.0278878" calcext:value-type="float">
            <text:p><text:s/>901.610,03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ARCELA DEPOSITADA (B)</text:p>
          </table:table-cell>
          <table:table-cell table:style-name="ce133" table:number-columns-repeated="2"/>
          <table:table-cell table:number-columns-repeated="3" table:style-name="ce150" office:value-type="float" office:value="53168.01" calcext:value-type="float">
            <text:p><text:s/>53.168,01 </text:p>
          </table:table-cell>
          <table:table-cell table:style-name="ce150" office:value-type="float" office:value="56355.77" calcext:value-type="float">
            <text:p><text:s/>56.355,77 </text:p>
          </table:table-cell>
          <table:table-cell table:style-name="ce150" office:value-type="float" office:value="185613.01" calcext:value-type="float">
            <text:p><text:s/>185.613,01 </text:p>
          </table:table-cell>
          <table:table-cell table:style-name="ce150" office:value-type="float" office:value="58651.62" calcext:value-type="float">
            <text:p><text:s/>58.651,62 </text:p>
          </table:table-cell>
          <table:table-cell table:style-name="ce150" office:value-type="float" office:value="79425.79" calcext:value-type="float">
            <text:p><text:s/>79.425,79 </text:p>
          </table:table-cell>
          <table:table-cell table:number-columns-repeated="2" table:style-name="ce150" office:value-type="float" office:value="58651.62" calcext:value-type="float">
            <text:p><text:s/>58.651,62 </text:p>
          </table:table-cell>
          <table:table-cell table:style-name="ce150" office:value-type="float" office:value="151125.55" calcext:value-type="float">
            <text:p><text:s/>151.125,55 </text:p>
          </table:table-cell>
          <table:table-cell table:style-name="ce150" office:value-type="float" office:value="58651.62" calcext:value-type="float">
            <office:annotation draw:style-name="gr4" draw:text-style-name="P1" svg:width="4.037cm" svg:height="7.573cm" svg:x="32.697cm" svg:y="3.988cm" draw:caption-point-x="-0.407cm" draw:caption-point-y="0.222cm">
              <dc:creator>Autor desconhecido</dc:creator>
              <dc:date>2026-08-12T00:00:00</dc:date>
              <text:p text:style-name="P2">[Comentário encadeado]</text:p>
              <text:p text:style-name="P2"/>
              <text:p text:style-name="P2">Sua versão do Excel permite que você leia este comentário encadeado, no entanto, as edições serão removidas se o arquivo for aberto em uma versão mais recente do Excel. Saiba mais: https://go.microsoft.com/fwlink/?linkid=870924</text:p>
              <text:p text:style-name="P2"/>
              <text:p text:style-name="P2">Comentário:</text:p>
              <text:p text:style-name="P2"><text:s text:c="4"/>Depósito em 07/11/2024.</text:p>
            </office:annotation>
            <text:p><text:s/>58.651,62 </text:p>
          </table:table-cell>
          <table:table-cell table:style-name="ce150" office:value-type="float" office:value="58651.62" calcext:value-type="float">
            <office:annotation draw:style-name="gr4" draw:text-style-name="P1" svg:width="4.003cm" svg:height="7.573cm" svg:x="36.92cm" svg:y="3.988cm" draw:caption-point-x="-0.407cm" draw:caption-point-y="0.222cm">
              <dc:creator>Autor desconhecido</dc:creator>
              <dc:date>2026-08-12T00:00:00</dc:date>
              <text:p text:style-name="P2">[Comentário encadeado]</text:p>
              <text:p text:style-name="P2"/>
              <text:p text:style-name="P2">Sua versão do Excel permite que você leia este comentário encadeado, no entanto, as edições serão removidas se o arquivo for aberto em uma versão mais recente do Excel. Saiba mais: https://go.microsoft.com/fwlink/?linkid=870924</text:p>
              <text:p text:style-name="P2"/>
              <text:p text:style-name="P2">Comentário:</text:p>
              <text:p text:style-name="P2"><text:s text:c="4"/>Depósito em 10/12/2024.</text:p>
            </office:annotation>
            <text:p><text:s/>58.651,62 </text:p>
          </table:table-cell>
          <table:table-cell office:value-type="float" office:value="925282.25" calcext:value-type="float">
            <text:p><text:s/>925.282,25 </text:p>
          </table:table-cell>
          <table:table-cell table:number-columns-repeated="16368"/>
        </table:table-row>
        <table:table-row table:style-name="ro2" table:visibility="collapse">
          <table:table-cell table:style-name="ce126" office:value-type="string" calcext:value-type="string">
            <text:p>DIFERENÇA DA PARCELA (B - A)</text:p>
          </table:table-cell>
          <table:table-cell table:number-columns-repeated="2" table:style-name="ce134" office:value-type="string" calcext:value-type="string">
            <text:p> </text:p>
          </table:table-cell>
          <table:table-cell table:number-columns-repeated="2" table:style-name="ce151" office:value-type="float" office:value="-20507.8837782" calcext:value-type="float">
            <text:p>-20.507,88 </text:p>
          </table:table-cell>
          <table:table-cell table:style-name="ce165" office:value-type="float" office:value="38950.60607655" calcext:value-type="float">
            <text:p><text:s/>38.950,61 </text:p>
          </table:table-cell>
          <table:table-cell table:style-name="ce165" office:value-type="float" office:value="42138.36607655" calcext:value-type="float">
            <text:p><text:s/>42.138,37 </text:p>
          </table:table-cell>
          <table:table-cell table:style-name="ce165" office:value-type="float" office:value="103676.9519311" calcext:value-type="float">
            <text:p><text:s/>103.676,95 </text:p>
          </table:table-cell>
          <table:table-cell table:style-name="ce151" office:value-type="float" office:value="-23284.4380689" calcext:value-type="float">
            <text:p>-23.284,44 </text:p>
          </table:table-cell>
          <table:table-cell table:style-name="ce151" office:value-type="float" office:value="-8140.10510795" calcext:value-type="float">
            <text:p>-8.140,11 </text:p>
          </table:table-cell>
          <table:table-cell table:style-name="ce151" office:value-type="float" office:value="-28914.27510795" calcext:value-type="float">
            <text:p>-28.914,28 </text:p>
          </table:table-cell>
          <table:table-cell table:style-name="ce151" office:value-type="float" office:value="-38053.2615327" calcext:value-type="float">
            <text:p>-38.053,26 </text:p>
          </table:table-cell>
          <table:table-cell table:style-name="ce151" office:value-type="float" office:value="54420.6684673" calcext:value-type="float">
            <text:p>54.420,67 </text:p>
          </table:table-cell>
          <table:table-cell table:number-columns-repeated="2" table:style-name="ce151" office:value-type="float" office:value="-38053.2615327" calcext:value-type="float">
            <text:p>-38.053,26 </text:p>
          </table:table-cell>
          <table:table-cell table:style-name="ce151" office:value-type="float" office:value="23672.2221121998" calcext:value-type="float">
            <text:p>23.672,22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RATEIO TJPE</text:p>
          </table:table-cell>
          <table:table-cell/>
          <table:table-cell office:value-type="percentage" office:value="0.9732" calcext:value-type="percentage">
            <text:p>97,32%</text:p>
          </table:table-cell>
          <table:table-cell table:number-columns-repeated="3" office:value-type="float" office:value="51743.107332" calcext:value-type="float">
            <text:p><text:s/>51.743,11 </text:p>
          </table:table-cell>
          <table:table-cell office:value-type="float" office:value="54845.435364" calcext:value-type="float">
            <text:p><text:s/>54.845,44 </text:p>
          </table:table-cell>
          <table:table-cell office:value-type="float" office:value="180638.581332" calcext:value-type="float">
            <text:p><text:s/>180.638,58 </text:p>
          </table:table-cell>
          <table:table-cell office:value-type="float" office:value="57079.756584" calcext:value-type="float">
            <text:p><text:s/>57.079,76 </text:p>
          </table:table-cell>
          <table:table-cell office:value-type="float" office:value="77297.178828" calcext:value-type="float">
            <text:p><text:s/>77.297,18 </text:p>
          </table:table-cell>
          <table:table-cell table:number-columns-repeated="2" office:value-type="float" office:value="57079.756584" calcext:value-type="float">
            <text:p><text:s/>57.079,76 </text:p>
          </table:table-cell>
          <table:table-cell office:value-type="float" office:value="147075.38526" calcext:value-type="float">
            <text:p><text:s/>147.075,39 </text:p>
          </table:table-cell>
          <table:table-cell table:number-columns-repeated="2" office:value-type="float" office:value="57079.756584" calcext:value-type="float">
            <text:p><text:s/>57.079,76 </text:p>
          </table:table-cell>
          <table:table-cell table:number-columns-repeated="16369"/>
        </table:table-row>
        <table:table-row table:style-name="ro2">
          <table:table-cell office:value-type="string" calcext:value-type="string">
            <text:p>RATEIO TRT</text:p>
          </table:table-cell>
          <table:table-cell/>
          <table:table-cell office:value-type="percentage" office:value="0" calcext:value-type="percentage">
            <text:p>0,00%</text:p>
          </table:table-cell>
          <table:table-cell table:number-columns-repeated="12" office:value-type="float" office:value="0" calcext:value-type="float">
            <text:p><text:s/>- <text:s text:c="2"/></text:p>
          </table:table-cell>
          <table:table-cell table:formula="of:=SUM([.D14:.O14])" office:value-type="float" office:value="0" calcext:value-type="float">
            <text:p><text:s/>- <text:s text:c="2"/>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RATEIO TRF</text:p>
          </table:table-cell>
          <table:table-cell/>
          <table:table-cell office:value-type="percentage" office:value="0.0268" calcext:value-type="percentage">
            <text:p>2,68%</text:p>
          </table:table-cell>
          <table:table-cell table:number-columns-repeated="3" office:value-type="float" office:value="1424.902668" calcext:value-type="float">
            <text:p><text:s/>1.424,90 </text:p>
          </table:table-cell>
          <table:table-cell office:value-type="float" office:value="1510.334636" calcext:value-type="float">
            <text:p><text:s/>1.510,33 </text:p>
          </table:table-cell>
          <table:table-cell office:value-type="float" office:value="4974.428668" calcext:value-type="float">
            <text:p><text:s/>4.974,43 </text:p>
          </table:table-cell>
          <table:table-cell office:value-type="float" office:value="1571.863416" calcext:value-type="float">
            <text:p><text:s/>1.571,86 </text:p>
          </table:table-cell>
          <table:table-cell office:value-type="float" office:value="2128.611172" calcext:value-type="float">
            <text:p><text:s/>2.128,61 </text:p>
          </table:table-cell>
          <table:table-cell table:number-columns-repeated="2" office:value-type="float" office:value="1571.863416" calcext:value-type="float">
            <text:p><text:s/>1.571,86 </text:p>
          </table:table-cell>
          <table:table-cell office:value-type="float" office:value="4050.16474" calcext:value-type="float">
            <text:p><text:s/>4.050,16 </text:p>
          </table:table-cell>
          <table:table-cell table:number-columns-repeated="2" office:value-type="float" office:value="1571.863416" calcext:value-type="float">
            <text:p><text:s/>1.571,86 </text:p>
          </table:table-cell>
          <table:table-cell table:number-columns-repeated="16369"/>
        </table:table-row>
        <table:table-row table:style-name="ro2">
          <table:table-cell table:style-name="ce124" office:value-type="string" calcext:value-type="string">
            <text:p>DESCRIÇÃO</text:p>
          </table:table-cell>
          <table:table-cell table:style-name="ce131"/>
          <table:table-cell table:style-name="ce131" office:value-type="string" calcext:value-type="string">
            <text:p>CARPINA</text:p>
          </table:table-cell>
          <table:table-cell table:style-name="ce146" office:value-type="string" office:string-value="JAN" calcext:value-type="string">
            <text:p><text:s/>JAN</text:p>
          </table:table-cell>
          <table:table-cell table:style-name="ce146" office:value-type="string" office:string-value="FEV" calcext:value-type="string">
            <text:p><text:s/>FEV</text:p>
          </table:table-cell>
          <table:table-cell table:style-name="ce146" office:value-type="string" office:string-value="MAR" calcext:value-type="string">
            <text:p><text:s/>MAR</text:p>
          </table:table-cell>
          <table:table-cell table:style-name="ce146" office:value-type="string" office:string-value="ABR" calcext:value-type="string">
            <text:p><text:s/>ABR</text:p>
          </table:table-cell>
          <table:table-cell table:style-name="ce146" office:value-type="string" office:string-value="MAI" calcext:value-type="string">
            <text:p><text:s/>MAI</text:p>
          </table:table-cell>
          <table:table-cell table:style-name="ce146" office:value-type="string" office:string-value="JUN" calcext:value-type="string">
            <text:p><text:s/>JUN</text:p>
          </table:table-cell>
          <table:table-cell table:style-name="ce146" office:value-type="string" office:string-value="JUL" calcext:value-type="string">
            <text:p><text:s/>JUL</text:p>
          </table:table-cell>
          <table:table-cell table:style-name="ce146" office:value-type="string" office:string-value="AGO" calcext:value-type="string">
            <text:p><text:s/>AGO</text:p>
          </table:table-cell>
          <table:table-cell table:style-name="ce146" office:value-type="string" office:string-value="SET" calcext:value-type="string">
            <text:p><text:s/>SET</text:p>
          </table:table-cell>
          <table:table-cell table:style-name="ce146" office:value-type="string" office:string-value="OUT" calcext:value-type="string">
            <text:p><text:s/>OUT</text:p>
          </table:table-cell>
          <table:table-cell table:style-name="ce146" office:value-type="string" office:string-value="NOV" calcext:value-type="string">
            <text:p><text:s/>NOV</text:p>
          </table:table-cell>
          <table:table-cell table:style-name="ce146" office:value-type="string" office:string-value="DEZ" calcext:value-type="string">
            <text:p><text:s/>DEZ</text:p>
          </table:table-cell>
          <table:table-cell table:formula="of:=SUM([.D16:.O16])" office:value-type="float" office:value="0" calcext:value-type="float">
            <text:p><text:s/>- <text:s text:c="2"/>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ERCENTUAL DA RCL</text:p>
          </table:table-cell>
          <table:table-cell/>
          <table:table-cell office:value-type="percentage" office:value="0.021513" calcext:value-type="percentage">
            <text:p>2,15%</text:p>
          </table:table-cell>
          <table:table-cell table:style-name="ce147" table:number-columns-repeated="12"/>
          <table:table-cell table:style-name="ce172"/>
          <table:table-cell table:number-columns-repeated="16368"/>
        </table:table-row>
        <table:table-row table:style-name="ro2" table:visibility="collapse">
          <table:table-cell office:value-type="string" calcext:value-type="string">
            <text:p>VALOR DA RCL</text:p>
          </table:table-cell>
          <table:table-cell table:style-name="ce133" table:number-columns-repeated="2"/>
          <table:table-cell table:number-columns-repeated="2" table:style-name="ce148" office:value-type="float" office:value="227831016.32" calcext:value-type="float">
            <text:p><text:s/>227.831.016,32 </text:p>
          </table:table-cell>
          <table:table-cell table:style-name="ce150" office:value-type="float" office:value="231869497.5" calcext:value-type="float">
            <text:p><text:s/>231.869.497,50 </text:p>
          </table:table-cell>
          <table:table-cell table:style-name="ce148" office:value-type="float" office:value="231869497.5" calcext:value-type="float">
            <text:p><text:s/>231.869.497,50 </text:p>
          </table:table-cell>
          <table:table-cell table:style-name="ce148" office:value-type="float" office:value="238829120.34" calcext:value-type="float">
            <text:p><text:s/>238.829.120,34 </text:p>
          </table:table-cell>
          <table:table-cell table:style-name="ce150" office:value-type="float" office:value="238829120.34" calcext:value-type="float">
            <text:p><text:s/>238.829.120,34 </text:p>
          </table:table-cell>
          <table:table-cell table:number-columns-repeated="2" table:style-name="ce150" office:value-type="float" office:value="244956524.34" calcext:value-type="float">
            <text:p><text:s/>244.956.524,34 </text:p>
          </table:table-cell>
          <table:table-cell table:number-columns-repeated="2" table:style-name="ce150" office:value-type="float" office:value="248610913.23" calcext:value-type="float">
            <text:p><text:s/>248.610.913,23 </text:p>
          </table:table-cell>
          <table:table-cell table:number-columns-repeated="2" table:style-name="ce150" office:value-type="float" office:value="256316880.1" calcext:value-type="float">
            <text:p><text:s/>256.316.880,10 </text:p>
          </table:table-cell>
          <table:table-cell table:style-name="ce175" office:value-type="string" office:string-value="INADIMPLENTE" calcext:value-type="string">
            <text:p><text:s/>INADIMPLENTE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ARCELA DEVIDA (A)</text:p>
          </table:table-cell>
          <table:table-cell table:style-name="ce133" table:number-columns-repeated="2"/>
          <table:table-cell table:number-columns-repeated="2" office:value-type="float" office:value="408444.05450768" calcext:value-type="float">
            <text:p><text:s/>408.444,05 </text:p>
          </table:table-cell>
          <table:table-cell table:number-columns-repeated="2" office:value-type="float" office:value="415684.041643125" calcext:value-type="float">
            <text:p><text:s/>415.684,04 </text:p>
          </table:table-cell>
          <table:table-cell table:number-columns-repeated="2" office:value-type="float" office:value="428160.905489535" calcext:value-type="float">
            <text:p><text:s/>428.160,91 </text:p>
          </table:table-cell>
          <table:table-cell table:number-columns-repeated="2" office:value-type="float" office:value="439145.809010535" calcext:value-type="float">
            <text:p><text:s/>439.145,81 </text:p>
          </table:table-cell>
          <table:table-cell table:number-columns-repeated="2" office:value-type="float" office:value="445697.214693083" calcext:value-type="float">
            <text:p><text:s/>445.697,21 </text:p>
          </table:table-cell>
          <table:table-cell table:number-columns-repeated="2" office:value-type="float" office:value="459512.086799275" calcext:value-type="float">
            <text:p><text:s/>459.512,09 </text:p>
          </table:table-cell>
          <table:table-cell table:style-name="ce176" office:value-type="float" office:value="5193288.22428647" calcext:value-type="float">
            <text:p><text:s/>5.193.288,22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ARCELA DEPOSITADA (B)</text:p>
          </table:table-cell>
          <table:table-cell table:style-name="ce133" table:number-columns-repeated="2"/>
          <table:table-cell table:style-name="ce152" office:value-type="float" office:value="0" calcext:value-type="float">
            <text:p>0,00 </text:p>
          </table:table-cell>
          <table:table-cell table:style-name="ce150" office:value-type="float" office:value="383832.52" calcext:value-type="float">
            <text:p><text:s/>383.832,52 </text:p>
          </table:table-cell>
          <table:table-cell table:style-name="ce150" office:value-type="float" office:value="387607.77" calcext:value-type="float">
            <text:p><text:s/>387.607,77 </text:p>
          </table:table-cell>
          <table:table-cell table:style-name="ce150" office:value-type="float" office:value="390784.1" calcext:value-type="float">
            <text:p><text:s/>390.784,10 </text:p>
          </table:table-cell>
          <table:table-cell table:style-name="ce150" office:value-type="float" office:value="0" calcext:value-type="float">
            <text:p><text:s/>- <text:s text:c="2"/></text:p>
          </table:table-cell>
          <table:table-cell table:style-name="ce150" office:value-type="float" office:value="945413.43" calcext:value-type="float">
            <text:p><text:s/>945.413,43 </text:p>
          </table:table-cell>
          <table:table-cell table:style-name="ce150" office:value-type="float" office:value="437794.32" calcext:value-type="float">
            <text:p><text:s/>437.794,32 </text:p>
          </table:table-cell>
          <table:table-cell table:style-name="ce150" office:value-type="float" office:value="438358.5" calcext:value-type="float">
            <text:p><text:s/>438.358,50 </text:p>
          </table:table-cell>
          <table:table-cell table:style-name="ce150" office:value-type="float" office:value="537881.96" calcext:value-type="float">
            <text:p><text:s/>537.881,96 </text:p>
          </table:table-cell>
          <table:table-cell table:style-name="ce150" office:value-type="float" office:value="306894.24" calcext:value-type="float">
            <text:p><text:s/>306.894,24 </text:p>
          </table:table-cell>
          <table:table-cell table:style-name="ce150" office:value-type="float" office:value="445697.21" calcext:value-type="float">
            <office:annotation draw:style-name="gr4" draw:text-style-name="P1" svg:width="4.037cm" svg:height="7.573cm" svg:x="32.697cm" svg:y="4.961cm" draw:caption-point-x="-0.407cm" draw:caption-point-y="0.222cm">
              <dc:creator>Autor desconhecido</dc:creator>
              <dc:date>2026-08-12T00:00:00</dc:date>
              <text:p text:style-name="P2">[Comentário encadeado]</text:p>
              <text:p text:style-name="P2"/>
              <text:p text:style-name="P2">Sua versão do Excel permite que você leia este comentário encadeado, no entanto, as edições serão removidas se o arquivo for aberto em uma versão mais recente do Excel. Saiba mais: https://go.microsoft.com/fwlink/?linkid=870924</text:p>
              <text:p text:style-name="P2"/>
              <text:p text:style-name="P2">Comentário:</text:p>
              <text:p text:style-name="P2"><text:s text:c="4"/>Depósito em 13/11/2024.</text:p>
            </office:annotation>
            <text:p><text:s/>445.697,21 </text:p>
          </table:table-cell>
          <table:table-cell table:style-name="ce150"/>
          <table:table-cell table:style-name="ce176" office:value-type="float" office:value="4274264.05" calcext:value-type="float">
            <text:p><text:s/>4.274.264,05 </text:p>
          </table:table-cell>
          <table:table-cell table:number-columns-repeated="16368"/>
        </table:table-row>
        <table:table-row table:style-name="ro2" table:visibility="collapse">
          <table:table-cell table:style-name="ce126" office:value-type="string" calcext:value-type="string">
            <text:p>DIFERENÇA DA PARCELA (B - A)</text:p>
          </table:table-cell>
          <table:table-cell table:style-name="ce133" table:number-columns-repeated="2"/>
          <table:table-cell table:style-name="ce153" office:value-type="float" office:value="-408444.05450768" calcext:value-type="float">
            <text:p>-408.444,05</text:p>
          </table:table-cell>
          <table:table-cell table:style-name="ce153" office:value-type="float" office:value="-24611.53450768" calcext:value-type="float">
            <text:p>-24.611,53</text:p>
          </table:table-cell>
          <table:table-cell table:style-name="ce153" office:value-type="float" office:value="-28076.271643125" calcext:value-type="float">
            <text:p>-28.076,27</text:p>
          </table:table-cell>
          <table:table-cell table:style-name="ce153" office:value-type="float" office:value="-24899.941643125" calcext:value-type="float">
            <text:p>-24.899,94</text:p>
          </table:table-cell>
          <table:table-cell table:style-name="ce153" office:value-type="float" office:value="-428160.905489535" calcext:value-type="float">
            <text:p>-428.160,91</text:p>
          </table:table-cell>
          <table:table-cell table:style-name="ce169" office:value-type="float" office:value="517252.524510465" calcext:value-type="float">
            <text:p>517.252,52</text:p>
          </table:table-cell>
          <table:table-cell table:style-name="ce153" office:value-type="float" office:value="-1351.48901053501" calcext:value-type="float">
            <text:p>-1.351,49</text:p>
          </table:table-cell>
          <table:table-cell table:style-name="ce153" office:value-type="float" office:value="-787.309010535013" calcext:value-type="float">
            <text:p>-787,31</text:p>
          </table:table-cell>
          <table:table-cell table:style-name="ce169" office:value-type="float" office:value="92184.7453069175" calcext:value-type="float">
            <text:p>92.184,75</text:p>
          </table:table-cell>
          <table:table-cell table:style-name="ce153" office:value-type="float" office:value="-138802.974693083" calcext:value-type="float">
            <text:p>-138.802,97</text:p>
          </table:table-cell>
          <table:table-cell table:style-name="ce153" office:value-type="float" office:value="-13814.8767992749" calcext:value-type="float">
            <text:p>-13.814,88</text:p>
          </table:table-cell>
          <table:table-cell table:style-name="ce153" office:value-type="float" office:value="-459512.086799275" calcext:value-type="float">
            <text:p>-459.512,09</text:p>
          </table:table-cell>
          <table:table-cell table:style-name="ce153" office:value-type="float" office:value="-919024.174286465" calcext:value-type="float">
            <text:p>-919.024,17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RATEIO TJPE</text:p>
          </table:table-cell>
          <table:table-cell/>
          <table:table-cell office:value-type="percentage" office:value="0.8876" calcext:value-type="percentage">
            <text:p>88,76%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340689.744752" calcext:value-type="float">
            <text:p><text:s/>340.689,74 </text:p>
          </table:table-cell>
          <table:table-cell office:value-type="float" office:value="344040.656652" calcext:value-type="float">
            <text:p><text:s/>344.040,66 </text:p>
          </table:table-cell>
          <table:table-cell office:value-type="float" office:value="346859.96716" calcext:value-type="float">
            <text:p><text:s/>346.859,97 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839148.960468" calcext:value-type="float">
            <text:p><text:s/>839.148,96 </text:p>
          </table:table-cell>
          <table:table-cell office:value-type="float" office:value="388586.238432" calcext:value-type="float">
            <text:p><text:s/>388.586,24 </text:p>
          </table:table-cell>
          <table:table-cell office:value-type="float" office:value="389087.0046" calcext:value-type="float">
            <text:p><text:s/>389.087,00 </text:p>
          </table:table-cell>
          <table:table-cell office:value-type="float" office:value="477424.027696" calcext:value-type="float">
            <text:p><text:s/>477.424,03 </text:p>
          </table:table-cell>
          <table:table-cell office:value-type="float" office:value="272399.327424" calcext:value-type="float">
            <text:p><text:s/>272.399,33 </text:p>
          </table:table-cell>
          <table:table-cell office:value-type="float" office:value="395600.843596" calcext:value-type="float">
            <text:p><text:s/>395.600,84 </text:p>
          </table:table-cell>
          <table:table-cell office:value-type="float" office:value="0" calcext:value-type="float">
            <text:p><text:s/>- <text:s text:c="2"/></text:p>
          </table:table-cell>
          <table:table-cell table:style-name="ce177"/>
          <table:table-cell table:number-columns-repeated="16368"/>
        </table:table-row>
        <table:table-row table:style-name="ro2">
          <table:table-cell office:value-type="string" calcext:value-type="string">
            <text:p>RATEIO TRT</text:p>
          </table:table-cell>
          <table:table-cell/>
          <table:table-cell office:value-type="percentage" office:value="0.0028" calcext:value-type="percentage">
            <text:p>0,28%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1074.731056" calcext:value-type="float">
            <text:p><text:s/>1.074,73 </text:p>
          </table:table-cell>
          <table:table-cell office:value-type="float" office:value="1085.301756" calcext:value-type="float">
            <text:p><text:s/>1.085,30 </text:p>
          </table:table-cell>
          <table:table-cell office:value-type="float" office:value="1094.19548" calcext:value-type="float">
            <text:p><text:s/>1.094,20 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2647.157604" calcext:value-type="float">
            <text:p><text:s/>2.647,16 </text:p>
          </table:table-cell>
          <table:table-cell office:value-type="float" office:value="1225.824096" calcext:value-type="float">
            <text:p><text:s/>1.225,82 </text:p>
          </table:table-cell>
          <table:table-cell office:value-type="float" office:value="1227.4038" calcext:value-type="float">
            <text:p><text:s/>1.227,40 </text:p>
          </table:table-cell>
          <table:table-cell office:value-type="float" office:value="1506.069488" calcext:value-type="float">
            <text:p><text:s/>1.506,07 </text:p>
          </table:table-cell>
          <table:table-cell office:value-type="float" office:value="859.303872" calcext:value-type="float">
            <text:p><text:s/>859,30 </text:p>
          </table:table-cell>
          <table:table-cell office:value-type="float" office:value="1247.952188" calcext:value-type="float">
            <text:p><text:s/>1.247,95 </text:p>
          </table:table-cell>
          <table:table-cell office:value-type="float" office:value="0" calcext:value-type="float">
            <text:p><text:s/>- <text:s text:c="2"/></text:p>
          </table:table-cell>
          <table:table-cell table:formula="of:=SUM([.D23:.O23])" office:value-type="float" office:value="11967.93934" calcext:value-type="float">
            <text:p><text:s/>11.967,94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RATEIO TRF</text:p>
          </table:table-cell>
          <table:table-cell/>
          <table:table-cell office:value-type="percentage" office:value="0.1096" calcext:value-type="percentage">
            <text:p>10,96%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42068.044192" calcext:value-type="float">
            <text:p><text:s/>42.068,04 </text:p>
          </table:table-cell>
          <table:table-cell office:value-type="float" office:value="42481.811592" calcext:value-type="float">
            <text:p><text:s/>42.481,81 </text:p>
          </table:table-cell>
          <table:table-cell office:value-type="float" office:value="42829.93736" calcext:value-type="float">
            <text:p><text:s/>42.829,94 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103617.311928" calcext:value-type="float">
            <text:p><text:s/>103.617,31 </text:p>
          </table:table-cell>
          <table:table-cell office:value-type="float" office:value="47982.257472" calcext:value-type="float">
            <text:p><text:s/>47.982,26 </text:p>
          </table:table-cell>
          <table:table-cell office:value-type="float" office:value="48044.0916" calcext:value-type="float">
            <text:p><text:s/>48.044,09 </text:p>
          </table:table-cell>
          <table:table-cell office:value-type="float" office:value="58951.862816" calcext:value-type="float">
            <text:p><text:s/>58.951,86 </text:p>
          </table:table-cell>
          <table:table-cell office:value-type="float" office:value="33635.608704" calcext:value-type="float">
            <text:p><text:s/>33.635,61 </text:p>
          </table:table-cell>
          <table:table-cell office:value-type="float" office:value="48848.414216" calcext:value-type="float">
            <text:p><text:s/>48.848,41 </text:p>
          </table:table-cell>
          <table:table-cell office:value-type="float" office:value="0" calcext:value-type="float">
            <text:p><text:s/>- <text:s text:c="2"/></text:p>
          </table:table-cell>
          <table:table-cell table:style-name="ce177"/>
          <table:table-cell table:number-columns-repeated="16368"/>
        </table:table-row>
        <table:table-row table:style-name="ro2">
          <table:table-cell table:style-name="ce124" office:value-type="string" calcext:value-type="string">
            <text:p>DESCRIÇÃO</text:p>
          </table:table-cell>
          <table:table-cell table:style-name="ce131"/>
          <table:table-cell table:style-name="ce131" office:value-type="string" calcext:value-type="string">
            <text:p>CUSTÓDIA</text:p>
          </table:table-cell>
          <table:table-cell table:style-name="ce146" office:value-type="string" office:string-value="JAN" calcext:value-type="string">
            <text:p><text:s/>JAN</text:p>
          </table:table-cell>
          <table:table-cell table:style-name="ce146" office:value-type="string" office:string-value="FEV" calcext:value-type="string">
            <text:p><text:s/>FEV</text:p>
          </table:table-cell>
          <table:table-cell table:style-name="ce146" office:value-type="string" office:string-value="MAR" calcext:value-type="string">
            <text:p><text:s/>MAR</text:p>
          </table:table-cell>
          <table:table-cell table:style-name="ce146" office:value-type="string" office:string-value="ABR" calcext:value-type="string">
            <text:p><text:s/>ABR</text:p>
          </table:table-cell>
          <table:table-cell table:style-name="ce146" office:value-type="string" office:string-value="MAI" calcext:value-type="string">
            <text:p><text:s/>MAI</text:p>
          </table:table-cell>
          <table:table-cell table:style-name="ce146" office:value-type="string" office:string-value="JUN" calcext:value-type="string">
            <text:p><text:s/>JUN</text:p>
          </table:table-cell>
          <table:table-cell table:style-name="ce146" office:value-type="string" office:string-value="JUL" calcext:value-type="string">
            <text:p><text:s/>JUL</text:p>
          </table:table-cell>
          <table:table-cell table:style-name="ce146" office:value-type="string" office:string-value="AGO" calcext:value-type="string">
            <text:p><text:s/>AGO</text:p>
          </table:table-cell>
          <table:table-cell table:style-name="ce146" office:value-type="string" office:string-value="SET" calcext:value-type="string">
            <text:p><text:s/>SET</text:p>
          </table:table-cell>
          <table:table-cell table:style-name="ce146" office:value-type="string" office:string-value="OUT" calcext:value-type="string">
            <text:p><text:s/>OUT</text:p>
          </table:table-cell>
          <table:table-cell table:style-name="ce146" office:value-type="string" office:string-value="NOV" calcext:value-type="string">
            <text:p><text:s/>NOV</text:p>
          </table:table-cell>
          <table:table-cell table:style-name="ce146" office:value-type="string" office:string-value="DEZ" calcext:value-type="string">
            <text:p><text:s/>DEZ</text:p>
          </table:table-cell>
          <table:table-cell table:formula="of:=SUM([.D25:.O25])" office:value-type="float" office:value="0" calcext:value-type="float">
            <text:p><text:s/>- <text:s text:c="2"/>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ERCENTUAL DA RCL</text:p>
          </table:table-cell>
          <table:table-cell/>
          <table:table-cell office:value-type="percentage" office:value="0.01" calcext:value-type="percentage">
            <text:p>1,00%</text:p>
          </table:table-cell>
          <table:table-cell table:style-name="ce147" table:number-columns-repeated="12"/>
          <table:table-cell table:style-name="ce172"/>
          <table:table-cell table:number-columns-repeated="16368"/>
        </table:table-row>
        <table:table-row table:style-name="ro2" table:visibility="collapse">
          <table:table-cell office:value-type="string" calcext:value-type="string">
            <text:p>VALOR DA RCL</text:p>
          </table:table-cell>
          <table:table-cell table:style-name="ce133" table:number-columns-repeated="2"/>
          <table:table-cell table:number-columns-repeated="2" table:style-name="ce148" office:value-type="float" office:value="65164771.9" calcext:value-type="float">
            <text:p><text:s/>65.164.771,90 </text:p>
          </table:table-cell>
          <table:table-cell table:style-name="ce150" office:value-type="float" office:value="176968451.04" calcext:value-type="float">
            <text:p><text:s/>176.968.451,04 </text:p>
          </table:table-cell>
          <table:table-cell table:style-name="ce148" office:value-type="float" office:value="176968451.04" calcext:value-type="float">
            <text:p><text:s/>176.968.451,04 </text:p>
          </table:table-cell>
          <table:table-cell table:style-name="ce148" office:value-type="float" office:value="178845004.19" calcext:value-type="float">
            <text:p><text:s/>178.845.004,19 </text:p>
          </table:table-cell>
          <table:table-cell table:style-name="ce150" office:value-type="float" office:value="178845004.19" calcext:value-type="float">
            <text:p><text:s/>178.845.004,19 </text:p>
          </table:table-cell>
          <table:table-cell table:number-columns-repeated="2" table:style-name="ce150" office:value-type="float" office:value="181682817.31" calcext:value-type="float">
            <text:p><text:s/>181.682.817,31 </text:p>
          </table:table-cell>
          <table:table-cell table:number-columns-repeated="2" table:style-name="ce150" office:value-type="float" office:value="185392032.35" calcext:value-type="float">
            <text:p><text:s/>185.392.032,35 </text:p>
          </table:table-cell>
          <table:table-cell table:number-columns-repeated="2" table:style-name="ce148" office:value-type="float" office:value="171808274.1" calcext:value-type="float">
            <text:p><text:s/>171.808.274,10 </text:p>
          </table:table-cell>
          <table:table-cell table:style-name="ce175" office:value-type="string" office:string-value="ADIMPLENTE" calcext:value-type="string">
            <text:p><text:s/>ADIMPLENTE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ARCELA DEVIDA</text:p>
          </table:table-cell>
          <table:table-cell table:style-name="ce133" table:number-columns-repeated="2"/>
          <table:table-cell table:number-columns-repeated="2" office:value-type="float" office:value="54303.9765833333" calcext:value-type="float">
            <text:p><text:s/>54.303,98 </text:p>
          </table:table-cell>
          <table:table-cell table:number-columns-repeated="2" office:value-type="float" office:value="147473.7092" calcext:value-type="float">
            <text:p><text:s/>147.473,71 </text:p>
          </table:table-cell>
          <table:table-cell table:number-columns-repeated="2" office:value-type="float" office:value="149037.503491667" calcext:value-type="float">
            <text:p><text:s/>149.037,50 </text:p>
          </table:table-cell>
          <table:table-cell table:number-columns-repeated="2" office:value-type="float" office:value="151402.347758333" calcext:value-type="float">
            <text:p><text:s/>151.402,35 </text:p>
          </table:table-cell>
          <table:table-cell table:number-columns-repeated="2" office:value-type="float" office:value="154493.360291667" calcext:value-type="float">
            <text:p><text:s/>154.493,36 </text:p>
          </table:table-cell>
          <table:table-cell table:number-columns-repeated="2" office:value-type="float" office:value="143173.56175" calcext:value-type="float">
            <text:p><text:s/>143.173,56 </text:p>
          </table:table-cell>
          <table:table-cell table:style-name="ce176" office:value-type="float" office:value="1599768.91815" calcext:value-type="float">
            <text:p><text:s/>1.599.768,92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ARCELA DEPOSITADA</text:p>
          </table:table-cell>
          <table:table-cell table:style-name="ce133" table:number-columns-repeated="2"/>
          <table:table-cell table:style-name="ce150" office:value-type="float" office:value="166485.83" calcext:value-type="float">
            <text:p><text:s/>166.485,83 </text:p>
          </table:table-cell>
          <table:table-cell table:number-columns-repeated="2" table:style-name="ce150" office:value-type="float" office:value="0" calcext:value-type="float">
            <text:p><text:s/>- <text:s text:c="2"/></text:p>
          </table:table-cell>
          <table:table-cell table:style-name="ce150" office:value-type="float" office:value="338920.08" calcext:value-type="float">
            <text:p><text:s/>338.920,08 </text:p>
          </table:table-cell>
          <table:table-cell table:style-name="ce150" office:value-type="float" office:value="1044651.69" calcext:value-type="float">
            <text:p><text:s/>1.044.651,69 </text:p>
          </table:table-cell>
          <table:table-cell table:style-name="ce150" office:value-type="float" office:value="117234.25" calcext:value-type="float">
            <text:p><text:s/>117.234,25 </text:p>
          </table:table-cell>
          <table:table-cell table:style-name="ce150" office:value-type="float" office:value="0" calcext:value-type="float">
            <text:p><text:s/>- <text:s text:c="2"/></text:p>
          </table:table-cell>
          <table:table-cell table:style-name="ce150" office:value-type="float" office:value="329468.26" calcext:value-type="float">
            <text:p><text:s/>329.468,26 </text:p>
          </table:table-cell>
          <table:table-cell table:style-name="ce150"/>
          <table:table-cell table:style-name="ce150" office:value-type="float" office:value="126806.2" calcext:value-type="float">
            <text:p><text:s/>126.806,20 </text:p>
          </table:table-cell>
          <table:table-cell table:style-name="ce150" office:value-type="float" office:value="0" calcext:value-type="float">
            <text:p><text:s/>- <text:s text:c="2"/></text:p>
          </table:table-cell>
          <table:table-cell table:style-name="ce150" office:value-type="float" office:value="310296.43" calcext:value-type="float">
            <office:annotation draw:style-name="gr5" draw:text-style-name="P1" svg:width="4.003cm" svg:height="7.961cm" svg:x="36.92cm" svg:y="5.935cm" draw:caption-point-x="-0.407cm" draw:caption-point-y="0.222cm">
              <dc:creator>Autor desconhecido</dc:creator>
              <dc:date>2026-08-12T00:00:00</dc:date>
              <text:p text:style-name="P2">[Comentário encadeado]</text:p>
              <text:p text:style-name="P2"/>
              <text:p text:style-name="P2">Sua versão do Excel permite que você leia este comentário encadeado, no entanto, as edições serão removidas se o arquivo for aberto em uma versão mais recente do Excel. Saiba mais: https://go.microsoft.com/fwlink/?linkid=870924</text:p>
              <text:p text:style-name="P2"/>
              <text:p text:style-name="P2">Comentário:</text:p>
              <text:p text:style-name="P2"><text:s text:c="4"/>Depósito em 12/12/2024., e não foi feito rateio em Jan/25.</text:p>
            </office:annotation>
            <text:p><text:s/>310.296,43 </text:p>
          </table:table-cell>
          <table:table-cell table:style-name="ce176" office:value-type="float" office:value="2433862.74" calcext:value-type="float">
            <text:p><text:s/>2.433.862,74 </text:p>
          </table:table-cell>
          <table:table-cell table:number-columns-repeated="16368"/>
        </table:table-row>
        <table:table-row table:style-name="ro2" table:visibility="collapse">
          <table:table-cell table:style-name="ce126" office:value-type="string" calcext:value-type="string">
            <text:p>DIFERENÇA DA PARCELA (B - A)</text:p>
          </table:table-cell>
          <table:table-cell table:style-name="ce133" table:number-columns-repeated="2"/>
          <table:table-cell table:style-name="ce154" office:value-type="float" office:value="112181.853416667" calcext:value-type="float">
            <text:p>112.181,85 </text:p>
          </table:table-cell>
          <table:table-cell table:style-name="ce158" office:value-type="float" office:value="-54303.9765833333" calcext:value-type="float">
            <text:p>-54.303,98 </text:p>
          </table:table-cell>
          <table:table-cell table:style-name="ce158" office:value-type="float" office:value="-147473.7092" calcext:value-type="float">
            <text:p>-147.473,71 </text:p>
          </table:table-cell>
          <table:table-cell table:style-name="ce166" office:value-type="float" office:value="191446.3708" calcext:value-type="float">
            <text:p>191.446,37 </text:p>
          </table:table-cell>
          <table:table-cell table:style-name="ce166" office:value-type="float" office:value="895614.186508333" calcext:value-type="float">
            <text:p>895.614,19 </text:p>
          </table:table-cell>
          <table:table-cell table:style-name="ce158" office:value-type="float" office:value="-31803.2534916667" calcext:value-type="float">
            <text:p>-31.803,25 </text:p>
          </table:table-cell>
          <table:table-cell table:style-name="ce158" office:value-type="float" office:value="-151402.347758333" calcext:value-type="float">
            <text:p>-151.402,35 </text:p>
          </table:table-cell>
          <table:table-cell table:style-name="ce166" office:value-type="float" office:value="178065.912241667" calcext:value-type="float">
            <text:p>178.065,91 </text:p>
          </table:table-cell>
          <table:table-cell table:style-name="ce158" office:value-type="float" office:value="-154493.360291667" calcext:value-type="float">
            <text:p>-154.493,36 </text:p>
          </table:table-cell>
          <table:table-cell table:style-name="ce158" office:value-type="float" office:value="-27687.1602916667" calcext:value-type="float">
            <text:p>-27.687,16 </text:p>
          </table:table-cell>
          <table:table-cell table:style-name="ce166" office:value-type="float" office:value="-143173.56175" calcext:value-type="float">
            <text:p>-143.173,56 </text:p>
          </table:table-cell>
          <table:table-cell table:style-name="ce166" office:value-type="float" office:value="167122.86825" calcext:value-type="float">
            <text:p>167.122,87 </text:p>
          </table:table-cell>
          <table:table-cell table:style-name="ce178" office:value-type="float" office:value="834093.82185" calcext:value-type="float">
            <text:p><text:s/>834.093,82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RATEIO TJPE</text:p>
          </table:table-cell>
          <table:table-cell/>
          <table:table-cell office:value-type="percentage" office:value="1" calcext:value-type="percentage">
            <text:p>100,00%</text:p>
          </table:table-cell>
          <table:table-cell office:value-type="float" office:value="166485.83" calcext:value-type="float">
            <text:p><text:s/>166.485,83 </text:p>
          </table:table-cell>
          <table:table-cell table:number-columns-repeated="2" office:value-type="float" office:value="0" calcext:value-type="float">
            <text:p><text:s/>- <text:s text:c="2"/></text:p>
          </table:table-cell>
          <table:table-cell office:value-type="float" office:value="338920.08" calcext:value-type="float">
            <text:p><text:s/>338.920,08 </text:p>
          </table:table-cell>
          <table:table-cell office:value-type="float" office:value="1044651.69" calcext:value-type="float">
            <text:p><text:s/>1.044.651,69 </text:p>
          </table:table-cell>
          <table:table-cell office:value-type="float" office:value="117234.25" calcext:value-type="float">
            <text:p><text:s/>117.234,25 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329468.26" calcext:value-type="float">
            <text:p><text:s/>329.468,26 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126806.2" calcext:value-type="float">
            <text:p><text:s/>126.806,20 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310296.43" calcext:value-type="float">
            <text:p><text:s/>310.296,43 </text:p>
          </table:table-cell>
          <table:table-cell table:style-name="ce177"/>
          <table:table-cell table:number-columns-repeated="16368"/>
        </table:table-row>
        <table:table-row table:style-name="ro2">
          <table:table-cell office:value-type="string" calcext:value-type="string">
            <text:p>RATEIO TRT</text:p>
          </table:table-cell>
          <table:table-cell/>
          <table:table-cell office:value-type="percentage" office:value="0" calcext:value-type="percentage">
            <text:p>0,00%</text:p>
          </table:table-cell>
          <table:table-cell table:number-columns-repeated="12" office:value-type="float" office:value="0" calcext:value-type="float">
            <text:p><text:s/>- <text:s text:c="2"/></text:p>
          </table:table-cell>
          <table:table-cell table:formula="of:=SUM([.D32:.O32])" office:value-type="float" office:value="0" calcext:value-type="float">
            <text:p><text:s/>- <text:s text:c="2"/>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RATEIO TRF</text:p>
          </table:table-cell>
          <table:table-cell/>
          <table:table-cell office:value-type="percentage" office:value="0" calcext:value-type="percentage">
            <text:p>0,00%</text:p>
          </table:table-cell>
          <table:table-cell table:number-columns-repeated="12" office:value-type="float" office:value="0" calcext:value-type="float">
            <text:p><text:s/>- <text:s text:c="2"/></text:p>
          </table:table-cell>
          <table:table-cell table:style-name="ce177"/>
          <table:table-cell table:number-columns-repeated="16368"/>
        </table:table-row>
        <table:table-row table:style-name="ro2">
          <table:table-cell table:style-name="ce124" office:value-type="string" calcext:value-type="string">
            <text:p>DESCRIÇÃO</text:p>
          </table:table-cell>
          <table:table-cell table:style-name="ce131"/>
          <table:table-cell table:style-name="ce131" office:value-type="string" calcext:value-type="string">
            <text:p>ESTADO</text:p>
          </table:table-cell>
          <table:table-cell table:style-name="ce146" office:value-type="string" office:string-value="JAN" calcext:value-type="string">
            <text:p><text:s/>JAN</text:p>
          </table:table-cell>
          <table:table-cell table:style-name="ce146" office:value-type="string" office:string-value="FEV" calcext:value-type="string">
            <text:p><text:s/>FEV</text:p>
          </table:table-cell>
          <table:table-cell table:style-name="ce146" office:value-type="string" office:string-value="MAR" calcext:value-type="string">
            <text:p><text:s/>MAR</text:p>
          </table:table-cell>
          <table:table-cell table:style-name="ce146" office:value-type="string" office:string-value="ABR" calcext:value-type="string">
            <text:p><text:s/>ABR</text:p>
          </table:table-cell>
          <table:table-cell table:style-name="ce146" office:value-type="string" office:string-value="MAI" calcext:value-type="string">
            <text:p><text:s/>MAI</text:p>
          </table:table-cell>
          <table:table-cell table:style-name="ce146" office:value-type="string" office:string-value="JUN" calcext:value-type="string">
            <text:p><text:s/>JUN</text:p>
          </table:table-cell>
          <table:table-cell table:style-name="ce146" office:value-type="string" office:string-value="JUL" calcext:value-type="string">
            <text:p><text:s/>JUL</text:p>
          </table:table-cell>
          <table:table-cell table:style-name="ce146" office:value-type="string" office:string-value="AGO" calcext:value-type="string">
            <text:p><text:s/>AGO</text:p>
          </table:table-cell>
          <table:table-cell table:style-name="ce146" office:value-type="string" office:string-value="SET" calcext:value-type="string">
            <text:p><text:s/>SET</text:p>
          </table:table-cell>
          <table:table-cell table:style-name="ce146" office:value-type="string" office:string-value="OUT" calcext:value-type="string">
            <text:p><text:s/>OUT</text:p>
          </table:table-cell>
          <table:table-cell table:style-name="ce146" office:value-type="string" office:string-value="NOV" calcext:value-type="string">
            <text:p><text:s/>NOV</text:p>
          </table:table-cell>
          <table:table-cell table:style-name="ce146" office:value-type="string" office:string-value="DEZ" calcext:value-type="string">
            <text:p><text:s/>DEZ</text:p>
          </table:table-cell>
          <table:table-cell table:formula="of:=SUM([.D34:.O34])" office:value-type="float" office:value="0" calcext:value-type="float">
            <text:p><text:s/>- <text:s text:c="2"/>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ERCENTUAL DA RCL</text:p>
          </table:table-cell>
          <table:table-cell/>
          <table:table-cell table:style-name="ce140" office:value-type="percentage" office:value="0.005772" calcext:value-type="percentage">
            <text:p>0,58%</text:p>
          </table:table-cell>
          <table:table-cell table:style-name="ce155"/>
          <table:table-cell table:style-name="ce163" table:number-columns-repeated="10"/>
          <table:table-cell table:style-name="ce159"/>
          <table:table-cell table:style-name="ce179"/>
          <table:table-cell table:number-columns-repeated="16368"/>
        </table:table-row>
        <table:table-row table:style-name="ro2" table:visibility="collapse">
          <table:table-cell office:value-type="string" calcext:value-type="string">
            <text:p>VALOR DA RCL</text:p>
          </table:table-cell>
          <table:table-cell table:style-name="ce133"/>
          <table:table-cell/>
          <table:table-cell table:number-columns-repeated="2" table:style-name="ce156" office:value-type="float" office:value="37830131985.44" calcext:value-type="float">
            <text:p><text:s/>37.830.131.985,44 </text:p>
          </table:table-cell>
          <table:table-cell table:number-columns-repeated="2" table:style-name="ce156" office:value-type="float" office:value="38916561204.3" calcext:value-type="float">
            <text:p><text:s/>38.916.561.204,30 </text:p>
          </table:table-cell>
          <table:table-cell table:number-columns-repeated="2" table:style-name="ce156" office:value-type="float" office:value="41559205734.45" calcext:value-type="float">
            <text:p><text:s/>41.559.205.734,45 </text:p>
          </table:table-cell>
          <table:table-cell table:number-columns-repeated="2" table:style-name="ce156" office:value-type="float" office:value="41301469061.8" calcext:value-type="float">
            <text:p><text:s/>41.301.469.061,80 </text:p>
          </table:table-cell>
          <table:table-cell table:number-columns-repeated="2" table:style-name="ce156" office:value-type="float" office:value="42492085422.74" calcext:value-type="float">
            <text:p><text:s/>42.492.085.422,74 </text:p>
          </table:table-cell>
          <table:table-cell table:number-columns-repeated="2" table:style-name="ce148" office:value-type="float" office:value="43525823948.43" calcext:value-type="float">
            <text:p><text:s/>43.525.823.948,43 </text:p>
          </table:table-cell>
          <table:table-cell table:style-name="ce173" office:value-type="string" office:string-value="ADIMPLENTE" calcext:value-type="string">
            <text:p><text:s/>ADIMPLENTE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ARCELA DEVIDA</text:p>
          </table:table-cell>
          <table:table-cell table:style-name="ce133"/>
          <table:table-cell/>
          <table:table-cell table:number-columns-repeated="2" office:value-type="float" office:value="18196293.4849966" calcext:value-type="float">
            <text:p><text:s/>18.196.293,48 </text:p>
          </table:table-cell>
          <table:table-cell table:number-columns-repeated="2" office:value-type="float" office:value="18718865.9392683" calcext:value-type="float">
            <text:p><text:s/>18.718.865,94 </text:p>
          </table:table-cell>
          <table:table-cell table:number-columns-repeated="2" office:value-type="float" office:value="19989977.9582705" calcext:value-type="float">
            <text:p><text:s/>19.989.977,96 </text:p>
          </table:table-cell>
          <table:table-cell table:number-columns-repeated="2" office:value-type="float" office:value="19866006.6187258" calcext:value-type="float">
            <text:p><text:s/>19.866.006,62 </text:p>
          </table:table-cell>
          <table:table-cell table:number-columns-repeated="2" office:value-type="float" office:value="20438693.0883379" calcext:value-type="float">
            <text:p><text:s/>20.438.693,09 </text:p>
          </table:table-cell>
          <table:table-cell table:number-columns-repeated="2" office:value-type="float" office:value="20935921.3191948" calcext:value-type="float">
            <text:p><text:s/>20.935.921,32 </text:p>
          </table:table-cell>
          <table:table-cell table:style-name="ce176" office:value-type="float" office:value="236291516.817588" calcext:value-type="float">
            <text:p><text:s/>236.291.516,82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ARCELA DEPOSITADA</text:p>
          </table:table-cell>
          <table:table-cell table:style-name="ce133"/>
          <table:table-cell/>
          <table:table-cell table:style-name="ce150"/>
          <table:table-cell table:style-name="ce150" office:value-type="float" office:value="199376.46" calcext:value-type="float">
            <text:p><text:s/>199.376,46 </text:p>
          </table:table-cell>
          <table:table-cell table:style-name="ce150" office:value-type="float" office:value="1413839.13" calcext:value-type="float">
            <text:p><text:s/>1.413.839,13 </text:p>
          </table:table-cell>
          <table:table-cell table:style-name="ce150" office:value-type="float" office:value="137640145.85" calcext:value-type="float">
            <text:p><text:s/>137.640.145,85 </text:p>
          </table:table-cell>
          <table:table-cell table:number-columns-repeated="2" table:style-name="ce150" office:value-type="float" office:value="0" calcext:value-type="float">
            <text:p><text:s/>- <text:s text:c="2"/></text:p>
          </table:table-cell>
          <table:table-cell table:style-name="ce150" office:value-type="float" office:value="127269954.3" calcext:value-type="float">
            <text:p><text:s/>127.269.954,30 </text:p>
          </table:table-cell>
          <table:table-cell table:number-columns-repeated="5" table:style-name="ce150" office:value-type="float" office:value="0" calcext:value-type="float">
            <text:p><text:s/>- <text:s text:c="2"/></text:p>
          </table:table-cell>
          <table:table-cell table:style-name="ce176" office:value-type="float" office:value="266523315.74" calcext:value-type="float">
            <text:p><text:s/>266.523.315,74 </text:p>
          </table:table-cell>
          <table:table-cell table:number-columns-repeated="16368"/>
        </table:table-row>
        <table:table-row table:style-name="ro2" table:visibility="collapse">
          <table:table-cell table:style-name="ce126" office:value-type="string" calcext:value-type="string">
            <text:p>DIFERENÇA DA PARCELA (B - A)</text:p>
          </table:table-cell>
          <table:table-cell table:style-name="ce133"/>
          <table:table-cell/>
          <table:table-cell table:style-name="ce157" office:value-type="float" office:value="-18196293.4849966" calcext:value-type="float">
            <text:p>-18.196.293,48 </text:p>
          </table:table-cell>
          <table:table-cell table:style-name="ce158" office:value-type="float" office:value="-17996917.0249966" calcext:value-type="float">
            <text:p>-17.996.917,02 </text:p>
          </table:table-cell>
          <table:table-cell table:style-name="ce158" office:value-type="float" office:value="-17305026.8092683" calcext:value-type="float">
            <text:p>-17.305.026,81 </text:p>
          </table:table-cell>
          <table:table-cell table:style-name="ce166" office:value-type="float" office:value="118921279.910732" calcext:value-type="float">
            <text:p>118.921.279,91 </text:p>
          </table:table-cell>
          <table:table-cell table:number-columns-repeated="2" table:style-name="ce158" office:value-type="float" office:value="-19989977.9582705" calcext:value-type="float">
            <text:p>-19.989.977,96 </text:p>
          </table:table-cell>
          <table:table-cell table:style-name="ce166" office:value-type="float" office:value="107403947.681274" calcext:value-type="float">
            <text:p>107.403.947,68 </text:p>
          </table:table-cell>
          <table:table-cell table:style-name="ce158" office:value-type="float" office:value="-19866006.6187258" calcext:value-type="float">
            <text:p>-19.866.006,62 </text:p>
          </table:table-cell>
          <table:table-cell table:number-columns-repeated="2" table:style-name="ce158" office:value-type="float" office:value="-20438693.0883379" calcext:value-type="float">
            <text:p>-20.438.693,09 </text:p>
          </table:table-cell>
          <table:table-cell table:number-columns-repeated="2" table:style-name="ce158" office:value-type="float" office:value="-20935921.3191948" calcext:value-type="float">
            <text:p>-20.935.921,32 </text:p>
          </table:table-cell>
          <table:table-cell table:style-name="ce178" office:value-type="float" office:value="30231798.9224121" calcext:value-type="float">
            <text:p><text:s/>30.231.798,92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RATEIO TJPE</text:p>
          </table:table-cell>
          <table:table-cell/>
          <table:table-cell office:value-type="percentage" office:value="0.9547" calcext:value-type="percentage">
            <text:p>95,47%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190344.706362" calcext:value-type="float">
            <text:p><text:s/>190.344,71 </text:p>
          </table:table-cell>
          <table:table-cell office:value-type="float" office:value="1349792.217411" calcext:value-type="float">
            <text:p><text:s/>1.349.792,22 </text:p>
          </table:table-cell>
          <table:table-cell office:value-type="float" office:value="131405047.242995" calcext:value-type="float">
            <text:p><text:s/>131.405.047,24 </text:p>
          </table:table-cell>
          <table:table-cell table:number-columns-repeated="2" office:value-type="float" office:value="0" calcext:value-type="float">
            <text:p><text:s/>- <text:s text:c="2"/></text:p>
          </table:table-cell>
          <table:table-cell office:value-type="float" office:value="121504625.37021" calcext:value-type="float">
            <text:p><text:s/>121.504.625,37 </text:p>
          </table:table-cell>
          <table:table-cell table:number-columns-repeated="5" office:value-type="float" office:value="0" calcext:value-type="float">
            <text:p><text:s/>- <text:s text:c="2"/></text:p>
          </table:table-cell>
          <table:table-cell table:style-name="ce177"/>
          <table:table-cell table:number-columns-repeated="16368"/>
        </table:table-row>
        <table:table-row table:style-name="ro2">
          <table:table-cell office:value-type="string" calcext:value-type="string">
            <text:p>RATEIO TRT</text:p>
          </table:table-cell>
          <table:table-cell/>
          <table:table-cell office:value-type="percentage" office:value="0.026" calcext:value-type="percentage">
            <text:p>2,60%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5183.78796" calcext:value-type="float">
            <text:p><text:s/>5.183,79 </text:p>
          </table:table-cell>
          <table:table-cell office:value-type="float" office:value="36759.81738" calcext:value-type="float">
            <text:p><text:s/>36.759,82 </text:p>
          </table:table-cell>
          <table:table-cell office:value-type="float" office:value="3578643.7921" calcext:value-type="float">
            <text:p><text:s/>3.578.643,79 </text:p>
          </table:table-cell>
          <table:table-cell table:number-columns-repeated="2" office:value-type="float" office:value="0" calcext:value-type="float">
            <text:p><text:s/>- <text:s text:c="2"/></text:p>
          </table:table-cell>
          <table:table-cell office:value-type="float" office:value="3309018.8118" calcext:value-type="float">
            <text:p><text:s/>3.309.018,81 </text:p>
          </table:table-cell>
          <table:table-cell table:number-columns-repeated="5" office:value-type="float" office:value="0" calcext:value-type="float">
            <text:p><text:s/>- <text:s text:c="2"/></text:p>
          </table:table-cell>
          <table:table-cell table:formula="of:=SUM([.D41:.O41])" office:value-type="float" office:value="6929606.20924" calcext:value-type="float">
            <text:p><text:s/>6.929.606,21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RATEIO TRF</text:p>
          </table:table-cell>
          <table:table-cell/>
          <table:table-cell office:value-type="percentage" office:value="0.0193" calcext:value-type="percentage">
            <text:p>1,93%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3847.965678" calcext:value-type="float">
            <text:p><text:s/>3.847,97 </text:p>
          </table:table-cell>
          <table:table-cell office:value-type="float" office:value="27287.095209" calcext:value-type="float">
            <text:p><text:s/>27.287,10 </text:p>
          </table:table-cell>
          <table:table-cell office:value-type="float" office:value="2656454.814905" calcext:value-type="float">
            <text:p><text:s/>2.656.454,81 </text:p>
          </table:table-cell>
          <table:table-cell table:number-columns-repeated="2" office:value-type="float" office:value="0" calcext:value-type="float">
            <text:p><text:s/>- <text:s text:c="2"/></text:p>
          </table:table-cell>
          <table:table-cell office:value-type="float" office:value="2456310.11799" calcext:value-type="float">
            <text:p><text:s/>2.456.310,12 </text:p>
          </table:table-cell>
          <table:table-cell table:number-columns-repeated="5" office:value-type="float" office:value="0" calcext:value-type="float">
            <text:p><text:s/>- <text:s text:c="2"/></text:p>
          </table:table-cell>
          <table:table-cell table:style-name="ce177"/>
          <table:table-cell table:number-columns-repeated="16368"/>
        </table:table-row>
        <table:table-row table:style-name="ro2">
          <table:table-cell table:style-name="ce124" office:value-type="string" calcext:value-type="string">
            <text:p>DESCRIÇÃO</text:p>
          </table:table-cell>
          <table:table-cell table:style-name="ce131"/>
          <table:table-cell table:style-name="ce131" office:value-type="string" calcext:value-type="string">
            <text:p>GOIANA</text:p>
          </table:table-cell>
          <table:table-cell table:style-name="ce146" office:value-type="string" office:string-value="JAN" calcext:value-type="string">
            <text:p><text:s/>JAN</text:p>
          </table:table-cell>
          <table:table-cell table:style-name="ce146" office:value-type="string" office:string-value="FEV" calcext:value-type="string">
            <text:p><text:s/>FEV</text:p>
          </table:table-cell>
          <table:table-cell table:style-name="ce146" office:value-type="string" office:string-value="MAR" calcext:value-type="string">
            <text:p><text:s/>MAR</text:p>
          </table:table-cell>
          <table:table-cell table:style-name="ce146" office:value-type="string" office:string-value="ABR" calcext:value-type="string">
            <text:p><text:s/>ABR</text:p>
          </table:table-cell>
          <table:table-cell table:style-name="ce146" office:value-type="string" office:string-value="MAI" calcext:value-type="string">
            <text:p><text:s/>MAI</text:p>
          </table:table-cell>
          <table:table-cell table:style-name="ce146" office:value-type="string" office:string-value="JUN" calcext:value-type="string">
            <text:p><text:s/>JUN</text:p>
          </table:table-cell>
          <table:table-cell table:style-name="ce146" office:value-type="string" office:string-value="JUL" calcext:value-type="string">
            <text:p><text:s/>JUL</text:p>
          </table:table-cell>
          <table:table-cell table:style-name="ce146" office:value-type="string" office:string-value="AGO" calcext:value-type="string">
            <text:p><text:s/>AGO</text:p>
          </table:table-cell>
          <table:table-cell table:style-name="ce146" office:value-type="string" office:string-value="SET" calcext:value-type="string">
            <text:p><text:s/>SET</text:p>
          </table:table-cell>
          <table:table-cell table:style-name="ce146" office:value-type="string" office:string-value="OUT" calcext:value-type="string">
            <text:p><text:s/>OUT</text:p>
          </table:table-cell>
          <table:table-cell table:style-name="ce146" office:value-type="string" office:string-value="NOV" calcext:value-type="string">
            <text:p><text:s/>NOV</text:p>
          </table:table-cell>
          <table:table-cell table:style-name="ce146" office:value-type="string" office:string-value="DEZ" calcext:value-type="string">
            <text:p><text:s/>DEZ</text:p>
          </table:table-cell>
          <table:table-cell table:formula="of:=SUM([.D43:.O43])" office:value-type="float" office:value="0" calcext:value-type="float">
            <text:p><text:s/>- <text:s text:c="2"/>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ERCENTUAL DA RCL</text:p>
          </table:table-cell>
          <table:table-cell/>
          <table:table-cell office:value-type="percentage" office:value="0.01" calcext:value-type="percentage">
            <text:p>1,00%</text:p>
          </table:table-cell>
          <table:table-cell table:style-name="ce147" table:number-columns-repeated="12"/>
          <table:table-cell table:style-name="ce172"/>
          <table:table-cell table:number-columns-repeated="16368"/>
        </table:table-row>
        <table:table-row table:style-name="ro2" table:visibility="collapse">
          <table:table-cell office:value-type="string" calcext:value-type="string">
            <text:p>VALOR DA RCL</text:p>
          </table:table-cell>
          <table:table-cell table:style-name="ce133"/>
          <table:table-cell/>
          <table:table-cell table:number-columns-repeated="2" table:style-name="ce150" office:value-type="float" office:value="654438198.45" calcext:value-type="float">
            <text:p><text:s/>654.438.198,45 </text:p>
          </table:table-cell>
          <table:table-cell table:number-columns-repeated="2" table:style-name="ce150" office:value-type="float" office:value="671348561.8" calcext:value-type="float">
            <text:p><text:s/>671.348.561,80 </text:p>
          </table:table-cell>
          <table:table-cell table:number-columns-repeated="2" table:style-name="ce150" office:value-type="float" office:value="676162022.42" calcext:value-type="float">
            <text:p><text:s/>676.162.022,42 </text:p>
          </table:table-cell>
          <table:table-cell table:number-columns-repeated="2" table:style-name="ce150" office:value-type="float" office:value="706492301.1" calcext:value-type="float">
            <text:p><text:s/>706.492.301,10 </text:p>
          </table:table-cell>
          <table:table-cell table:number-columns-repeated="2" table:style-name="ce150" office:value-type="float" office:value="727401781.8" calcext:value-type="float">
            <text:p><text:s/>727.401.781,80 </text:p>
          </table:table-cell>
          <table:table-cell table:number-columns-repeated="2" table:style-name="ce148" office:value-type="float" office:value="698635533.6" calcext:value-type="float">
            <text:p><text:s/>698.635.533,60 </text:p>
          </table:table-cell>
          <table:table-cell table:style-name="ce175" office:value-type="string" office:string-value="ADIMPLENTE" calcext:value-type="string">
            <text:p><text:s/>ADIMPLENTE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ARCELA DEVIDA</text:p>
          </table:table-cell>
          <table:table-cell table:style-name="ce133"/>
          <table:table-cell/>
          <table:table-cell table:number-columns-repeated="2" office:value-type="float" office:value="545365.165375" calcext:value-type="float">
            <text:p><text:s/>545.365,17 </text:p>
          </table:table-cell>
          <table:table-cell office:value-type="float" office:value="559457.134833333" calcext:value-type="float">
            <text:p><text:s/>559.457,13 </text:p>
          </table:table-cell>
          <table:table-cell table:style-name="ce168" office:value-type="float" office:value="559457.134833333" calcext:value-type="float">
            <text:p>559.457,13 </text:p>
          </table:table-cell>
          <table:table-cell table:number-columns-repeated="2" office:value-type="float" office:value="563468.352016667" calcext:value-type="float">
            <text:p><text:s/>563.468,35 </text:p>
          </table:table-cell>
          <table:table-cell table:number-columns-repeated="2" office:value-type="float" office:value="588743.58425" calcext:value-type="float">
            <text:p><text:s/>588.743,58 </text:p>
          </table:table-cell>
          <table:table-cell table:number-columns-repeated="2" office:value-type="float" office:value="606168.1515" calcext:value-type="float">
            <text:p><text:s/>606.168,15 </text:p>
          </table:table-cell>
          <table:table-cell table:number-columns-repeated="2" office:value-type="float" office:value="582196.278" calcext:value-type="float">
            <text:p><text:s/>582.196,28 </text:p>
          </table:table-cell>
          <table:table-cell office:value-type="float" office:value="6890797.33195" calcext:value-type="float">
            <text:p><text:s/>6.890.797,33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ARCELA DEPOSITADA</text:p>
          </table:table-cell>
          <table:table-cell table:style-name="ce133"/>
          <table:table-cell/>
          <table:table-cell table:style-name="ce150" office:value-type="float" office:value="0" calcext:value-type="float">
            <text:p><text:s/>- <text:s text:c="2"/></text:p>
          </table:table-cell>
          <table:table-cell table:style-name="ce150" office:value-type="float" office:value="504075.62" calcext:value-type="float">
            <text:p><text:s/>504.075,62 </text:p>
          </table:table-cell>
          <table:table-cell table:style-name="ce150" office:value-type="float" office:value="2971402.26" calcext:value-type="float">
            <text:p><text:s/>2.971.402,26 </text:p>
          </table:table-cell>
          <table:table-cell table:style-name="ce150" office:value-type="float" office:value="567963.01" calcext:value-type="float">
            <text:p><text:s/>567.963,01 </text:p>
          </table:table-cell>
          <table:table-cell table:style-name="ce150" office:value-type="float" office:value="608830.13" calcext:value-type="float">
            <text:p><text:s/>608.830,13 </text:p>
          </table:table-cell>
          <table:table-cell table:style-name="ce150" office:value-type="float" office:value="519600.52" calcext:value-type="float">
            <text:p><text:s/>519.600,52 </text:p>
          </table:table-cell>
          <table:table-cell table:style-name="ce150" office:value-type="float" office:value="576930.61" calcext:value-type="float">
            <text:p><text:s/>576.930,61 </text:p>
          </table:table-cell>
          <table:table-cell table:style-name="ce150" office:value-type="float" office:value="562514.3" calcext:value-type="float">
            <text:p><text:s/>562.514,30 </text:p>
          </table:table-cell>
          <table:table-cell table:style-name="ce150" office:value-type="float" office:value="723651.79" calcext:value-type="float">
            <text:p><text:s/>723.651,79 </text:p>
          </table:table-cell>
          <table:table-cell table:style-name="ce150" office:value-type="float" office:value="599891.91" calcext:value-type="float">
            <text:p><text:s/>599.891,91 </text:p>
          </table:table-cell>
          <table:table-cell table:style-name="ce150" office:value-type="float" office:value="562273.66" calcext:value-type="float">
            <office:annotation draw:style-name="gr4" draw:text-style-name="P1" svg:width="4.037cm" svg:height="7.573cm" svg:x="32.697cm" svg:y="7.882cm" draw:caption-point-x="-0.407cm" draw:caption-point-y="0.222cm">
              <dc:creator>Autor desconhecido</dc:creator>
              <dc:date>2026-08-12T00:00:00</dc:date>
              <text:p text:style-name="P2">[Comentário encadeado]</text:p>
              <text:p text:style-name="P2"/>
              <text:p text:style-name="P2">Sua versão do Excel permite que você leia este comentário encadeado, no entanto, as edições serão removidas se o arquivo for aberto em uma versão mais recente do Excel. Saiba mais: https://go.microsoft.com/fwlink/?linkid=870924</text:p>
              <text:p text:style-name="P2"/>
              <text:p text:style-name="P2">Comentário:</text:p>
              <text:p text:style-name="P2"><text:s text:c="4"/>Depósito em 13/11/2024.</text:p>
            </office:annotation>
            <text:p><text:s/>562.273,66 </text:p>
          </table:table-cell>
          <table:table-cell table:style-name="ce150"/>
          <table:table-cell office:value-type="float" office:value="8197133.81" calcext:value-type="float">
            <text:p><text:s/>8.197.133,81 </text:p>
          </table:table-cell>
          <table:table-cell table:number-columns-repeated="16368"/>
        </table:table-row>
        <table:table-row table:style-name="ro2" table:visibility="collapse">
          <table:table-cell table:style-name="ce126" office:value-type="string" calcext:value-type="string">
            <text:p>DIFERENÇA DA PARCELA (B - A)</text:p>
          </table:table-cell>
          <table:table-cell table:style-name="ce133"/>
          <table:table-cell/>
          <table:table-cell table:style-name="ce158" office:value-type="float" office:value="-545365.165375" calcext:value-type="float">
            <text:p>-545.365,17 </text:p>
          </table:table-cell>
          <table:table-cell table:style-name="ce158" office:value-type="float" office:value="-41289.545375" calcext:value-type="float">
            <text:p>-41.289,55 </text:p>
          </table:table-cell>
          <table:table-cell table:style-name="ce166" office:value-type="float" office:value="2411945.12516667" calcext:value-type="float">
            <text:p>2.411.945,13 </text:p>
          </table:table-cell>
          <table:table-cell table:style-name="ce166" office:value-type="float" office:value="8505.87516666669" calcext:value-type="float">
            <text:p>8.505,88 </text:p>
          </table:table-cell>
          <table:table-cell table:style-name="ce166" office:value-type="float" office:value="45361.7779833333" calcext:value-type="float">
            <text:p>45.361,78 </text:p>
          </table:table-cell>
          <table:table-cell table:style-name="ce158" office:value-type="float" office:value="-43867.8320166667" calcext:value-type="float">
            <text:p>-43.867,83 </text:p>
          </table:table-cell>
          <table:table-cell table:style-name="ce158" office:value-type="float" office:value="-11812.97425" calcext:value-type="float">
            <text:p>-11.812,97 </text:p>
          </table:table-cell>
          <table:table-cell table:style-name="ce158" office:value-type="float" office:value="-26229.2842499999" calcext:value-type="float">
            <text:p>-26.229,28 </text:p>
          </table:table-cell>
          <table:table-cell table:style-name="ce166" office:value-type="float" office:value="117483.6385" calcext:value-type="float">
            <text:p>117.483,64 </text:p>
          </table:table-cell>
          <table:table-cell table:style-name="ce158" office:value-type="float" office:value="-6276.2415" calcext:value-type="float">
            <text:p>-6.276,24 </text:p>
          </table:table-cell>
          <table:table-cell table:style-name="ce166" office:value-type="float" office:value="-19922.618" calcext:value-type="float">
            <text:p>-19.922,62 </text:p>
          </table:table-cell>
          <table:table-cell table:style-name="ce166" office:value-type="float" office:value="-582196.278" calcext:value-type="float">
            <text:p>-582.196,28 </text:p>
          </table:table-cell>
          <table:table-cell table:style-name="ce180" office:value-type="float" office:value="1306336.47805" calcext:value-type="float">
            <text:p><text:s/>1.306.336,48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RATEIO TJPE</text:p>
          </table:table-cell>
          <table:table-cell/>
          <table:table-cell office:value-type="percentage" office:value="0.9691" calcext:value-type="percentage">
            <text:p>96,91%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488499.683342" calcext:value-type="float">
            <text:p><text:s/>488.499,68 </text:p>
          </table:table-cell>
          <table:table-cell office:value-type="float" office:value="2879585.930166" calcext:value-type="float">
            <text:p><text:s/>2.879.585,93 </text:p>
          </table:table-cell>
          <table:table-cell office:value-type="float" office:value="550412.952991" calcext:value-type="float">
            <text:p><text:s/>550.412,95 </text:p>
          </table:table-cell>
          <table:table-cell office:value-type="float" office:value="590017.278983" calcext:value-type="float">
            <text:p><text:s/>590.017,28 </text:p>
          </table:table-cell>
          <table:table-cell office:value-type="float" office:value="503544.863932" calcext:value-type="float">
            <text:p><text:s/>503.544,86 </text:p>
          </table:table-cell>
          <table:table-cell office:value-type="float" office:value="559103.454151" calcext:value-type="float">
            <text:p><text:s/>559.103,45 </text:p>
          </table:table-cell>
          <table:table-cell office:value-type="float" office:value="545132.60813" calcext:value-type="float">
            <text:p><text:s/>545.132,61 </text:p>
          </table:table-cell>
          <table:table-cell office:value-type="float" office:value="701290.949689" calcext:value-type="float">
            <text:p><text:s/>701.290,95 </text:p>
          </table:table-cell>
          <table:table-cell office:value-type="float" office:value="581355.249981" calcext:value-type="float">
            <text:p><text:s/>581.355,25 </text:p>
          </table:table-cell>
          <table:table-cell office:value-type="float" office:value="544899.403906" calcext:value-type="float">
            <text:p><text:s/>544.899,40 </text:p>
          </table:table-cell>
          <table:table-cell office:value-type="float" office:value="0" calcext:value-type="float">
            <text:p><text:s/>- <text:s text:c="2"/></text:p>
          </table:table-cell>
          <table:table-cell table:style-name="ce177"/>
          <table:table-cell table:number-columns-repeated="16368"/>
        </table:table-row>
        <table:table-row table:style-name="ro2">
          <table:table-cell office:value-type="string" calcext:value-type="string">
            <text:p>RATEIO TRT</text:p>
          </table:table-cell>
          <table:table-cell/>
          <table:table-cell office:value-type="percentage" office:value="0.0304" calcext:value-type="percentage">
            <text:p>3,04%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15323.898848" calcext:value-type="float">
            <text:p><text:s/>15.323,90 </text:p>
          </table:table-cell>
          <table:table-cell office:value-type="float" office:value="90330.628704" calcext:value-type="float">
            <text:p><text:s/>90.330,63 </text:p>
          </table:table-cell>
          <table:table-cell office:value-type="float" office:value="17266.075504" calcext:value-type="float">
            <text:p><text:s/>17.266,08 </text:p>
          </table:table-cell>
          <table:table-cell office:value-type="float" office:value="18508.435952" calcext:value-type="float">
            <text:p><text:s/>18.508,44 </text:p>
          </table:table-cell>
          <table:table-cell office:value-type="float" office:value="15795.855808" calcext:value-type="float">
            <text:p><text:s/>15.795,86 </text:p>
          </table:table-cell>
          <table:table-cell office:value-type="float" office:value="17538.690544" calcext:value-type="float">
            <text:p><text:s/>17.538,69 </text:p>
          </table:table-cell>
          <table:table-cell office:value-type="float" office:value="17100.43472" calcext:value-type="float">
            <text:p><text:s/>17.100,43 </text:p>
          </table:table-cell>
          <table:table-cell office:value-type="float" office:value="21999.014416" calcext:value-type="float">
            <text:p><text:s/>21.999,01 </text:p>
          </table:table-cell>
          <table:table-cell office:value-type="float" office:value="18236.714064" calcext:value-type="float">
            <text:p><text:s/>18.236,71 </text:p>
          </table:table-cell>
          <table:table-cell office:value-type="float" office:value="17093.119264" calcext:value-type="float">
            <text:p><text:s/>17.093,12 </text:p>
          </table:table-cell>
          <table:table-cell office:value-type="float" office:value="0" calcext:value-type="float">
            <text:p><text:s/>- <text:s text:c="2"/></text:p>
          </table:table-cell>
          <table:table-cell table:formula="of:=SUM([.D50:.O50])" office:value-type="float" office:value="249192.867824" calcext:value-type="float">
            <text:p><text:s/>249.192,87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RATEIO TRF</text:p>
          </table:table-cell>
          <table:table-cell/>
          <table:table-cell table:style-name="ce133" office:value-type="percentage" office:value="0.0005" calcext:value-type="percentage">
            <text:p>0,05%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252.03781" calcext:value-type="float">
            <text:p><text:s/>252,04 </text:p>
          </table:table-cell>
          <table:table-cell office:value-type="float" office:value="1485.70113" calcext:value-type="float">
            <text:p><text:s/>1.485,70 </text:p>
          </table:table-cell>
          <table:table-cell office:value-type="float" office:value="283.981505" calcext:value-type="float">
            <text:p><text:s/>283,98 </text:p>
          </table:table-cell>
          <table:table-cell office:value-type="float" office:value="304.415065" calcext:value-type="float">
            <text:p><text:s/>304,42 </text:p>
          </table:table-cell>
          <table:table-cell office:value-type="float" office:value="259.80026" calcext:value-type="float">
            <text:p><text:s/>259,80 </text:p>
          </table:table-cell>
          <table:table-cell office:value-type="float" office:value="288.465305" calcext:value-type="float">
            <text:p><text:s/>288,47 </text:p>
          </table:table-cell>
          <table:table-cell office:value-type="float" office:value="281.25715" calcext:value-type="float">
            <text:p><text:s/>281,26 </text:p>
          </table:table-cell>
          <table:table-cell office:value-type="float" office:value="361.825895" calcext:value-type="float">
            <text:p><text:s/>361,83 </text:p>
          </table:table-cell>
          <table:table-cell office:value-type="float" office:value="299.945955" calcext:value-type="float">
            <text:p><text:s/>299,95 </text:p>
          </table:table-cell>
          <table:table-cell office:value-type="float" office:value="281.13683" calcext:value-type="float">
            <text:p><text:s/>281,14 </text:p>
          </table:table-cell>
          <table:table-cell office:value-type="float" office:value="0" calcext:value-type="float">
            <text:p><text:s/>- <text:s text:c="2"/></text:p>
          </table:table-cell>
          <table:table-cell table:style-name="ce177"/>
          <table:table-cell table:number-columns-repeated="16368"/>
        </table:table-row>
        <table:table-row table:style-name="ro2">
          <table:table-cell table:style-name="ce124" office:value-type="string" calcext:value-type="string">
            <text:p>DESCRIÇÃO</text:p>
          </table:table-cell>
          <table:table-cell table:style-name="ce131"/>
          <table:table-cell table:style-name="ce131" office:value-type="string" calcext:value-type="string">
            <text:p>IATI</text:p>
          </table:table-cell>
          <table:table-cell table:style-name="ce146" office:value-type="string" office:string-value="JAN" calcext:value-type="string">
            <text:p><text:s/>JAN</text:p>
          </table:table-cell>
          <table:table-cell table:style-name="ce146" office:value-type="string" office:string-value="FEV" calcext:value-type="string">
            <text:p><text:s/>FEV</text:p>
          </table:table-cell>
          <table:table-cell table:style-name="ce146" office:value-type="string" office:string-value="MAR" calcext:value-type="string">
            <text:p><text:s/>MAR</text:p>
          </table:table-cell>
          <table:table-cell table:style-name="ce146" office:value-type="string" office:string-value="ABR" calcext:value-type="string">
            <text:p><text:s/>ABR</text:p>
          </table:table-cell>
          <table:table-cell table:style-name="ce146" office:value-type="string" office:string-value="MAI" calcext:value-type="string">
            <text:p><text:s/>MAI</text:p>
          </table:table-cell>
          <table:table-cell table:style-name="ce146" office:value-type="string" office:string-value="JUN" calcext:value-type="string">
            <text:p><text:s/>JUN</text:p>
          </table:table-cell>
          <table:table-cell table:style-name="ce146" office:value-type="string" office:string-value="JUL" calcext:value-type="string">
            <text:p><text:s/>JUL</text:p>
          </table:table-cell>
          <table:table-cell table:style-name="ce146" office:value-type="string" office:string-value="AGO" calcext:value-type="string">
            <text:p><text:s/>AGO</text:p>
          </table:table-cell>
          <table:table-cell table:style-name="ce146" office:value-type="string" office:string-value="SET" calcext:value-type="string">
            <text:p><text:s/>SET</text:p>
          </table:table-cell>
          <table:table-cell table:style-name="ce146" office:value-type="string" office:string-value="OUT" calcext:value-type="string">
            <text:p><text:s/>OUT</text:p>
          </table:table-cell>
          <table:table-cell table:style-name="ce146" office:value-type="string" office:string-value="NOV" calcext:value-type="string">
            <text:p><text:s/>NOV</text:p>
          </table:table-cell>
          <table:table-cell table:style-name="ce146" office:value-type="string" office:string-value="DEZ" calcext:value-type="string">
            <text:p><text:s/>DEZ</text:p>
          </table:table-cell>
          <table:table-cell table:formula="of:=SUM([.D52:.O52])" office:value-type="float" office:value="0" calcext:value-type="float">
            <text:p><text:s/>- <text:s text:c="2"/>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ERCENTUAL DA RCL</text:p>
          </table:table-cell>
          <table:table-cell/>
          <table:table-cell office:value-type="percentage" office:value="0.0145" calcext:value-type="percentage">
            <text:p>1,45%</text:p>
          </table:table-cell>
          <table:table-cell table:style-name="ce147" table:number-columns-repeated="12"/>
          <table:table-cell table:style-name="ce172"/>
          <table:table-cell table:number-columns-repeated="16368"/>
        </table:table-row>
        <table:table-row table:style-name="ro2" table:visibility="collapse">
          <table:table-cell office:value-type="string" calcext:value-type="string">
            <text:p>VALOR DA RCL</text:p>
          </table:table-cell>
          <table:table-cell table:style-name="ce133"/>
          <table:table-cell/>
          <table:table-cell table:number-columns-repeated="2" table:style-name="ce150" office:value-type="float" office:value="81708130.36" calcext:value-type="float">
            <text:p><text:s/>81.708.130,36 </text:p>
          </table:table-cell>
          <table:table-cell table:number-columns-repeated="2" table:style-name="ce150" office:value-type="float" office:value="83652456.62" calcext:value-type="float">
            <text:p><text:s/>83.652.456,62 </text:p>
          </table:table-cell>
          <table:table-cell table:number-columns-repeated="2" table:style-name="ce150" office:value-type="float" office:value="87326555.96" calcext:value-type="float">
            <text:p><text:s/>87.326.555,96 </text:p>
          </table:table-cell>
          <table:table-cell table:number-columns-repeated="2" table:style-name="ce150" office:value-type="float" office:value="94199458.24" calcext:value-type="float">
            <text:p><text:s/>94.199.458,24 </text:p>
          </table:table-cell>
          <table:table-cell table:number-columns-repeated="2" table:style-name="ce150" office:value-type="float" office:value="98947279.83" calcext:value-type="float">
            <text:p><text:s/>98.947.279,83 </text:p>
          </table:table-cell>
          <table:table-cell table:number-columns-repeated="2" table:style-name="ce148" office:value-type="float" office:value="101235724.7" calcext:value-type="float">
            <text:p><text:s/>101.235.724,70 </text:p>
          </table:table-cell>
          <table:table-cell table:style-name="ce173" office:value-type="string" office:string-value="INADIMPLENTE" calcext:value-type="string">
            <text:p><text:s/>INADIMPLENTE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ARCELA DEVIDA</text:p>
          </table:table-cell>
          <table:table-cell table:style-name="ce133"/>
          <table:table-cell/>
          <table:table-cell table:number-columns-repeated="2" office:value-type="float" office:value="98730.6575183333" calcext:value-type="float">
            <text:p><text:s/>98.730,66 </text:p>
          </table:table-cell>
          <table:table-cell table:number-columns-repeated="2" office:value-type="float" office:value="101080.051749167" calcext:value-type="float">
            <text:p><text:s/>101.080,05 </text:p>
          </table:table-cell>
          <table:table-cell table:number-columns-repeated="2" office:value-type="float" office:value="105519.588451667" calcext:value-type="float">
            <text:p><text:s/>105.519,59 </text:p>
          </table:table-cell>
          <table:table-cell table:number-columns-repeated="2" office:value-type="float" office:value="113824.345373333" calcext:value-type="float">
            <text:p><text:s/>113.824,35 </text:p>
          </table:table-cell>
          <table:table-cell table:number-columns-repeated="2" office:value-type="float" office:value="119561.29646125" calcext:value-type="float">
            <text:p><text:s/>119.561,30 </text:p>
          </table:table-cell>
          <table:table-cell table:number-columns-repeated="2" office:value-type="float" office:value="122326.500679167" calcext:value-type="float">
            <text:p><text:s/>122.326,50 </text:p>
          </table:table-cell>
          <table:table-cell office:value-type="float" office:value="1322084.88046583" calcext:value-type="float">
            <text:p><text:s/>1.322.084,88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ARCELA DEPOSITADA</text:p>
          </table:table-cell>
          <table:table-cell table:style-name="ce133"/>
          <table:table-cell/>
          <table:table-cell table:style-name="ce150" office:value-type="float" office:value="437729.19" calcext:value-type="float">
            <text:p><text:s/>437.729,19 </text:p>
          </table:table-cell>
          <table:table-cell table:style-name="ce150" table:number-columns-repeated="3"/>
          <table:table-cell table:style-name="ce150" office:value-type="float" office:value="395746.76" calcext:value-type="float">
            <text:p><text:s/>395.746,76 </text:p>
          </table:table-cell>
          <table:table-cell table:style-name="ce150" table:number-columns-repeated="3"/>
          <table:table-cell table:style-name="ce150" office:value-type="float" office:value="316553.16" calcext:value-type="float">
            <text:p><text:s/>316.553,16 </text:p>
          </table:table-cell>
          <table:table-cell table:number-columns-repeated="2" table:style-name="ce150" office:value-type="float" office:value="0" calcext:value-type="float">
            <text:p><text:s/>- <text:s text:c="2"/></text:p>
          </table:table-cell>
          <table:table-cell table:style-name="ce150"/>
          <table:table-cell office:value-type="float" office:value="1150029.11" calcext:value-type="float">
            <text:p><text:s/>1.150.029,11 </text:p>
          </table:table-cell>
          <table:table-cell table:number-columns-repeated="16368"/>
        </table:table-row>
        <table:table-row table:style-name="ro2" table:visibility="collapse">
          <table:table-cell table:style-name="ce126" office:value-type="string" calcext:value-type="string">
            <text:p>DIFERENÇA DA PARCELA (B - A)</text:p>
          </table:table-cell>
          <table:table-cell table:style-name="ce133"/>
          <table:table-cell/>
          <table:table-cell table:style-name="ce157" office:value-type="float" office:value="338998.532481667" calcext:value-type="float">
            <text:p>338.998,53 </text:p>
          </table:table-cell>
          <table:table-cell table:style-name="ce157" office:value-type="float" office:value="-98730.6575183333" calcext:value-type="float">
            <text:p>-98.730,66 </text:p>
          </table:table-cell>
          <table:table-cell table:number-columns-repeated="2" table:style-name="ce157" office:value-type="float" office:value="-101080.051749167" calcext:value-type="float">
            <text:p>-101.080,05 </text:p>
          </table:table-cell>
          <table:table-cell table:style-name="ce157" office:value-type="float" office:value="290227.171548333" calcext:value-type="float">
            <text:p>290.227,17 </text:p>
          </table:table-cell>
          <table:table-cell table:style-name="ce157" office:value-type="float" office:value="-105519.588451667" calcext:value-type="float">
            <text:p>-105.519,59 </text:p>
          </table:table-cell>
          <table:table-cell table:number-columns-repeated="2" table:style-name="ce157" office:value-type="float" office:value="-113824.345373333" calcext:value-type="float">
            <text:p>-113.824,35 </text:p>
          </table:table-cell>
          <table:table-cell table:style-name="ce157" office:value-type="float" office:value="196991.86353875" calcext:value-type="float">
            <text:p>196.991,86 </text:p>
          </table:table-cell>
          <table:table-cell table:style-name="ce157" office:value-type="float" office:value="-119561.29646125" calcext:value-type="float">
            <text:p>-119.561,30 </text:p>
          </table:table-cell>
          <table:table-cell table:number-columns-repeated="2" table:style-name="ce157" office:value-type="float" office:value="-122326.500679167" calcext:value-type="float">
            <text:p>-122.326,50 </text:p>
          </table:table-cell>
          <table:table-cell table:style-name="ce157" office:value-type="float" office:value="-172055.770465834" calcext:value-type="float">
            <text:p>-172.055,77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RATEIO TJPE</text:p>
          </table:table-cell>
          <table:table-cell/>
          <table:table-cell office:value-type="percentage" office:value="0.9819" calcext:value-type="percentage">
            <text:p>98,19%</text:p>
          </table:table-cell>
          <table:table-cell office:value-type="float" office:value="429806.291661" calcext:value-type="float">
            <text:p><text:s/>429.806,29 </text:p>
          </table:table-cell>
          <table:table-cell table:number-columns-repeated="3" office:value-type="float" office:value="0" calcext:value-type="float">
            <text:p><text:s/>- <text:s text:c="2"/></text:p>
          </table:table-cell>
          <table:table-cell office:value-type="float" office:value="388583.743644" calcext:value-type="float">
            <text:p><text:s/>388.583,74 </text:p>
          </table:table-cell>
          <table:table-cell table:number-columns-repeated="3" office:value-type="float" office:value="0" calcext:value-type="float">
            <text:p><text:s/>- <text:s text:c="2"/></text:p>
          </table:table-cell>
          <table:table-cell office:value-type="float" office:value="310823.547804" calcext:value-type="float">
            <text:p><text:s/>310.823,55 </text:p>
          </table:table-cell>
          <table:table-cell table:number-columns-repeated="3" office:value-type="float" office:value="0" calcext:value-type="float">
            <text:p><text:s/>- <text:s text:c="2"/></text:p>
          </table:table-cell>
          <table:table-cell table:style-name="ce177"/>
          <table:table-cell table:number-columns-repeated="16368"/>
        </table:table-row>
        <table:table-row table:style-name="ro2">
          <table:table-cell office:value-type="string" calcext:value-type="string">
            <text:p>RATEIO TRT</text:p>
          </table:table-cell>
          <table:table-cell/>
          <table:table-cell office:value-type="percentage" office:value="0" calcext:value-type="percentage">
            <text:p>0,00%</text:p>
          </table:table-cell>
          <table:table-cell office:value-type="float" office:value="0" calcext:value-type="float">
            <text:p><text:s/>- <text:s text:c="2"/></text:p>
          </table:table-cell>
          <table:table-cell table:number-columns-repeated="3" table:style-name="ce164" office:value-type="float" office:value="0" calcext:value-type="float">
            <text:p><text:s/>- <text:s text:c="2"/></text:p>
          </table:table-cell>
          <table:table-cell office:value-type="float" office:value="0" calcext:value-type="float">
            <text:p><text:s/>- <text:s text:c="2"/></text:p>
          </table:table-cell>
          <table:table-cell table:number-columns-repeated="3" table:style-name="ce164" office:value-type="float" office:value="0" calcext:value-type="float">
            <text:p><text:s/>- <text:s text:c="2"/></text:p>
          </table:table-cell>
          <table:table-cell office:value-type="float" office:value="0" calcext:value-type="float">
            <text:p><text:s/>- <text:s text:c="2"/></text:p>
          </table:table-cell>
          <table:table-cell table:number-columns-repeated="3" table:style-name="ce164" office:value-type="float" office:value="0" calcext:value-type="float">
            <text:p><text:s/>- <text:s text:c="2"/></text:p>
          </table:table-cell>
          <table:table-cell table:formula="of:=SUM([.D59:.O59])" office:value-type="float" office:value="0" calcext:value-type="float">
            <text:p><text:s/>- <text:s text:c="2"/>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RATEIO TRF</text:p>
          </table:table-cell>
          <table:table-cell/>
          <table:table-cell office:value-type="percentage" office:value="0.0181" calcext:value-type="percentage">
            <text:p>1,81%</text:p>
          </table:table-cell>
          <table:table-cell office:value-type="float" office:value="7922.898339" calcext:value-type="float">
            <text:p><text:s/>7.922,90 </text:p>
          </table:table-cell>
          <table:table-cell table:number-columns-repeated="3" table:style-name="ce164" office:value-type="float" office:value="0" calcext:value-type="float">
            <text:p><text:s/>- <text:s text:c="2"/></text:p>
          </table:table-cell>
          <table:table-cell office:value-type="float" office:value="7163.016356" calcext:value-type="float">
            <text:p><text:s/>7.163,02 </text:p>
          </table:table-cell>
          <table:table-cell table:number-columns-repeated="3" table:style-name="ce164" office:value-type="float" office:value="0" calcext:value-type="float">
            <text:p><text:s/>- <text:s text:c="2"/></text:p>
          </table:table-cell>
          <table:table-cell office:value-type="float" office:value="5729.612196" calcext:value-type="float">
            <text:p><text:s/>5.729,61 </text:p>
          </table:table-cell>
          <table:table-cell table:number-columns-repeated="3" table:style-name="ce164" office:value-type="float" office:value="0" calcext:value-type="float">
            <text:p><text:s/>- <text:s text:c="2"/></text:p>
          </table:table-cell>
          <table:table-cell table:style-name="ce177"/>
          <table:table-cell table:number-columns-repeated="16368"/>
        </table:table-row>
        <table:table-row table:style-name="ro2">
          <table:table-cell table:style-name="ce124" office:value-type="string" calcext:value-type="string">
            <text:p>DESCRIÇÃO</text:p>
          </table:table-cell>
          <table:table-cell table:style-name="ce131"/>
          <table:table-cell table:style-name="ce131" office:value-type="string" calcext:value-type="string">
            <text:p>IGARASSU</text:p>
          </table:table-cell>
          <table:table-cell table:style-name="ce146" office:value-type="string" office:string-value="JAN" calcext:value-type="string">
            <text:p><text:s/>JAN</text:p>
          </table:table-cell>
          <table:table-cell table:style-name="ce146" office:value-type="string" office:string-value="FEV" calcext:value-type="string">
            <text:p><text:s/>FEV</text:p>
          </table:table-cell>
          <table:table-cell table:style-name="ce146" office:value-type="string" office:string-value="MAR" calcext:value-type="string">
            <text:p><text:s/>MAR</text:p>
          </table:table-cell>
          <table:table-cell table:style-name="ce146" office:value-type="string" office:string-value="ABR" calcext:value-type="string">
            <text:p><text:s/>ABR</text:p>
          </table:table-cell>
          <table:table-cell table:style-name="ce146" office:value-type="string" office:string-value="MAI" calcext:value-type="string">
            <text:p><text:s/>MAI</text:p>
          </table:table-cell>
          <table:table-cell table:style-name="ce146" office:value-type="string" office:string-value="JUN" calcext:value-type="string">
            <text:p><text:s/>JUN</text:p>
          </table:table-cell>
          <table:table-cell table:style-name="ce146" office:value-type="string" office:string-value="JUL" calcext:value-type="string">
            <text:p><text:s/>JUL</text:p>
          </table:table-cell>
          <table:table-cell table:style-name="ce146" office:value-type="string" office:string-value="AGO" calcext:value-type="string">
            <text:p><text:s/>AGO</text:p>
          </table:table-cell>
          <table:table-cell table:style-name="ce146" office:value-type="string" office:string-value="SET" calcext:value-type="string">
            <text:p><text:s/>SET</text:p>
          </table:table-cell>
          <table:table-cell table:style-name="ce146" office:value-type="string" office:string-value="OUT" calcext:value-type="string">
            <text:p><text:s/>OUT</text:p>
          </table:table-cell>
          <table:table-cell table:style-name="ce146" office:value-type="string" office:string-value="NOV" calcext:value-type="string">
            <text:p><text:s/>NOV</text:p>
          </table:table-cell>
          <table:table-cell table:style-name="ce146" office:value-type="string" office:string-value="DEZ" calcext:value-type="string">
            <text:p><text:s/>DEZ</text:p>
          </table:table-cell>
          <table:table-cell table:formula="of:=SUM([.D61:.O61])" office:value-type="float" office:value="0" calcext:value-type="float">
            <text:p><text:s/>- <text:s text:c="2"/>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ERCENTUAL DA RCL</text:p>
          </table:table-cell>
          <table:table-cell/>
          <table:table-cell office:value-type="percentage" office:value="0.0036" calcext:value-type="percentage">
            <text:p>0,36%</text:p>
          </table:table-cell>
          <table:table-cell table:style-name="ce147" table:number-columns-repeated="12"/>
          <table:table-cell table:style-name="ce172"/>
          <table:table-cell table:number-columns-repeated="16368"/>
        </table:table-row>
        <table:table-row table:style-name="ro2" table:visibility="collapse">
          <table:table-cell office:value-type="string" calcext:value-type="string">
            <text:p>VALOR DA RCL</text:p>
          </table:table-cell>
          <table:table-cell table:style-name="ce133"/>
          <table:table-cell/>
          <table:table-cell table:style-name="ce148" office:value-type="float" office:value="355048191.21" calcext:value-type="float">
            <text:p><text:s/>355.048.191,21 </text:p>
          </table:table-cell>
          <table:table-cell table:style-name="ce150" office:value-type="float" office:value="355048191.21" calcext:value-type="float">
            <text:p><text:s/>355.048.191,21 </text:p>
          </table:table-cell>
          <table:table-cell table:number-columns-repeated="2" table:style-name="ce150" office:value-type="float" office:value="360491258.9" calcext:value-type="float">
            <text:p><text:s/>360.491.258,90 </text:p>
          </table:table-cell>
          <table:table-cell table:number-columns-repeated="2" table:style-name="ce150" office:value-type="float" office:value="381956085.69" calcext:value-type="float">
            <text:p><text:s/>381.956.085,69 </text:p>
          </table:table-cell>
          <table:table-cell table:number-columns-repeated="2" table:style-name="ce150" office:value-type="float" office:value="399826480.98" calcext:value-type="float">
            <text:p><text:s/>399.826.480,98 </text:p>
          </table:table-cell>
          <table:table-cell table:number-columns-repeated="2" table:style-name="ce150" office:value-type="float" office:value="407504131.03" calcext:value-type="float">
            <text:p><text:s/>407.504.131,03 </text:p>
          </table:table-cell>
          <table:table-cell table:number-columns-repeated="2" table:style-name="ce148" office:value-type="float" office:value="405597893.6" calcext:value-type="float">
            <text:p><text:s/>405.597.893,60 </text:p>
          </table:table-cell>
          <table:table-cell table:style-name="ce175" office:value-type="string" office:string-value="INADIMPLENTE" calcext:value-type="string">
            <text:p><text:s/>INADIMPLENTE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ARCELA DEVIDA</text:p>
          </table:table-cell>
          <table:table-cell table:style-name="ce133"/>
          <table:table-cell/>
          <table:table-cell table:number-columns-repeated="2" office:value-type="float" office:value="106514.457363" calcext:value-type="float">
            <text:p><text:s/>106.514,46 </text:p>
          </table:table-cell>
          <table:table-cell table:number-columns-repeated="2" office:value-type="float" office:value="108147.37767" calcext:value-type="float">
            <text:p><text:s/>108.147,38 </text:p>
          </table:table-cell>
          <table:table-cell table:number-columns-repeated="2" office:value-type="float" office:value="114586.825707" calcext:value-type="float">
            <text:p><text:s/>114.586,83 </text:p>
          </table:table-cell>
          <table:table-cell table:number-columns-repeated="2" office:value-type="float" office:value="119947.944294" calcext:value-type="float">
            <text:p><text:s/>119.947,94 </text:p>
          </table:table-cell>
          <table:table-cell table:number-columns-repeated="2" office:value-type="float" office:value="122251.239309" calcext:value-type="float">
            <text:p><text:s/>122.251,24 </text:p>
          </table:table-cell>
          <table:table-cell table:number-columns-repeated="2" office:value-type="float" office:value="121679.36808" calcext:value-type="float">
            <text:p><text:s/>121.679,37 </text:p>
          </table:table-cell>
          <table:table-cell office:value-type="float" office:value="1386254.424846" calcext:value-type="float">
            <text:p><text:s/>1.386.254,42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ARCELA DEPOSITADA</text:p>
          </table:table-cell>
          <table:table-cell table:style-name="ce133"/>
          <table:table-cell/>
          <table:table-cell table:number-columns-repeated="3" table:style-name="ce150" office:value-type="float" office:value="96537" calcext:value-type="float">
            <text:p><text:s/>96.537,00 </text:p>
          </table:table-cell>
          <table:table-cell table:number-columns-repeated="2" table:style-name="ce150" office:value-type="float" office:value="101624.36" calcext:value-type="float">
            <text:p><text:s/>101.624,36 </text:p>
          </table:table-cell>
          <table:table-cell table:style-name="ce150" office:value-type="float" office:value="266954.5" calcext:value-type="float">
            <text:p><text:s/>266.954,50 </text:p>
          </table:table-cell>
          <table:table-cell table:style-name="ce150" office:value-type="float" office:value="9181.03" calcext:value-type="float">
            <text:p><text:s/>9.181,03 </text:p>
          </table:table-cell>
          <table:table-cell table:style-name="ce150" office:value-type="float" office:value="203248.72" calcext:value-type="float">
            <text:p><text:s/>203.248,72 </text:p>
          </table:table-cell>
          <table:table-cell table:style-name="ce150"/>
          <table:table-cell table:style-name="ce150" office:value-type="float" office:value="101624.36" calcext:value-type="float">
            <text:p><text:s/>101.624,36 </text:p>
          </table:table-cell>
          <table:table-cell table:style-name="ce150" office:value-type="float" office:value="0" calcext:value-type="float">
            <text:p><text:s/>- <text:s text:c="2"/></text:p>
          </table:table-cell>
          <table:table-cell table:style-name="ce150" office:value-type="float" office:value="101624.36" calcext:value-type="float">
            <office:annotation draw:style-name="gr4" draw:text-style-name="P1" svg:width="4.003cm" svg:height="7.573cm" svg:x="36.92cm" svg:y="9.83cm" draw:caption-point-x="-0.407cm" draw:caption-point-y="0.222cm">
              <dc:creator>Autor desconhecido</dc:creator>
              <dc:date>2026-08-12T00:00:00</dc:date>
              <text:p text:style-name="P2">[Comentário encadeado]</text:p>
              <text:p text:style-name="P2"/>
              <text:p text:style-name="P2">Sua versão do Excel permite que você leia este comentário encadeado, no entanto, as edições serão removidas se o arquivo for aberto em uma versão mais recente do Excel. Saiba mais: https://go.microsoft.com/fwlink/?linkid=870924</text:p>
              <text:p text:style-name="P2"/>
              <text:p text:style-name="P2">Comentário:</text:p>
              <text:p text:style-name="P2"><text:s text:c="4"/>Depósito em 13/12/2024.</text:p>
            </office:annotation>
            <text:p><text:s/>101.624,36 </text:p>
          </table:table-cell>
          <table:table-cell office:value-type="float" office:value="1175492.69" calcext:value-type="float">
            <text:p><text:s/>1.175.492,69 </text:p>
          </table:table-cell>
          <table:table-cell table:number-columns-repeated="16368"/>
        </table:table-row>
        <table:table-row table:style-name="ro2" table:visibility="collapse">
          <table:table-cell table:style-name="ce126" office:value-type="string" calcext:value-type="string">
            <text:p>DIFERENÇA DA PARCELA (B - A)</text:p>
          </table:table-cell>
          <table:table-cell table:style-name="ce133"/>
          <table:table-cell/>
          <table:table-cell table:number-columns-repeated="2" table:style-name="ce157" office:value-type="float" office:value="-9977.45736299998" calcext:value-type="float">
            <text:p>-9.977,46 </text:p>
          </table:table-cell>
          <table:table-cell table:style-name="ce157" office:value-type="float" office:value="-11610.37767" calcext:value-type="float">
            <text:p>-11.610,38 </text:p>
          </table:table-cell>
          <table:table-cell table:style-name="ce157" office:value-type="float" office:value="-6523.01767" calcext:value-type="float">
            <text:p>-6.523,02 </text:p>
          </table:table-cell>
          <table:table-cell table:style-name="ce157" office:value-type="float" office:value="-12962.465707" calcext:value-type="float">
            <text:p>-12.962,47 </text:p>
          </table:table-cell>
          <table:table-cell table:style-name="ce157" office:value-type="float" office:value="152367.674293" calcext:value-type="float">
            <text:p>152.367,67 </text:p>
          </table:table-cell>
          <table:table-cell table:style-name="ce157" office:value-type="float" office:value="-110766.914294" calcext:value-type="float">
            <text:p>-110.766,91 </text:p>
          </table:table-cell>
          <table:table-cell table:style-name="ce157" office:value-type="float" office:value="83300.775706" calcext:value-type="float">
            <text:p>83.300,78 </text:p>
          </table:table-cell>
          <table:table-cell table:style-name="ce157" office:value-type="float" office:value="-122251.239309" calcext:value-type="float">
            <text:p>-122.251,24 </text:p>
          </table:table-cell>
          <table:table-cell table:style-name="ce157" office:value-type="float" office:value="-20626.879309" calcext:value-type="float">
            <text:p>-20.626,88 </text:p>
          </table:table-cell>
          <table:table-cell table:style-name="ce157" office:value-type="float" office:value="-121679.36808" calcext:value-type="float">
            <text:p>-121.679,37 </text:p>
          </table:table-cell>
          <table:table-cell table:style-name="ce157" office:value-type="float" office:value="-20055.00808" calcext:value-type="float">
            <text:p>-20.055,01 </text:p>
          </table:table-cell>
          <table:table-cell table:style-name="ce157" office:value-type="float" office:value="-210761.734846" calcext:value-type="float">
            <text:p>-210.761,73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RATEIO TJPE</text:p>
          </table:table-cell>
          <table:table-cell/>
          <table:table-cell office:value-type="percentage" office:value="0.9968" calcext:value-type="percentage">
            <text:p>99,68%</text:p>
          </table:table-cell>
          <table:table-cell table:number-columns-repeated="3" office:value-type="float" office:value="96228.0816" calcext:value-type="float">
            <text:p><text:s/>96.228,08 </text:p>
          </table:table-cell>
          <table:table-cell table:number-columns-repeated="2" office:value-type="float" office:value="101299.162048" calcext:value-type="float">
            <text:p><text:s/>101.299,16 </text:p>
          </table:table-cell>
          <table:table-cell office:value-type="float" office:value="266100.2456" calcext:value-type="float">
            <text:p><text:s/>266.100,25 </text:p>
          </table:table-cell>
          <table:table-cell office:value-type="float" office:value="9151.650704" calcext:value-type="float">
            <text:p><text:s/>9.151,65 </text:p>
          </table:table-cell>
          <table:table-cell office:value-type="float" office:value="202598.324096" calcext:value-type="float">
            <text:p><text:s/>202.598,32 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101299.162048" calcext:value-type="float">
            <text:p><text:s/>101.299,16 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101299.162048" calcext:value-type="float">
            <text:p><text:s/>101.299,16 </text:p>
          </table:table-cell>
          <table:table-cell table:style-name="ce177"/>
          <table:table-cell table:number-columns-repeated="16368"/>
        </table:table-row>
        <table:table-row table:style-name="ro2">
          <table:table-cell office:value-type="string" calcext:value-type="string">
            <text:p>RATEIO TRT</text:p>
          </table:table-cell>
          <table:table-cell/>
          <table:table-cell office:value-type="percentage" office:value="0.0032" calcext:value-type="percentage">
            <text:p>0,32%</text:p>
          </table:table-cell>
          <table:table-cell table:number-columns-repeated="3" office:value-type="float" office:value="308.9184" calcext:value-type="float">
            <text:p><text:s/>308,92 </text:p>
          </table:table-cell>
          <table:table-cell table:number-columns-repeated="2" office:value-type="float" office:value="325.197952" calcext:value-type="float">
            <text:p><text:s/>325,20 </text:p>
          </table:table-cell>
          <table:table-cell office:value-type="float" office:value="854.2544" calcext:value-type="float">
            <text:p><text:s/>854,25 </text:p>
          </table:table-cell>
          <table:table-cell office:value-type="float" office:value="29.379296" calcext:value-type="float">
            <text:p><text:s/>29,38 </text:p>
          </table:table-cell>
          <table:table-cell office:value-type="float" office:value="650.395904" calcext:value-type="float">
            <text:p><text:s/>650,40 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325.197952" calcext:value-type="float">
            <text:p><text:s/>325,20 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325.197952" calcext:value-type="float">
            <text:p><text:s/>325,20 </text:p>
          </table:table-cell>
          <table:table-cell table:formula="of:=SUM([.D68:.O68])" office:value-type="float" office:value="3761.576608" calcext:value-type="float">
            <text:p><text:s/>3.761,58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RATEIO TRF</text:p>
          </table:table-cell>
          <table:table-cell/>
          <table:table-cell office:value-type="percentage" office:value="0" calcext:value-type="percentage">
            <text:p>0,00%</text:p>
          </table:table-cell>
          <table:table-cell table:number-columns-repeated="12" office:value-type="float" office:value="0" calcext:value-type="float">
            <text:p><text:s/>- <text:s text:c="2"/></text:p>
          </table:table-cell>
          <table:table-cell table:style-name="ce177"/>
          <table:table-cell table:number-columns-repeated="16368"/>
        </table:table-row>
        <table:table-row table:style-name="ro2">
          <table:table-cell table:style-name="ce124" office:value-type="string" calcext:value-type="string">
            <text:p>DESCRIÇÃO</text:p>
          </table:table-cell>
          <table:table-cell table:style-name="ce131"/>
          <table:table-cell table:style-name="ce131" office:value-type="string" calcext:value-type="string">
            <text:p>PALMARES</text:p>
          </table:table-cell>
          <table:table-cell table:style-name="ce146" office:value-type="string" office:string-value="JAN" calcext:value-type="string">
            <text:p><text:s/>JAN</text:p>
          </table:table-cell>
          <table:table-cell table:style-name="ce146" office:value-type="string" office:string-value="FEV" calcext:value-type="string">
            <text:p><text:s/>FEV</text:p>
          </table:table-cell>
          <table:table-cell table:style-name="ce146" office:value-type="string" office:string-value="MAR" calcext:value-type="string">
            <text:p><text:s/>MAR</text:p>
          </table:table-cell>
          <table:table-cell table:style-name="ce146" office:value-type="string" office:string-value="ABR" calcext:value-type="string">
            <text:p><text:s/>ABR</text:p>
          </table:table-cell>
          <table:table-cell table:style-name="ce146" office:value-type="string" office:string-value="MAI" calcext:value-type="string">
            <text:p><text:s/>MAI</text:p>
          </table:table-cell>
          <table:table-cell table:style-name="ce146" office:value-type="string" office:string-value="JUN" calcext:value-type="string">
            <text:p><text:s/>JUN</text:p>
          </table:table-cell>
          <table:table-cell table:style-name="ce146" office:value-type="string" office:string-value="JUL" calcext:value-type="string">
            <text:p><text:s/>JUL</text:p>
          </table:table-cell>
          <table:table-cell table:style-name="ce146" office:value-type="string" office:string-value="AGO" calcext:value-type="string">
            <text:p><text:s/>AGO</text:p>
          </table:table-cell>
          <table:table-cell table:style-name="ce146" office:value-type="string" office:string-value="SET" calcext:value-type="string">
            <text:p><text:s/>SET</text:p>
          </table:table-cell>
          <table:table-cell table:style-name="ce146" office:value-type="string" office:string-value="OUT" calcext:value-type="string">
            <text:p><text:s/>OUT</text:p>
          </table:table-cell>
          <table:table-cell table:style-name="ce146" office:value-type="string" office:string-value="NOV" calcext:value-type="string">
            <text:p><text:s/>NOV</text:p>
          </table:table-cell>
          <table:table-cell table:style-name="ce146" office:value-type="string" office:string-value="DEZ" calcext:value-type="string">
            <text:p><text:s/>DEZ</text:p>
          </table:table-cell>
          <table:table-cell table:formula="of:=SUM([.D70:.O70])" office:value-type="float" office:value="0" calcext:value-type="float">
            <text:p><text:s/>- <text:s text:c="2"/>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ERCENTUAL DA RCL</text:p>
          </table:table-cell>
          <table:table-cell/>
          <table:table-cell office:value-type="percentage" office:value="0.0241" calcext:value-type="percentage">
            <text:p>2,41%</text:p>
          </table:table-cell>
          <table:table-cell table:style-name="ce147" table:number-columns-repeated="12"/>
          <table:table-cell table:style-name="ce172"/>
          <table:table-cell table:number-columns-repeated="16368"/>
        </table:table-row>
        <table:table-row table:style-name="ro2" table:visibility="collapse">
          <table:table-cell office:value-type="string" calcext:value-type="string">
            <text:p>VALOR DA RCL</text:p>
          </table:table-cell>
          <table:table-cell table:style-name="ce133"/>
          <table:table-cell/>
          <table:table-cell table:number-columns-repeated="2" table:style-name="ce150" office:value-type="float" office:value="200192980.44" calcext:value-type="float">
            <text:p><text:s/>200.192.980,44 </text:p>
          </table:table-cell>
          <table:table-cell table:number-columns-repeated="2" table:style-name="ce150" office:value-type="float" office:value="212297209.3" calcext:value-type="float">
            <text:p><text:s/>212.297.209,30 </text:p>
          </table:table-cell>
          <table:table-cell table:number-columns-repeated="2" table:style-name="ce150" office:value-type="float" office:value="223193079.32" calcext:value-type="float">
            <text:p><text:s/>223.193.079,32 </text:p>
          </table:table-cell>
          <table:table-cell table:number-columns-repeated="2" table:style-name="ce150" office:value-type="float" office:value="242862794.05" calcext:value-type="float">
            <text:p><text:s/>242.862.794,05 </text:p>
          </table:table-cell>
          <table:table-cell table:number-columns-repeated="2" table:style-name="ce150" office:value-type="float" office:value="251145438.11" calcext:value-type="float">
            <text:p><text:s/>251.145.438,11 </text:p>
          </table:table-cell>
          <table:table-cell table:number-columns-repeated="2" table:style-name="ce148" office:value-type="float" office:value="257391064.3" calcext:value-type="float">
            <text:p><text:s/>257.391.064,30 </text:p>
          </table:table-cell>
          <table:table-cell table:style-name="ce175" office:value-type="string" office:string-value="ADIMPLENTE" calcext:value-type="string">
            <text:p><text:s/>ADIMPLENTE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ARCELA DEVIDA</text:p>
          </table:table-cell>
          <table:table-cell table:style-name="ce133"/>
          <table:table-cell/>
          <table:table-cell table:number-columns-repeated="2" office:value-type="float" office:value="134018.078572333" calcext:value-type="float">
            <text:p><text:s/>134.018,08 </text:p>
          </table:table-cell>
          <table:table-cell table:number-columns-repeated="2" office:value-type="float" office:value="142121.187336944" calcext:value-type="float">
            <text:p><text:s/>142.121,19 </text:p>
          </table:table-cell>
          <table:table-cell table:number-columns-repeated="2" office:value-type="float" office:value="149415.366989222" calcext:value-type="float">
            <text:p><text:s/>149.415,37 </text:p>
          </table:table-cell>
          <table:table-cell table:number-columns-repeated="2" office:value-type="float" office:value="812915.741195139" calcext:value-type="float">
            <text:p><text:s/>812.915,74 </text:p>
          </table:table-cell>
          <table:table-cell table:number-columns-repeated="2" office:value-type="float" office:value="840639.591451528" calcext:value-type="float">
            <text:p><text:s/>840.639,59 </text:p>
          </table:table-cell>
          <table:table-cell table:number-columns-repeated="2" office:value-type="float" office:value="861545.090226389" calcext:value-type="float">
            <text:p><text:s/>861.545,09 </text:p>
          </table:table-cell>
          <table:table-cell office:value-type="float" office:value="5881310.11154311" calcext:value-type="float">
            <text:p><text:s/>5.881.310,11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ARCELA DEPOSITADA</text:p>
          </table:table-cell>
          <table:table-cell table:style-name="ce133"/>
          <table:table-cell/>
          <table:table-cell table:style-name="ce150" office:value-type="float" office:value="138887.45" calcext:value-type="float">
            <text:p><text:s/>138.887,45 </text:p>
          </table:table-cell>
          <table:table-cell table:style-name="ce150" office:value-type="float" office:value="182225.97" calcext:value-type="float">
            <text:p><text:s/>182.225,97 </text:p>
          </table:table-cell>
          <table:table-cell table:style-name="ce150" office:value-type="float" office:value="138039.4" calcext:value-type="float">
            <text:p><text:s/>138.039,40 </text:p>
          </table:table-cell>
          <table:table-cell table:style-name="ce150" office:value-type="float" office:value="197453.28" calcext:value-type="float">
            <text:p><text:s/>197.453,28 </text:p>
          </table:table-cell>
          <table:table-cell table:style-name="ce150" office:value-type="float" office:value="406964.34" calcext:value-type="float">
            <text:p><text:s/>406.964,34 </text:p>
          </table:table-cell>
          <table:table-cell table:style-name="ce150" office:value-type="float" office:value="134397.26" calcext:value-type="float">
            <text:p><text:s/>134.397,26 </text:p>
          </table:table-cell>
          <table:table-cell table:style-name="ce150" office:value-type="float" office:value="134333.82" calcext:value-type="float">
            <text:p><text:s/>134.333,82 </text:p>
          </table:table-cell>
          <table:table-cell table:style-name="ce150" office:value-type="float" office:value="728469.1" calcext:value-type="float">
            <text:p><text:s/>728.469,10 </text:p>
          </table:table-cell>
          <table:table-cell table:style-name="ce150" office:value-type="float" office:value="456527.07" calcext:value-type="float">
            <text:p><text:s/>456.527,07 </text:p>
          </table:table-cell>
          <table:table-cell table:style-name="ce150" office:value-type="float" office:value="1217209" calcext:value-type="float">
            <text:p><text:s/>1.217.209,00 </text:p>
          </table:table-cell>
          <table:table-cell table:style-name="ce150" office:value-type="float" office:value="680520.07" calcext:value-type="float">
            <office:annotation draw:style-name="gr4" draw:text-style-name="P1" svg:width="4.037cm" svg:height="7.573cm" svg:x="32.697cm" svg:y="10.803cm" draw:caption-point-x="-0.407cm" draw:caption-point-y="0.222cm">
              <dc:creator>Autor desconhecido</dc:creator>
              <dc:date>2026-08-12T00:00:00</dc:date>
              <text:p text:style-name="P2">[Comentário encadeado]</text:p>
              <text:p text:style-name="P2"/>
              <text:p text:style-name="P2">Sua versão do Excel permite que você leia este comentário encadeado, no entanto, as edições serão removidas se o arquivo for aberto em uma versão mais recente do Excel. Saiba mais: https://go.microsoft.com/fwlink/?linkid=870924</text:p>
              <text:p text:style-name="P2"/>
              <text:p text:style-name="P2">Comentário:</text:p>
              <text:p text:style-name="P2"><text:s text:c="4"/>Depósito em 27/11/2024.</text:p>
            </office:annotation>
            <text:p><text:s/>680.520,07 </text:p>
          </table:table-cell>
          <table:table-cell table:style-name="ce150" office:value-type="float" office:value="1466283.36" calcext:value-type="float">
            <office:annotation draw:style-name="gr6" draw:text-style-name="P1" svg:width="4.003cm" svg:height="9.125cm" svg:x="36.92cm" svg:y="10.803cm" draw:caption-point-x="-0.407cm" draw:caption-point-y="0.222cm">
              <dc:creator>Autor desconhecido</dc:creator>
              <dc:date>2026-08-12T00:00:00</dc:date>
              <text:p text:style-name="P2">[Comentário encadeado]</text:p>
              <text:p text:style-name="P2"/>
              <text:p text:style-name="P2">Sua versão do Excel permite que você leia este comentário encadeado, no entanto, as edições serão removidas se o arquivo for aberto em uma versão mais recente do Excel. Saiba mais: https://go.microsoft.com/fwlink/?linkid=870924</text:p>
              <text:p text:style-name="P2"/>
              <text:p text:style-name="P2">Comentário:</text:p>
              <text:p text:style-name="P2"><text:s text:c="4"/>2 Depósitos em 26/12/2024, nos valores de R$ 861.545,09 e R$ 604.738,27 totalizando R$ 1.466.283,36.</text:p>
            </office:annotation>
            <text:p><text:s/>1.466.283,36 </text:p>
          </table:table-cell>
          <table:table-cell office:value-type="float" office:value="5881310.12" calcext:value-type="float">
            <text:p><text:s/>5.881.310,12 </text:p>
          </table:table-cell>
          <table:table-cell table:number-columns-repeated="16368"/>
        </table:table-row>
        <table:table-row table:style-name="ro2" table:visibility="collapse">
          <table:table-cell table:style-name="ce126" office:value-type="string" calcext:value-type="string">
            <text:p>DIFERENÇA DA PARCELA (B - A)</text:p>
          </table:table-cell>
          <table:table-cell table:style-name="ce133"/>
          <table:table-cell/>
          <table:table-cell table:style-name="ce157" office:value-type="float" office:value="4869.37142766669" calcext:value-type="float">
            <text:p>4.869,37 </text:p>
          </table:table-cell>
          <table:table-cell table:style-name="ce157" office:value-type="float" office:value="48207.8914276667" calcext:value-type="float">
            <text:p>48.207,89 </text:p>
          </table:table-cell>
          <table:table-cell table:style-name="ce157" office:value-type="float" office:value="-4081.78733694446" calcext:value-type="float">
            <text:p>-4.081,79 </text:p>
          </table:table-cell>
          <table:table-cell table:style-name="ce157" office:value-type="float" office:value="55332.0926630556" calcext:value-type="float">
            <text:p>55.332,09 </text:p>
          </table:table-cell>
          <table:table-cell table:style-name="ce157" office:value-type="float" office:value="257548.973010778" calcext:value-type="float">
            <text:p>257.548,97 </text:p>
          </table:table-cell>
          <table:table-cell table:style-name="ce157" office:value-type="float" office:value="-15018.1069892222" calcext:value-type="float">
            <text:p>-15.018,11 </text:p>
          </table:table-cell>
          <table:table-cell table:style-name="ce157" office:value-type="float" office:value="-678581.921195139" calcext:value-type="float">
            <text:p>-678.581,92 </text:p>
          </table:table-cell>
          <table:table-cell table:style-name="ce157" office:value-type="float" office:value="-84446.6411951389" calcext:value-type="float">
            <text:p>-84.446,64 </text:p>
          </table:table-cell>
          <table:table-cell table:style-name="ce157" office:value-type="float" office:value="-384112.521451528" calcext:value-type="float">
            <text:p>-384.112,52 </text:p>
          </table:table-cell>
          <table:table-cell table:style-name="ce157" office:value-type="float" office:value="376569.408548472" calcext:value-type="float">
            <text:p>376.569,41 </text:p>
          </table:table-cell>
          <table:table-cell table:style-name="ce157" office:value-type="float" office:value="-181025.020226389" calcext:value-type="float">
            <text:p>-181.025,02 </text:p>
          </table:table-cell>
          <table:table-cell table:style-name="ce157" office:value-type="float" office:value="604738.269773611" calcext:value-type="float">
            <text:p>604.738,27 </text:p>
          </table:table-cell>
          <table:table-cell table:style-name="ce157" office:value-type="float" office:value="0.0084568876773119" calcext:value-type="float">
            <text:p>0,01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RATEIO TJPE</text:p>
          </table:table-cell>
          <table:table-cell/>
          <table:table-cell office:value-type="percentage" office:value="0.6268" calcext:value-type="percentage">
            <text:p>62,68%</text:p>
          </table:table-cell>
          <table:table-cell office:value-type="float" office:value="87054.65366" calcext:value-type="float">
            <text:p><text:s/>87.054,65 </text:p>
          </table:table-cell>
          <table:table-cell office:value-type="float" office:value="114219.237996" calcext:value-type="float">
            <text:p><text:s/>114.219,24 </text:p>
          </table:table-cell>
          <table:table-cell office:value-type="float" office:value="86523.09592" calcext:value-type="float">
            <text:p><text:s/>86.523,10 </text:p>
          </table:table-cell>
          <table:table-cell office:value-type="float" office:value="123763.715904" calcext:value-type="float">
            <text:p><text:s/>123.763,72 </text:p>
          </table:table-cell>
          <table:table-cell office:value-type="float" office:value="255085.248312" calcext:value-type="float">
            <text:p><text:s/>255.085,25 </text:p>
          </table:table-cell>
          <table:table-cell office:value-type="float" office:value="84240.202568" calcext:value-type="float">
            <text:p><text:s/>84.240,20 </text:p>
          </table:table-cell>
          <table:table-cell office:value-type="float" office:value="84200.438376" calcext:value-type="float">
            <text:p><text:s/>84.200,44 </text:p>
          </table:table-cell>
          <table:table-cell office:value-type="float" office:value="456604.43188" calcext:value-type="float">
            <text:p><text:s/>456.604,43 </text:p>
          </table:table-cell>
          <table:table-cell office:value-type="float" office:value="286151.167476" calcext:value-type="float">
            <text:p><text:s/>286.151,17 </text:p>
          </table:table-cell>
          <table:table-cell office:value-type="float" office:value="762946.6012" calcext:value-type="float">
            <text:p><text:s/>762.946,60 </text:p>
          </table:table-cell>
          <table:table-cell office:value-type="float" office:value="426549.979876" calcext:value-type="float">
            <text:p><text:s/>426.549,98 </text:p>
          </table:table-cell>
          <table:table-cell office:value-type="float" office:value="919066.410048" calcext:value-type="float">
            <text:p><text:s/>919.066,41 </text:p>
          </table:table-cell>
          <table:table-cell table:style-name="ce177"/>
          <table:table-cell table:number-columns-repeated="16368"/>
        </table:table-row>
        <table:table-row table:style-name="ro2">
          <table:table-cell office:value-type="string" calcext:value-type="string">
            <text:p>RATEIO TRT</text:p>
          </table:table-cell>
          <table:table-cell/>
          <table:table-cell office:value-type="percentage" office:value="0.005" calcext:value-type="percentage">
            <text:p>0,50%</text:p>
          </table:table-cell>
          <table:table-cell office:value-type="float" office:value="694.43725" calcext:value-type="float">
            <text:p><text:s/>694,44 </text:p>
          </table:table-cell>
          <table:table-cell office:value-type="float" office:value="911.12985" calcext:value-type="float">
            <text:p><text:s/>911,13 </text:p>
          </table:table-cell>
          <table:table-cell office:value-type="float" office:value="690.197" calcext:value-type="float">
            <text:p><text:s/>690,20 </text:p>
          </table:table-cell>
          <table:table-cell office:value-type="float" office:value="987.2664" calcext:value-type="float">
            <text:p><text:s/>987,27 </text:p>
          </table:table-cell>
          <table:table-cell office:value-type="float" office:value="2034.8217" calcext:value-type="float">
            <text:p><text:s/>2.034,82 </text:p>
          </table:table-cell>
          <table:table-cell office:value-type="float" office:value="671.9863" calcext:value-type="float">
            <text:p><text:s/>671,99 </text:p>
          </table:table-cell>
          <table:table-cell office:value-type="float" office:value="671.6691" calcext:value-type="float">
            <text:p><text:s/>671,67 </text:p>
          </table:table-cell>
          <table:table-cell office:value-type="float" office:value="3642.3455" calcext:value-type="float">
            <text:p><text:s/>3.642,35 </text:p>
          </table:table-cell>
          <table:table-cell office:value-type="float" office:value="2282.63535" calcext:value-type="float">
            <text:p><text:s/>2.282,64 </text:p>
          </table:table-cell>
          <table:table-cell office:value-type="float" office:value="6086.045" calcext:value-type="float">
            <text:p><text:s/>6.086,05 </text:p>
          </table:table-cell>
          <table:table-cell office:value-type="float" office:value="3402.60035" calcext:value-type="float">
            <text:p><text:s/>3.402,60 </text:p>
          </table:table-cell>
          <table:table-cell office:value-type="float" office:value="7331.4168" calcext:value-type="float">
            <text:p><text:s/>7.331,42 </text:p>
          </table:table-cell>
          <table:table-cell table:formula="of:=SUM([.D77:.O77])" office:value-type="float" office:value="29406.5506" calcext:value-type="float">
            <text:p><text:s/>29.406,55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RATEIO TRF</text:p>
          </table:table-cell>
          <table:table-cell/>
          <table:table-cell office:value-type="percentage" office:value="0.3682" calcext:value-type="percentage">
            <text:p>36,82%</text:p>
          </table:table-cell>
          <table:table-cell office:value-type="float" office:value="51138.35909" calcext:value-type="float">
            <text:p><text:s/>51.138,36 </text:p>
          </table:table-cell>
          <table:table-cell office:value-type="float" office:value="67095.602154" calcext:value-type="float">
            <text:p><text:s/>67.095,60 </text:p>
          </table:table-cell>
          <table:table-cell office:value-type="float" office:value="50826.10708" calcext:value-type="float">
            <text:p><text:s/>50.826,11 </text:p>
          </table:table-cell>
          <table:table-cell office:value-type="float" office:value="72702.297696" calcext:value-type="float">
            <text:p><text:s/>72.702,30 </text:p>
          </table:table-cell>
          <table:table-cell office:value-type="float" office:value="149844.269988" calcext:value-type="float">
            <text:p><text:s/>149.844,27 </text:p>
          </table:table-cell>
          <table:table-cell office:value-type="float" office:value="49485.071132" calcext:value-type="float">
            <text:p><text:s/>49.485,07 </text:p>
          </table:table-cell>
          <table:table-cell office:value-type="float" office:value="49461.712524" calcext:value-type="float">
            <text:p><text:s/>49.461,71 </text:p>
          </table:table-cell>
          <table:table-cell office:value-type="float" office:value="268222.32262" calcext:value-type="float">
            <text:p><text:s/>268.222,32 </text:p>
          </table:table-cell>
          <table:table-cell office:value-type="float" office:value="168093.267174" calcext:value-type="float">
            <text:p><text:s/>168.093,27 </text:p>
          </table:table-cell>
          <table:table-cell office:value-type="float" office:value="448176.3538" calcext:value-type="float">
            <text:p><text:s/>448.176,35 </text:p>
          </table:table-cell>
          <table:table-cell office:value-type="float" office:value="250567.489774" calcext:value-type="float">
            <text:p><text:s/>250.567,49 </text:p>
          </table:table-cell>
          <table:table-cell office:value-type="float" office:value="539885.533152" calcext:value-type="float">
            <text:p><text:s/>539.885,53 </text:p>
          </table:table-cell>
          <table:table-cell table:style-name="ce177"/>
          <table:table-cell table:number-columns-repeated="16368"/>
        </table:table-row>
        <table:table-row table:style-name="ro2">
          <table:table-cell table:style-name="ce124" office:value-type="string" calcext:value-type="string">
            <text:p>DESCRIÇÃO</text:p>
          </table:table-cell>
          <table:table-cell table:style-name="ce131"/>
          <table:table-cell table:style-name="ce131" office:value-type="string" calcext:value-type="string">
            <text:p>PALMEIRINA</text:p>
          </table:table-cell>
          <table:table-cell table:style-name="ce146" office:value-type="string" office:string-value="JAN" calcext:value-type="string">
            <text:p><text:s/>JAN</text:p>
          </table:table-cell>
          <table:table-cell table:style-name="ce146" office:value-type="string" office:string-value="FEV" calcext:value-type="string">
            <text:p><text:s/>FEV</text:p>
          </table:table-cell>
          <table:table-cell table:style-name="ce146" office:value-type="string" office:string-value="MAR" calcext:value-type="string">
            <text:p><text:s/>MAR</text:p>
          </table:table-cell>
          <table:table-cell table:style-name="ce146" office:value-type="string" office:string-value="ABR" calcext:value-type="string">
            <text:p><text:s/>ABR</text:p>
          </table:table-cell>
          <table:table-cell table:style-name="ce146" office:value-type="string" office:string-value="MAI" calcext:value-type="string">
            <text:p><text:s/>MAI</text:p>
          </table:table-cell>
          <table:table-cell table:style-name="ce146" office:value-type="string" office:string-value="JUN" calcext:value-type="string">
            <text:p><text:s/>JUN</text:p>
          </table:table-cell>
          <table:table-cell table:style-name="ce146" office:value-type="string" office:string-value="JUL" calcext:value-type="string">
            <text:p><text:s/>JUL</text:p>
          </table:table-cell>
          <table:table-cell table:style-name="ce146" office:value-type="string" office:string-value="AGO" calcext:value-type="string">
            <text:p><text:s/>AGO</text:p>
          </table:table-cell>
          <table:table-cell table:style-name="ce146" office:value-type="string" office:string-value="SET" calcext:value-type="string">
            <text:p><text:s/>SET</text:p>
          </table:table-cell>
          <table:table-cell table:style-name="ce146" office:value-type="string" office:string-value="OUT" calcext:value-type="string">
            <text:p><text:s/>OUT</text:p>
          </table:table-cell>
          <table:table-cell table:style-name="ce146" office:value-type="string" office:string-value="NOV" calcext:value-type="string">
            <text:p><text:s/>NOV</text:p>
          </table:table-cell>
          <table:table-cell table:style-name="ce146" office:value-type="string" office:string-value="DEZ" calcext:value-type="string">
            <text:p><text:s/>DEZ</text:p>
          </table:table-cell>
          <table:table-cell table:formula="of:=SUM([.D79:.O79])" office:value-type="float" office:value="0" calcext:value-type="float">
            <text:p><text:s/>- <text:s text:c="2"/>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ERCENTUAL DA RCL</text:p>
          </table:table-cell>
          <table:table-cell/>
          <table:table-cell office:value-type="percentage" office:value="0.056175" calcext:value-type="percentage">
            <text:p>5,62%</text:p>
          </table:table-cell>
          <table:table-cell table:style-name="ce147" table:number-columns-repeated="12"/>
          <table:table-cell table:style-name="ce172"/>
          <table:table-cell table:number-columns-repeated="16368"/>
        </table:table-row>
        <table:table-row table:style-name="ro2" table:visibility="collapse">
          <table:table-cell office:value-type="string" calcext:value-type="string">
            <text:p>VALOR DA RCL</text:p>
          </table:table-cell>
          <table:table-cell table:style-name="ce133"/>
          <table:table-cell/>
          <table:table-cell table:number-columns-repeated="2" table:style-name="ce150" office:value-type="float" office:value="35133983.72" calcext:value-type="float">
            <text:p><text:s/>35.133.983,72 </text:p>
          </table:table-cell>
          <table:table-cell table:number-columns-repeated="2" table:style-name="ce150" office:value-type="float" office:value="36686263.75" calcext:value-type="float">
            <text:p><text:s/>36.686.263,75 </text:p>
          </table:table-cell>
          <table:table-cell table:number-columns-repeated="2" table:style-name="ce150" office:value-type="float" office:value="38499693.74" calcext:value-type="float">
            <text:p><text:s/>38.499.693,74 </text:p>
          </table:table-cell>
          <table:table-cell table:number-columns-repeated="2" table:style-name="ce150" office:value-type="float" office:value="40933066.14" calcext:value-type="float">
            <text:p><text:s/>40.933.066,14 </text:p>
          </table:table-cell>
          <table:table-cell table:number-columns-repeated="2" table:style-name="ce150" office:value-type="float" office:value="42479139.76" calcext:value-type="float">
            <text:p><text:s/>42.479.139,76 </text:p>
          </table:table-cell>
          <table:table-cell table:number-columns-repeated="2" table:style-name="ce148" office:value-type="float" office:value="42479139.76" calcext:value-type="float">
            <text:p><text:s/>42.479.139,76 </text:p>
          </table:table-cell>
          <table:table-cell table:style-name="ce173" office:value-type="string" office:string-value="ADIMPLENTE" calcext:value-type="string">
            <text:p><text:s/>ADIMPLENTE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ARCELA DEVIDA</text:p>
          </table:table-cell>
          <table:table-cell table:style-name="ce133"/>
          <table:table-cell/>
          <table:table-cell table:number-columns-repeated="2" office:value-type="float" office:value="54823.6537630833" calcext:value-type="float">
            <text:p><text:s/>54.823,65 </text:p>
          </table:table-cell>
          <table:table-cell table:number-columns-repeated="2" office:value-type="float" office:value="57245.8573932292" calcext:value-type="float">
            <text:p><text:s/>57.245,86 </text:p>
          </table:table-cell>
          <table:table-cell table:number-columns-repeated="2" office:value-type="float" office:value="60075.5637734584" calcext:value-type="float">
            <text:p><text:s/>60.075,56 </text:p>
          </table:table-cell>
          <table:table-cell table:number-columns-repeated="2" office:value-type="float" office:value="319363.193113125" calcext:value-type="float">
            <text:p><text:s/>319.363,19 </text:p>
          </table:table-cell>
          <table:table-cell table:number-columns-repeated="4" office:value-type="float" office:value="331425.788335833" calcext:value-type="float">
            <text:p><text:s/>331.425,79 </text:p>
          </table:table-cell>
          <table:table-cell office:value-type="float" office:value="2308719.68942913" calcext:value-type="float">
            <text:p><text:s/>2.308.719,69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ARCELA DEPOSITADA</text:p>
          </table:table-cell>
          <table:table-cell table:style-name="ce133"/>
          <table:table-cell/>
          <table:table-cell table:style-name="ce150" office:value-type="float" office:value="0" calcext:value-type="float">
            <text:p><text:s/>- <text:s text:c="2"/></text:p>
          </table:table-cell>
          <table:table-cell table:style-name="ce150" office:value-type="float" office:value="169789.5" calcext:value-type="float">
            <text:p><text:s/>169.789,50 </text:p>
          </table:table-cell>
          <table:table-cell table:style-name="ce150" office:value-type="float" office:value="223034.53" calcext:value-type="float">
            <text:p><text:s/>223.034,53 </text:p>
          </table:table-cell>
          <table:table-cell table:style-name="ce150" office:value-type="float" office:value="722637.56" calcext:value-type="float">
            <text:p><text:s/>722.637,56 </text:p>
          </table:table-cell>
          <table:table-cell table:style-name="ce150" office:value-type="float" office:value="255255.23" calcext:value-type="float">
            <text:p><text:s/>255.255,23 </text:p>
          </table:table-cell>
          <table:table-cell table:style-name="ce150" office:value-type="float" office:value="180819.77" calcext:value-type="float">
            <text:p><text:s/>180.819,77 </text:p>
          </table:table-cell>
          <table:table-cell table:style-name="ce150" office:value-type="float" office:value="176765.78" calcext:value-type="float">
            <text:p><text:s/>176.765,78 </text:p>
          </table:table-cell>
          <table:table-cell table:style-name="ce150" office:value-type="float" office:value="187862.09" calcext:value-type="float">
            <text:p><text:s/>187.862,09 </text:p>
          </table:table-cell>
          <table:table-cell table:style-name="ce150" office:value-type="float" office:value="189763.9" calcext:value-type="float">
            <text:p><text:s/>189.763,90 </text:p>
          </table:table-cell>
          <table:table-cell table:style-name="ce150" office:value-type="float" office:value="208958.57" calcext:value-type="float">
            <text:p><text:s/>208.958,57 </text:p>
          </table:table-cell>
          <table:table-cell table:style-name="ce150" office:value-type="float" office:value="174777.13" calcext:value-type="float">
            <office:annotation draw:style-name="gr4" draw:text-style-name="P1" svg:width="4.037cm" svg:height="7.573cm" svg:x="32.697cm" svg:y="11.777cm" draw:caption-point-x="-0.407cm" draw:caption-point-y="0.222cm">
              <dc:creator>Autor desconhecido</dc:creator>
              <dc:date>2026-08-12T00:00:00</dc:date>
              <text:p text:style-name="P2">[Comentário encadeado]</text:p>
              <text:p text:style-name="P2"/>
              <text:p text:style-name="P2">Sua versão do Excel permite que você leia este comentário encadeado, no entanto, as edições serão removidas se o arquivo for aberto em uma versão mais recente do Excel. Saiba mais: https://go.microsoft.com/fwlink/?linkid=870924</text:p>
              <text:p text:style-name="P2"/>
              <text:p text:style-name="P2">Comentário:</text:p>
              <text:p text:style-name="P2"><text:s text:c="4"/>Depósito em 08/11/2024.</text:p>
            </office:annotation>
            <text:p><text:s/>174.777,13 </text:p>
          </table:table-cell>
          <table:table-cell table:style-name="ce150"/>
          <table:table-cell office:value-type="float" office:value="2489664.06" calcext:value-type="float">
            <text:p><text:s/>2.489.664,06 </text:p>
          </table:table-cell>
          <table:table-cell table:number-columns-repeated="16368"/>
        </table:table-row>
        <table:table-row table:style-name="ro2" table:visibility="collapse">
          <table:table-cell table:style-name="ce126" office:value-type="string" calcext:value-type="string">
            <text:p>DIFERENÇA DA PARCELA (B - A)</text:p>
          </table:table-cell>
          <table:table-cell table:style-name="ce133"/>
          <table:table-cell/>
          <table:table-cell table:style-name="ce157" office:value-type="float" office:value="-54823.6537630833" calcext:value-type="float">
            <text:p>-54.823,65 </text:p>
          </table:table-cell>
          <table:table-cell table:style-name="ce157" office:value-type="float" office:value="114965.846236917" calcext:value-type="float">
            <text:p>114.965,85 </text:p>
          </table:table-cell>
          <table:table-cell table:style-name="ce157" office:value-type="float" office:value="165788.672606771" calcext:value-type="float">
            <text:p>165.788,67 </text:p>
          </table:table-cell>
          <table:table-cell table:style-name="ce157" office:value-type="float" office:value="665391.702606771" calcext:value-type="float">
            <text:p>665.391,70 </text:p>
          </table:table-cell>
          <table:table-cell table:style-name="ce157" office:value-type="float" office:value="195179.666226542" calcext:value-type="float">
            <text:p>195.179,67 </text:p>
          </table:table-cell>
          <table:table-cell table:style-name="ce157" office:value-type="float" office:value="120744.206226542" calcext:value-type="float">
            <text:p>120.744,21 </text:p>
          </table:table-cell>
          <table:table-cell table:style-name="ce157" office:value-type="float" office:value="-142597.413113125" calcext:value-type="float">
            <text:p>-142.597,41 </text:p>
          </table:table-cell>
          <table:table-cell table:style-name="ce157" office:value-type="float" office:value="-131501.103113125" calcext:value-type="float">
            <text:p>-131.501,10 </text:p>
          </table:table-cell>
          <table:table-cell table:style-name="ce157" office:value-type="float" office:value="-141661.888335833" calcext:value-type="float">
            <text:p>-141.661,89 </text:p>
          </table:table-cell>
          <table:table-cell table:style-name="ce157" office:value-type="float" office:value="-122467.218335833" calcext:value-type="float">
            <text:p>-122.467,22 </text:p>
          </table:table-cell>
          <table:table-cell table:style-name="ce157" office:value-type="float" office:value="-156648.658335833" calcext:value-type="float">
            <text:p>-156.648,66 </text:p>
          </table:table-cell>
          <table:table-cell table:style-name="ce157" office:value-type="float" office:value="-331425.788335833" calcext:value-type="float">
            <text:p>-331.425,79 </text:p>
          </table:table-cell>
          <table:table-cell table:style-name="ce157" office:value-type="float" office:value="180944.370570875" calcext:value-type="float">
            <text:p>180.944,37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RATEIO TJPE</text:p>
          </table:table-cell>
          <table:table-cell/>
          <table:table-cell office:value-type="percentage" office:value="0.847" calcext:value-type="percentage">
            <text:p>84,70%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143811.7065" calcext:value-type="float">
            <text:p><text:s/>143.811,71 </text:p>
          </table:table-cell>
          <table:table-cell office:value-type="float" office:value="188910.24691" calcext:value-type="float">
            <text:p><text:s/>188.910,25 </text:p>
          </table:table-cell>
          <table:table-cell office:value-type="float" office:value="612074.01332" calcext:value-type="float">
            <text:p><text:s/>612.074,01 </text:p>
          </table:table-cell>
          <table:table-cell office:value-type="float" office:value="216201.17981" calcext:value-type="float">
            <text:p><text:s/>216.201,18 </text:p>
          </table:table-cell>
          <table:table-cell office:value-type="float" office:value="153154.34519" calcext:value-type="float">
            <text:p><text:s/>153.154,35 </text:p>
          </table:table-cell>
          <table:table-cell office:value-type="float" office:value="149720.61566" calcext:value-type="float">
            <text:p><text:s/>149.720,62 </text:p>
          </table:table-cell>
          <table:table-cell office:value-type="float" office:value="159119.19023" calcext:value-type="float">
            <text:p><text:s/>159.119,19 </text:p>
          </table:table-cell>
          <table:table-cell office:value-type="float" office:value="160730.0233" calcext:value-type="float">
            <text:p><text:s/>160.730,02 </text:p>
          </table:table-cell>
          <table:table-cell office:value-type="float" office:value="176987.90879" calcext:value-type="float">
            <text:p><text:s/>176.987,91 </text:p>
          </table:table-cell>
          <table:table-cell office:value-type="float" office:value="148036.22911" calcext:value-type="float">
            <text:p><text:s/>148.036,23 </text:p>
          </table:table-cell>
          <table:table-cell office:value-type="float" office:value="0" calcext:value-type="float">
            <text:p><text:s/>- <text:s text:c="2"/></text:p>
          </table:table-cell>
          <table:table-cell table:style-name="ce177"/>
          <table:table-cell table:number-columns-repeated="16368"/>
        </table:table-row>
        <table:table-row table:style-name="ro2">
          <table:table-cell office:value-type="string" calcext:value-type="string">
            <text:p>RATEIO TRT</text:p>
          </table:table-cell>
          <table:table-cell/>
          <table:table-cell office:value-type="percentage" office:value="0" calcext:value-type="percentage">
            <text:p>0,00%</text:p>
          </table:table-cell>
          <table:table-cell table:number-columns-repeated="12" office:value-type="float" office:value="0" calcext:value-type="float">
            <text:p><text:s/>- <text:s text:c="2"/></text:p>
          </table:table-cell>
          <table:table-cell table:formula="of:=SUM([.D86:.O86])" office:value-type="float" office:value="0" calcext:value-type="float">
            <text:p><text:s/>- <text:s text:c="2"/>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RATEIO TRF</text:p>
          </table:table-cell>
          <table:table-cell/>
          <table:table-cell office:value-type="percentage" office:value="0.153" calcext:value-type="percentage">
            <text:p>15,30%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25977.7935" calcext:value-type="float">
            <text:p><text:s/>25.977,79 </text:p>
          </table:table-cell>
          <table:table-cell office:value-type="float" office:value="34124.28309" calcext:value-type="float">
            <text:p><text:s/>34.124,28 </text:p>
          </table:table-cell>
          <table:table-cell office:value-type="float" office:value="110563.54668" calcext:value-type="float">
            <text:p><text:s/>110.563,55 </text:p>
          </table:table-cell>
          <table:table-cell office:value-type="float" office:value="39054.05019" calcext:value-type="float">
            <text:p><text:s/>39.054,05 </text:p>
          </table:table-cell>
          <table:table-cell office:value-type="float" office:value="27665.42481" calcext:value-type="float">
            <text:p><text:s/>27.665,42 </text:p>
          </table:table-cell>
          <table:table-cell office:value-type="float" office:value="27045.16434" calcext:value-type="float">
            <text:p><text:s/>27.045,16 </text:p>
          </table:table-cell>
          <table:table-cell office:value-type="float" office:value="28742.89977" calcext:value-type="float">
            <text:p><text:s/>28.742,90 </text:p>
          </table:table-cell>
          <table:table-cell office:value-type="float" office:value="29033.8767" calcext:value-type="float">
            <text:p><text:s/>29.033,88 </text:p>
          </table:table-cell>
          <table:table-cell office:value-type="float" office:value="31970.66121" calcext:value-type="float">
            <text:p><text:s/>31.970,66 </text:p>
          </table:table-cell>
          <table:table-cell office:value-type="float" office:value="26740.90089" calcext:value-type="float">
            <text:p><text:s/>26.740,90 </text:p>
          </table:table-cell>
          <table:table-cell office:value-type="float" office:value="0" calcext:value-type="float">
            <text:p><text:s/>- <text:s text:c="2"/></text:p>
          </table:table-cell>
          <table:table-cell table:style-name="ce177"/>
          <table:table-cell table:number-columns-repeated="16368"/>
        </table:table-row>
        <table:table-row table:style-name="ro2">
          <table:table-cell table:style-name="ce124" office:value-type="string" calcext:value-type="string">
            <text:p>DESCRIÇÃO</text:p>
          </table:table-cell>
          <table:table-cell table:style-name="ce131"/>
          <table:table-cell table:style-name="ce131" office:value-type="string" calcext:value-type="string">
            <text:p>PAUDALHO</text:p>
          </table:table-cell>
          <table:table-cell table:style-name="ce146" office:value-type="string" office:string-value="JAN" calcext:value-type="string">
            <text:p><text:s/>JAN</text:p>
          </table:table-cell>
          <table:table-cell table:style-name="ce146" office:value-type="string" office:string-value="FEV" calcext:value-type="string">
            <text:p><text:s/>FEV</text:p>
          </table:table-cell>
          <table:table-cell table:style-name="ce146" office:value-type="string" office:string-value="MAR" calcext:value-type="string">
            <text:p><text:s/>MAR</text:p>
          </table:table-cell>
          <table:table-cell table:style-name="ce146" office:value-type="string" office:string-value="ABR" calcext:value-type="string">
            <text:p><text:s/>ABR</text:p>
          </table:table-cell>
          <table:table-cell table:style-name="ce146" office:value-type="string" office:string-value="MAI" calcext:value-type="string">
            <text:p><text:s/>MAI</text:p>
          </table:table-cell>
          <table:table-cell table:style-name="ce146" office:value-type="string" office:string-value="JUN" calcext:value-type="string">
            <text:p><text:s/>JUN</text:p>
          </table:table-cell>
          <table:table-cell table:style-name="ce146" office:value-type="string" office:string-value="JUL" calcext:value-type="string">
            <text:p><text:s/>JUL</text:p>
          </table:table-cell>
          <table:table-cell table:style-name="ce146" office:value-type="string" office:string-value="AGO" calcext:value-type="string">
            <text:p><text:s/>AGO</text:p>
          </table:table-cell>
          <table:table-cell table:style-name="ce146" office:value-type="string" office:string-value="SET" calcext:value-type="string">
            <text:p><text:s/>SET</text:p>
          </table:table-cell>
          <table:table-cell table:style-name="ce146" office:value-type="string" office:string-value="OUT" calcext:value-type="string">
            <text:p><text:s/>OUT</text:p>
          </table:table-cell>
          <table:table-cell table:style-name="ce146" office:value-type="string" office:string-value="NOV" calcext:value-type="string">
            <text:p><text:s/>NOV</text:p>
          </table:table-cell>
          <table:table-cell table:style-name="ce146" office:value-type="string" office:string-value="DEZ" calcext:value-type="string">
            <text:p><text:s/>DEZ</text:p>
          </table:table-cell>
          <table:table-cell table:formula="of:=SUM([.D88:.O88])" office:value-type="float" office:value="0" calcext:value-type="float">
            <text:p><text:s/>- <text:s text:c="2"/>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ERCENTUAL DA RCL</text:p>
          </table:table-cell>
          <table:table-cell/>
          <table:table-cell office:value-type="percentage" office:value="0.005072" calcext:value-type="percentage">
            <text:p>0,51%</text:p>
          </table:table-cell>
          <table:table-cell table:style-name="ce147" table:number-columns-repeated="12"/>
          <table:table-cell table:style-name="ce172"/>
          <table:table-cell table:number-columns-repeated="16368"/>
        </table:table-row>
        <table:table-row table:style-name="ro2" table:visibility="collapse">
          <table:table-cell office:value-type="string" calcext:value-type="string">
            <text:p>VALOR DA RCL</text:p>
          </table:table-cell>
          <table:table-cell table:style-name="ce133"/>
          <table:table-cell/>
          <table:table-cell table:number-columns-repeated="2" table:style-name="ce150" office:value-type="float" office:value="196838353.23" calcext:value-type="float">
            <text:p><text:s/>196.838.353,23 </text:p>
          </table:table-cell>
          <table:table-cell table:number-columns-repeated="2" table:style-name="ce150" office:value-type="float" office:value="204472762.8" calcext:value-type="float">
            <text:p><text:s/>204.472.762,80 </text:p>
          </table:table-cell>
          <table:table-cell table:number-columns-repeated="2" table:style-name="ce150" office:value-type="float" office:value="213820797.78" calcext:value-type="float">
            <text:p><text:s/>213.820.797,78 </text:p>
          </table:table-cell>
          <table:table-cell table:number-columns-repeated="2" table:style-name="ce150" office:value-type="float" office:value="232496458.6" calcext:value-type="float">
            <text:p><text:s/>232.496.458,60 </text:p>
          </table:table-cell>
          <table:table-cell table:number-columns-repeated="2" table:style-name="ce150" office:value-type="float" office:value="243615336.67" calcext:value-type="float">
            <text:p><text:s/>243.615.336,67 </text:p>
          </table:table-cell>
          <table:table-cell table:number-columns-repeated="2" table:style-name="ce148" office:value-type="float" office:value="262580097" calcext:value-type="float">
            <text:p><text:s/>262.580.097,00 </text:p>
          </table:table-cell>
          <table:table-cell table:style-name="ce175" office:value-type="string" office:string-value="ADIMPLENTE" calcext:value-type="string">
            <text:p><text:s/>ADIMPLENTE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ARCELA DEVIDA</text:p>
          </table:table-cell>
          <table:table-cell table:style-name="ce133"/>
          <table:table-cell/>
          <table:table-cell table:number-columns-repeated="2" office:value-type="float" office:value="83197.01063188" calcext:value-type="float">
            <text:p><text:s/>83.197,01 </text:p>
          </table:table-cell>
          <table:table-cell table:number-columns-repeated="2" office:value-type="float" office:value="86423.8210768" calcext:value-type="float">
            <text:p><text:s/>86.423,82 </text:p>
          </table:table-cell>
          <table:table-cell table:number-columns-repeated="2" office:value-type="float" office:value="90374.92386168" calcext:value-type="float">
            <text:p><text:s/>90.374,92 </text:p>
          </table:table-cell>
          <table:table-cell table:number-columns-repeated="2" office:value-type="float" office:value="98268.5031682667" calcext:value-type="float">
            <text:p><text:s/>98.268,50 </text:p>
          </table:table-cell>
          <table:table-cell table:number-columns-repeated="2" office:value-type="float" office:value="102968.082299187" calcext:value-type="float">
            <text:p><text:s/>102.968,08 </text:p>
          </table:table-cell>
          <table:table-cell table:number-columns-repeated="2" office:value-type="float" office:value="110983.854332" calcext:value-type="float">
            <text:p><text:s/>110.983,85 </text:p>
          </table:table-cell>
          <table:table-cell office:value-type="float" office:value="1144432.39073963" calcext:value-type="float">
            <text:p><text:s/>1.144.432,39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ARCELA DEPOSITADA</text:p>
          </table:table-cell>
          <table:table-cell table:style-name="ce133"/>
          <table:table-cell/>
          <table:table-cell table:style-name="ce150" office:value-type="float" office:value="148590.28" calcext:value-type="float">
            <text:p><text:s/>148.590,28 </text:p>
          </table:table-cell>
          <table:table-cell table:style-name="ce150"/>
          <table:table-cell table:style-name="ce150" office:value-type="float" office:value="75126.26" calcext:value-type="float">
            <text:p><text:s/>75.126,26 </text:p>
          </table:table-cell>
          <table:table-cell table:style-name="ce150"/>
          <table:table-cell table:style-name="ce150" office:value-type="float" office:value="406645.29" calcext:value-type="float">
            <text:p><text:s/>406.645,29 </text:p>
          </table:table-cell>
          <table:table-cell table:style-name="ce150"/>
          <table:table-cell table:style-name="ce150" office:value-type="float" office:value="89217.13" calcext:value-type="float">
            <text:p><text:s/>89.217,13 </text:p>
          </table:table-cell>
          <table:table-cell table:style-name="ce150" office:value-type="float" office:value="91425.74" calcext:value-type="float">
            <text:p><text:s/>91.425,74 </text:p>
          </table:table-cell>
          <table:table-cell table:style-name="ce150"/>
          <table:table-cell table:style-name="ce150" office:value-type="float" office:value="202858.72" calcext:value-type="float">
            <text:p><text:s/>202.858,72 </text:p>
          </table:table-cell>
          <table:table-cell table:style-name="ce150" office:value-type="float" office:value="204648.14" calcext:value-type="float">
            <office:annotation draw:style-name="gr4" draw:text-style-name="P1" svg:width="4.037cm" svg:height="7.573cm" svg:x="32.697cm" svg:y="12.751cm" draw:caption-point-x="-0.407cm" draw:caption-point-y="0.222cm">
              <dc:creator>Autor desconhecido</dc:creator>
              <dc:date>2026-08-12T00:00:00</dc:date>
              <text:p text:style-name="P2">[Comentário encadeado]</text:p>
              <text:p text:style-name="P2"/>
              <text:p text:style-name="P2">Sua versão do Excel permite que você leia este comentário encadeado, no entanto, as edições serão removidas se o arquivo for aberto em uma versão mais recente do Excel. Saiba mais: https://go.microsoft.com/fwlink/?linkid=870924</text:p>
              <text:p text:style-name="P2"/>
              <text:p text:style-name="P2">Comentário:</text:p>
              <text:p text:style-name="P2"><text:s text:c="4"/>Depósitos em 08/11 e 18/11/2024.</text:p>
            </office:annotation>
            <text:p><text:s/>204.648,14 </text:p>
          </table:table-cell>
          <table:table-cell table:style-name="ce150"/>
          <table:table-cell office:value-type="float" office:value="1218511.56" calcext:value-type="float">
            <text:p><text:s/>1.218.511,56 </text:p>
          </table:table-cell>
          <table:table-cell table:number-columns-repeated="16368"/>
        </table:table-row>
        <table:table-row table:style-name="ro2" table:visibility="collapse">
          <table:table-cell table:style-name="ce126" office:value-type="string" calcext:value-type="string">
            <text:p>DIFERENÇA DA PARCELA (B - A)</text:p>
          </table:table-cell>
          <table:table-cell table:style-name="ce133"/>
          <table:table-cell/>
          <table:table-cell table:style-name="ce157" office:value-type="float" office:value="65393.26936812" calcext:value-type="float">
            <text:p>65.393,27 </text:p>
          </table:table-cell>
          <table:table-cell table:style-name="ce157" office:value-type="float" office:value="-83197.01063188" calcext:value-type="float">
            <text:p>-83.197,01 </text:p>
          </table:table-cell>
          <table:table-cell table:style-name="ce157" office:value-type="float" office:value="-11297.5610768" calcext:value-type="float">
            <text:p>-11.297,56 </text:p>
          </table:table-cell>
          <table:table-cell table:style-name="ce157" office:value-type="float" office:value="-86423.8210768" calcext:value-type="float">
            <text:p>-86.423,82 </text:p>
          </table:table-cell>
          <table:table-cell table:style-name="ce157" office:value-type="float" office:value="316270.36613832" calcext:value-type="float">
            <text:p>316.270,37 </text:p>
          </table:table-cell>
          <table:table-cell table:style-name="ce157" office:value-type="float" office:value="-90374.92386168" calcext:value-type="float">
            <text:p>-90.374,92 </text:p>
          </table:table-cell>
          <table:table-cell table:style-name="ce157" office:value-type="float" office:value="-9051.37316826667" calcext:value-type="float">
            <text:p>-9.051,37 </text:p>
          </table:table-cell>
          <table:table-cell table:style-name="ce157" office:value-type="float" office:value="-6842.76316826667" calcext:value-type="float">
            <text:p>-6.842,76 </text:p>
          </table:table-cell>
          <table:table-cell table:style-name="ce157" office:value-type="float" office:value="-102968.082299187" calcext:value-type="float">
            <text:p>-102.968,08 </text:p>
          </table:table-cell>
          <table:table-cell table:style-name="ce157" office:value-type="float" office:value="99890.6377008133" calcext:value-type="float">
            <text:p>99.890,64 </text:p>
          </table:table-cell>
          <table:table-cell table:style-name="ce157" office:value-type="float" office:value="93664.285668" calcext:value-type="float">
            <text:p>93.664,29 </text:p>
          </table:table-cell>
          <table:table-cell table:style-name="ce157" office:value-type="float" office:value="-110983.854332" calcext:value-type="float">
            <text:p>-110.983,85 </text:p>
          </table:table-cell>
          <table:table-cell table:style-name="ce157" office:value-type="float" office:value="74079.1692603733" calcext:value-type="float">
            <text:p>74.079,17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RATEIO TJPE</text:p>
          </table:table-cell>
          <table:table-cell/>
          <table:table-cell office:value-type="percentage" office:value="0.7614" calcext:value-type="percentage">
            <text:p>76,14%</text:p>
          </table:table-cell>
          <table:table-cell office:value-type="float" office:value="113136.639192" calcext:value-type="float">
            <text:p><text:s/>113.136,64 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57201.134364" calcext:value-type="float">
            <text:p><text:s/>57.201,13 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309619.723806" calcext:value-type="float">
            <text:p><text:s/>309.619,72 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67929.922782" calcext:value-type="float">
            <text:p><text:s/>67.929,92 </text:p>
          </table:table-cell>
          <table:table-cell office:value-type="float" office:value="69611.558436" calcext:value-type="float">
            <text:p><text:s/>69.611,56 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154456.629408" calcext:value-type="float">
            <text:p><text:s/>154.456,63 </text:p>
          </table:table-cell>
          <table:table-cell office:value-type="float" office:value="155819.093796" calcext:value-type="float">
            <text:p><text:s/>155.819,09 </text:p>
          </table:table-cell>
          <table:table-cell office:value-type="float" office:value="0" calcext:value-type="float">
            <text:p><text:s/>- <text:s text:c="2"/></text:p>
          </table:table-cell>
          <table:table-cell table:style-name="ce177"/>
          <table:table-cell table:number-columns-repeated="16368"/>
        </table:table-row>
        <table:table-row table:style-name="ro2">
          <table:table-cell office:value-type="string" calcext:value-type="string">
            <text:p>RATEIO TRT</text:p>
          </table:table-cell>
          <table:table-cell/>
          <table:table-cell office:value-type="percentage" office:value="0.1612" calcext:value-type="percentage">
            <text:p>16,12%</text:p>
          </table:table-cell>
          <table:table-cell office:value-type="float" office:value="23952.753136" calcext:value-type="float">
            <text:p><text:s/>23.952,75 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12110.353112" calcext:value-type="float">
            <text:p><text:s/>12.110,35 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65551.220748" calcext:value-type="float">
            <text:p><text:s/>65.551,22 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14381.801356" calcext:value-type="float">
            <text:p><text:s/>14.381,80 </text:p>
          </table:table-cell>
          <table:table-cell office:value-type="float" office:value="14737.829288" calcext:value-type="float">
            <text:p><text:s/>14.737,83 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32700.825664" calcext:value-type="float">
            <text:p><text:s/>32.700,83 </text:p>
          </table:table-cell>
          <table:table-cell office:value-type="float" office:value="32989.280168" calcext:value-type="float">
            <text:p><text:s/>32.989,28 </text:p>
          </table:table-cell>
          <table:table-cell office:value-type="float" office:value="0" calcext:value-type="float">
            <text:p><text:s/>- <text:s text:c="2"/></text:p>
          </table:table-cell>
          <table:table-cell table:formula="of:=SUM([.D95:.O95])" office:value-type="float" office:value="196424.063472" calcext:value-type="float">
            <text:p><text:s/>196.424,06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RATEIO TRF</text:p>
          </table:table-cell>
          <table:table-cell/>
          <table:table-cell office:value-type="percentage" office:value="0.0774" calcext:value-type="percentage">
            <text:p>7,74%</text:p>
          </table:table-cell>
          <table:table-cell office:value-type="float" office:value="11500.887672" calcext:value-type="float">
            <text:p><text:s/>11.500,89 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5814.772524" calcext:value-type="float">
            <text:p><text:s/>5.814,77 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31474.345446" calcext:value-type="float">
            <text:p><text:s/>31.474,35 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6905.405862" calcext:value-type="float">
            <text:p><text:s/>6.905,41 </text:p>
          </table:table-cell>
          <table:table-cell office:value-type="float" office:value="7076.352276" calcext:value-type="float">
            <text:p><text:s/>7.076,35 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15701.264928" calcext:value-type="float">
            <text:p><text:s/>15.701,26 </text:p>
          </table:table-cell>
          <table:table-cell office:value-type="float" office:value="15839.766036" calcext:value-type="float">
            <text:p><text:s/>15.839,77 </text:p>
          </table:table-cell>
          <table:table-cell office:value-type="float" office:value="0" calcext:value-type="float">
            <text:p><text:s/>- <text:s text:c="2"/></text:p>
          </table:table-cell>
          <table:table-cell table:style-name="ce177"/>
          <table:table-cell table:number-columns-repeated="16368"/>
        </table:table-row>
        <table:table-row table:style-name="ro2">
          <table:table-cell table:style-name="ce124" office:value-type="string" calcext:value-type="string">
            <text:p>DESCRIÇÃO</text:p>
          </table:table-cell>
          <table:table-cell table:style-name="ce131"/>
          <table:table-cell table:style-name="ce131" office:value-type="string" calcext:value-type="string">
            <text:p>PETROLINA</text:p>
          </table:table-cell>
          <table:table-cell table:style-name="ce146" office:value-type="string" office:string-value="JAN" calcext:value-type="string">
            <text:p><text:s/>JAN</text:p>
          </table:table-cell>
          <table:table-cell table:style-name="ce146" office:value-type="string" office:string-value="FEV" calcext:value-type="string">
            <text:p><text:s/>FEV</text:p>
          </table:table-cell>
          <table:table-cell table:style-name="ce146" office:value-type="string" office:string-value="MAR" calcext:value-type="string">
            <text:p><text:s/>MAR</text:p>
          </table:table-cell>
          <table:table-cell table:style-name="ce146" office:value-type="string" office:string-value="ABR" calcext:value-type="string">
            <text:p><text:s/>ABR</text:p>
          </table:table-cell>
          <table:table-cell table:style-name="ce146" office:value-type="string" office:string-value="MAI" calcext:value-type="string">
            <text:p><text:s/>MAI</text:p>
          </table:table-cell>
          <table:table-cell table:style-name="ce146" office:value-type="string" office:string-value="JUN" calcext:value-type="string">
            <text:p><text:s/>JUN</text:p>
          </table:table-cell>
          <table:table-cell table:style-name="ce146" office:value-type="string" office:string-value="JUL" calcext:value-type="string">
            <text:p><text:s/>JUL</text:p>
          </table:table-cell>
          <table:table-cell table:style-name="ce146" office:value-type="string" office:string-value="AGO" calcext:value-type="string">
            <text:p><text:s/>AGO</text:p>
          </table:table-cell>
          <table:table-cell table:style-name="ce146" office:value-type="string" office:string-value="SET" calcext:value-type="string">
            <text:p><text:s/>SET</text:p>
          </table:table-cell>
          <table:table-cell table:style-name="ce146" office:value-type="string" office:string-value="OUT" calcext:value-type="string">
            <text:p><text:s/>OUT</text:p>
          </table:table-cell>
          <table:table-cell table:style-name="ce146" office:value-type="string" office:string-value="NOV" calcext:value-type="string">
            <text:p><text:s/>NOV</text:p>
          </table:table-cell>
          <table:table-cell table:style-name="ce146" office:value-type="string" office:string-value="DEZ" calcext:value-type="string">
            <text:p><text:s/>DEZ</text:p>
          </table:table-cell>
          <table:table-cell table:formula="of:=SUM([.D97:.O97])" office:value-type="float" office:value="0" calcext:value-type="float">
            <text:p><text:s/>- <text:s text:c="2"/>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ERCENTUAL DA RCL</text:p>
          </table:table-cell>
          <table:table-cell/>
          <table:table-cell office:value-type="percentage" office:value="0.01" calcext:value-type="percentage">
            <text:p>1,00%</text:p>
          </table:table-cell>
          <table:table-cell table:style-name="ce147" table:number-columns-repeated="12"/>
          <table:table-cell table:style-name="ce172"/>
          <table:table-cell table:number-columns-repeated="16368"/>
        </table:table-row>
        <table:table-row table:style-name="ro2" table:visibility="collapse">
          <table:table-cell office:value-type="string" calcext:value-type="string">
            <text:p>VALOR DA RCL</text:p>
          </table:table-cell>
          <table:table-cell table:style-name="ce133"/>
          <table:table-cell/>
          <table:table-cell table:number-columns-repeated="2" table:style-name="ce150" office:value-type="float" office:value="1294712919.63" calcext:value-type="float">
            <text:p><text:s/>1.294.712.919,63 </text:p>
          </table:table-cell>
          <table:table-cell table:number-columns-repeated="2" table:style-name="ce150" office:value-type="float" office:value="1320873781" calcext:value-type="float">
            <text:p><text:s/>1.320.873.781,00 </text:p>
          </table:table-cell>
          <table:table-cell table:number-columns-repeated="2" table:style-name="ce150" office:value-type="float" office:value="1373399142.29" calcext:value-type="float">
            <text:p><text:s/>1.373.399.142,29 </text:p>
          </table:table-cell>
          <table:table-cell table:number-columns-repeated="2" table:style-name="ce150" office:value-type="float" office:value="1415512449.01" calcext:value-type="float">
            <text:p><text:s/>1.415.512.449,01 </text:p>
          </table:table-cell>
          <table:table-cell table:number-columns-repeated="2" table:style-name="ce150" office:value-type="float" office:value="1448622638.06" calcext:value-type="float">
            <text:p><text:s/>1.448.622.638,06 </text:p>
          </table:table-cell>
          <table:table-cell table:number-columns-repeated="2" table:style-name="ce148" office:value-type="float" office:value="1464334401" calcext:value-type="float">
            <text:p><text:s/>1.464.334.401,00 </text:p>
          </table:table-cell>
          <table:table-cell table:style-name="ce175" office:value-type="string" office:string-value="ADIMPLENTE" calcext:value-type="string">
            <text:p><text:s/>ADIMPLENTE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ARCELA DEVIDA</text:p>
          </table:table-cell>
          <table:table-cell table:style-name="ce133"/>
          <table:table-cell/>
          <table:table-cell table:number-columns-repeated="2" office:value-type="float" office:value="1078927.433025" calcext:value-type="float">
            <text:p><text:s/>1.078.927,43 </text:p>
          </table:table-cell>
          <table:table-cell table:number-columns-repeated="2" office:value-type="float" office:value="1100728.15083333" calcext:value-type="float">
            <text:p><text:s/>1.100.728,15 </text:p>
          </table:table-cell>
          <table:table-cell table:number-columns-repeated="2" office:value-type="float" office:value="1144499.28524167" calcext:value-type="float">
            <text:p><text:s/>1.144.499,29 </text:p>
          </table:table-cell>
          <table:table-cell table:number-columns-repeated="2" office:value-type="float" office:value="1179593.70750833" calcext:value-type="float">
            <text:p><text:s/>1.179.593,71 </text:p>
          </table:table-cell>
          <table:table-cell table:number-columns-repeated="2" office:value-type="float" office:value="1207185.53171667" calcext:value-type="float">
            <text:p><text:s/>1.207.185,53 </text:p>
          </table:table-cell>
          <table:table-cell table:number-columns-repeated="2" office:value-type="float" office:value="1220278.6675" calcext:value-type="float">
            <text:p><text:s/>1.220.278,67 </text:p>
          </table:table-cell>
          <table:table-cell office:value-type="float" office:value="13862425.55165" calcext:value-type="float">
            <text:p><text:s/>13.862.425,55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ARCELA DEPOSITADA</text:p>
          </table:table-cell>
          <table:table-cell table:style-name="ce133"/>
          <table:table-cell/>
          <table:table-cell table:number-columns-repeated="8" table:style-name="ce150" office:value-type="float" office:value="1157018.75" calcext:value-type="float">
            <text:p><text:s/>1.157.018,75 </text:p>
          </table:table-cell>
          <table:table-cell table:style-name="ce150" office:value-type="float" office:value="1400197.69" calcext:value-type="float">
            <text:p><text:s/>1.400.197,69 </text:p>
          </table:table-cell>
          <table:table-cell table:style-name="ce150" office:value-type="float" office:value="1680942.61" calcext:value-type="float">
            <text:p><text:s/>1.680.942,61 </text:p>
          </table:table-cell>
          <table:table-cell table:style-name="ce150" office:value-type="float" office:value="1204315.86" calcext:value-type="float">
            <office:annotation draw:style-name="gr4" draw:text-style-name="P1" svg:width="4.037cm" svg:height="7.573cm" svg:x="32.697cm" svg:y="13.724cm" draw:caption-point-x="-0.407cm" draw:caption-point-y="0.222cm">
              <dc:creator>Autor desconhecido</dc:creator>
              <dc:date>2026-08-12T00:00:00</dc:date>
              <text:p text:style-name="P2">[Comentário encadeado]</text:p>
              <text:p text:style-name="P2"/>
              <text:p text:style-name="P2">Sua versão do Excel permite que você leia este comentário encadeado, no entanto, as edições serão removidas se o arquivo for aberto em uma versão mais recente do Excel. Saiba mais: https://go.microsoft.com/fwlink/?linkid=870924</text:p>
              <text:p text:style-name="P2"/>
              <text:p text:style-name="P2">Comentário:</text:p>
              <text:p text:style-name="P2"><text:s text:c="4"/>Depósito em 19/11/2024.</text:p>
            </office:annotation>
            <text:p><text:s/>1.204.315,86 </text:p>
          </table:table-cell>
          <table:table-cell table:style-name="ce150" office:value-type="float" office:value="1220278.67" calcext:value-type="float">
            <office:annotation draw:style-name="gr4" draw:text-style-name="P1" svg:width="4.003cm" svg:height="7.573cm" svg:x="36.92cm" svg:y="13.724cm" draw:caption-point-x="-0.407cm" draw:caption-point-y="0.222cm">
              <dc:creator>Autor desconhecido</dc:creator>
              <dc:date>2026-08-12T00:00:00</dc:date>
              <text:p text:style-name="P2">[Comentário encadeado]</text:p>
              <text:p text:style-name="P2"/>
              <text:p text:style-name="P2">Sua versão do Excel permite que você leia este comentário encadeado, no entanto, as edições serão removidas se o arquivo for aberto em uma versão mais recente do Excel. Saiba mais: https://go.microsoft.com/fwlink/?linkid=870924</text:p>
              <text:p text:style-name="P2"/>
              <text:p text:style-name="P2">Comentário:</text:p>
              <text:p text:style-name="P2"><text:s text:c="4"/>Depósito em 19/12/2024.</text:p>
            </office:annotation>
            <text:p><text:s/>1.220.278,67 </text:p>
          </table:table-cell>
          <table:table-cell office:value-type="float" office:value="14761884.83" calcext:value-type="float">
            <text:p><text:s/>14.761.884,83 </text:p>
          </table:table-cell>
          <table:table-cell table:number-columns-repeated="16368"/>
        </table:table-row>
        <table:table-row table:style-name="ro2" table:visibility="collapse">
          <table:table-cell table:style-name="ce126" office:value-type="string" calcext:value-type="string">
            <text:p>DIFERENÇA DA PARCELA (B - A)</text:p>
          </table:table-cell>
          <table:table-cell table:style-name="ce133"/>
          <table:table-cell/>
          <table:table-cell table:number-columns-repeated="2" table:style-name="ce157" office:value-type="float" office:value="78091.3169749999" calcext:value-type="float">
            <text:p>78.091,32 </text:p>
          </table:table-cell>
          <table:table-cell table:number-columns-repeated="2" table:style-name="ce157" office:value-type="float" office:value="56290.5991666666" calcext:value-type="float">
            <text:p>56.290,60 </text:p>
          </table:table-cell>
          <table:table-cell table:number-columns-repeated="2" table:style-name="ce157" office:value-type="float" office:value="12519.4647583333" calcext:value-type="float">
            <text:p>12.519,46 </text:p>
          </table:table-cell>
          <table:table-cell table:number-columns-repeated="2" table:style-name="ce157" office:value-type="float" office:value="-22574.9575083333" calcext:value-type="float">
            <text:p>-22.574,96 </text:p>
          </table:table-cell>
          <table:table-cell table:style-name="ce157" office:value-type="float" office:value="193012.158283333" calcext:value-type="float">
            <text:p>193.012,16 </text:p>
          </table:table-cell>
          <table:table-cell table:style-name="ce157" office:value-type="float" office:value="473757.078283333" calcext:value-type="float">
            <text:p>473.757,08 </text:p>
          </table:table-cell>
          <table:table-cell table:style-name="ce157" office:value-type="float" office:value="-15962.8074999999" calcext:value-type="float">
            <text:p>-15.962,81 </text:p>
          </table:table-cell>
          <table:table-cell table:style-name="ce157" office:value-type="float" office:value="0.00249999994412065" calcext:value-type="float">
            <text:p>0,00 </text:p>
          </table:table-cell>
          <table:table-cell table:style-name="ce157" office:value-type="float" office:value="899459.278349996" calcext:value-type="float">
            <text:p>899.459,28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RATEIO TJPE</text:p>
          </table:table-cell>
          <table:table-cell/>
          <table:table-cell office:value-type="percentage" office:value="0.8156" calcext:value-type="percentage">
            <text:p>81,56%</text:p>
          </table:table-cell>
          <table:table-cell table:number-columns-repeated="8" office:value-type="float" office:value="943664.4925" calcext:value-type="float">
            <text:p><text:s/>943.664,49 </text:p>
          </table:table-cell>
          <table:table-cell office:value-type="float" office:value="1142001.235964" calcext:value-type="float">
            <text:p><text:s/>1.142.001,24 </text:p>
          </table:table-cell>
          <table:table-cell office:value-type="float" office:value="1370976.792716" calcext:value-type="float">
            <text:p><text:s/>1.370.976,79 </text:p>
          </table:table-cell>
          <table:table-cell office:value-type="float" office:value="982240.015416" calcext:value-type="float">
            <text:p><text:s/>982.240,02 </text:p>
          </table:table-cell>
          <table:table-cell office:value-type="float" office:value="995259.283252" calcext:value-type="float">
            <text:p><text:s/>995.259,28 </text:p>
          </table:table-cell>
          <table:table-cell table:style-name="ce177"/>
          <table:table-cell table:number-columns-repeated="16368"/>
        </table:table-row>
        <table:table-row table:style-name="ro2">
          <table:table-cell office:value-type="string" calcext:value-type="string">
            <text:p>RATEIO TRT</text:p>
          </table:table-cell>
          <table:table-cell/>
          <table:table-cell office:value-type="percentage" office:value="0.0137" calcext:value-type="percentage">
            <text:p>1,37%</text:p>
          </table:table-cell>
          <table:table-cell table:number-columns-repeated="8" office:value-type="float" office:value="15851.156875" calcext:value-type="float">
            <text:p><text:s/>15.851,16 </text:p>
          </table:table-cell>
          <table:table-cell office:value-type="float" office:value="19182.708353" calcext:value-type="float">
            <text:p><text:s/>19.182,71 </text:p>
          </table:table-cell>
          <table:table-cell office:value-type="float" office:value="23028.913757" calcext:value-type="float">
            <text:p><text:s/>23.028,91 </text:p>
          </table:table-cell>
          <table:table-cell office:value-type="float" office:value="16499.127282" calcext:value-type="float">
            <text:p><text:s/>16.499,13 </text:p>
          </table:table-cell>
          <table:table-cell office:value-type="float" office:value="16717.817779" calcext:value-type="float">
            <text:p><text:s/>16.717,82 </text:p>
          </table:table-cell>
          <table:table-cell table:formula="of:=SUM([.D104:.O104])" office:value-type="float" office:value="202237.822171" calcext:value-type="float">
            <text:p><text:s/>202.237,82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RATEIO TRF</text:p>
          </table:table-cell>
          <table:table-cell/>
          <table:table-cell office:value-type="percentage" office:value="0.1707" calcext:value-type="percentage">
            <text:p>17,07%</text:p>
          </table:table-cell>
          <table:table-cell table:number-columns-repeated="8" office:value-type="float" office:value="197503.100625" calcext:value-type="float">
            <text:p><text:s/>197.503,10 </text:p>
          </table:table-cell>
          <table:table-cell office:value-type="float" office:value="239013.745683" calcext:value-type="float">
            <text:p><text:s/>239.013,75 </text:p>
          </table:table-cell>
          <table:table-cell office:value-type="float" office:value="286936.903527" calcext:value-type="float">
            <text:p><text:s/>286.936,90 </text:p>
          </table:table-cell>
          <table:table-cell office:value-type="float" office:value="205576.717302" calcext:value-type="float">
            <text:p><text:s/>205.576,72 </text:p>
          </table:table-cell>
          <table:table-cell office:value-type="float" office:value="208301.568969" calcext:value-type="float">
            <text:p><text:s/>208.301,57 </text:p>
          </table:table-cell>
          <table:table-cell table:style-name="ce177"/>
          <table:table-cell table:number-columns-repeated="16368"/>
        </table:table-row>
        <table:table-row table:style-name="ro2">
          <table:table-cell table:style-name="ce124" office:value-type="string" calcext:value-type="string">
            <text:p>DESCRIÇÃO</text:p>
          </table:table-cell>
          <table:table-cell table:style-name="ce131"/>
          <table:table-cell table:style-name="ce131" office:value-type="string" calcext:value-type="string">
            <text:p>PRIMAVERA</text:p>
          </table:table-cell>
          <table:table-cell table:style-name="ce146" office:value-type="string" office:string-value="JAN" calcext:value-type="string">
            <text:p><text:s/>JAN</text:p>
          </table:table-cell>
          <table:table-cell table:style-name="ce146" office:value-type="string" office:string-value="FEV" calcext:value-type="string">
            <text:p><text:s/>FEV</text:p>
          </table:table-cell>
          <table:table-cell table:style-name="ce146" office:value-type="string" office:string-value="MAR" calcext:value-type="string">
            <text:p><text:s/>MAR</text:p>
          </table:table-cell>
          <table:table-cell table:style-name="ce146" office:value-type="string" office:string-value="ABR" calcext:value-type="string">
            <text:p><text:s/>ABR</text:p>
          </table:table-cell>
          <table:table-cell table:style-name="ce146" office:value-type="string" office:string-value="MAI" calcext:value-type="string">
            <text:p><text:s/>MAI</text:p>
          </table:table-cell>
          <table:table-cell table:style-name="ce146" office:value-type="string" office:string-value="JUN" calcext:value-type="string">
            <text:p><text:s/>JUN</text:p>
          </table:table-cell>
          <table:table-cell table:style-name="ce146" office:value-type="string" office:string-value="JUL" calcext:value-type="string">
            <text:p><text:s/>JUL</text:p>
          </table:table-cell>
          <table:table-cell table:style-name="ce146" office:value-type="string" office:string-value="AGO" calcext:value-type="string">
            <text:p><text:s/>AGO</text:p>
          </table:table-cell>
          <table:table-cell table:style-name="ce146" office:value-type="string" office:string-value="SET" calcext:value-type="string">
            <text:p><text:s/>SET</text:p>
          </table:table-cell>
          <table:table-cell table:style-name="ce146" office:value-type="string" office:string-value="OUT" calcext:value-type="string">
            <text:p><text:s/>OUT</text:p>
          </table:table-cell>
          <table:table-cell table:style-name="ce146" office:value-type="string" office:string-value="NOV" calcext:value-type="string">
            <text:p><text:s/>NOV</text:p>
          </table:table-cell>
          <table:table-cell table:style-name="ce146" office:value-type="string" office:string-value="DEZ" calcext:value-type="string">
            <text:p><text:s/>DEZ</text:p>
          </table:table-cell>
          <table:table-cell table:formula="of:=SUM([.D106:.O106])" office:value-type="float" office:value="0" calcext:value-type="float">
            <text:p><text:s/>- <text:s text:c="2"/></text:p>
          </table:table-cell>
          <table:table-cell table:number-columns-repeated="16368"/>
        </table:table-row>
        <table:table-row table:style-name="ro2" table:visibility="collapse">
          <table:table-cell table:style-name="ce127" office:value-type="string" calcext:value-type="string">
            <text:p>PERCENTUAL DA RCL</text:p>
          </table:table-cell>
          <table:table-cell table:style-name="ce135"/>
          <table:table-cell table:style-name="ce141" office:value-type="percentage" office:value="0.01" calcext:value-type="percentage">
            <text:p>1,00%</text:p>
          </table:table-cell>
          <table:table-cell table:style-name="ce159"/>
          <table:table-cell table:style-name="ce147" table:number-columns-repeated="11"/>
          <table:table-cell table:style-name="ce172"/>
          <table:table-cell table:number-columns-repeated="16368"/>
        </table:table-row>
        <table:table-row table:style-name="ro2" table:visibility="collapse">
          <table:table-cell office:value-type="string" calcext:value-type="string">
            <text:p>VALOR DA RCL</text:p>
          </table:table-cell>
          <table:table-cell table:style-name="ce136" table:number-columns-repeated="2"/>
          <table:table-cell table:number-columns-repeated="2" table:style-name="ce150" office:value-type="float" office:value="55839509.47" calcext:value-type="float">
            <text:p><text:s/>55.839.509,47 </text:p>
          </table:table-cell>
          <table:table-cell table:number-columns-repeated="2" table:style-name="ce150" office:value-type="float" office:value="57013762.36" calcext:value-type="float">
            <text:p><text:s/>57.013.762,36 </text:p>
          </table:table-cell>
          <table:table-cell table:number-columns-repeated="2" table:style-name="ce150" office:value-type="float" office:value="58849971.52" calcext:value-type="float">
            <text:p><text:s/>58.849.971,52 </text:p>
          </table:table-cell>
          <table:table-cell table:number-columns-repeated="2" table:style-name="ce150" office:value-type="float" office:value="60939552.12" calcext:value-type="float">
            <text:p><text:s/>60.939.552,12 </text:p>
          </table:table-cell>
          <table:table-cell table:number-columns-repeated="2" table:style-name="ce150" office:value-type="float" office:value="63777699.88" calcext:value-type="float">
            <text:p><text:s/>63.777.699,88 </text:p>
          </table:table-cell>
          <table:table-cell table:number-columns-repeated="2" table:style-name="ce148" office:value-type="float" office:value="63777699.88" calcext:value-type="float">
            <text:p><text:s/>63.777.699,88 </text:p>
          </table:table-cell>
          <table:table-cell table:style-name="ce175" office:value-type="string" office:string-value="ADIMPLENTE" calcext:value-type="string">
            <text:p><text:s/>ADIMPLENTE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ARCELA DEVIDA</text:p>
          </table:table-cell>
          <table:table-cell table:number-columns-repeated="2"/>
          <table:table-cell table:number-columns-repeated="2" office:value-type="float" office:value="46532.9245583333" calcext:value-type="float">
            <text:p><text:s/>46.532,92 </text:p>
          </table:table-cell>
          <table:table-cell table:number-columns-repeated="2" office:value-type="float" office:value="47511.4686333333" calcext:value-type="float">
            <text:p><text:s/>47.511,47 </text:p>
          </table:table-cell>
          <table:table-cell table:number-columns-repeated="2" office:value-type="float" office:value="49041.6429333333" calcext:value-type="float">
            <text:p><text:s/>49.041,64 </text:p>
          </table:table-cell>
          <table:table-cell table:number-columns-repeated="2" office:value-type="float" office:value="50782.9601" calcext:value-type="float">
            <text:p><text:s/>50.782,96 </text:p>
          </table:table-cell>
          <table:table-cell table:number-columns-repeated="4" office:value-type="float" office:value="53148.0832333333" calcext:value-type="float">
            <text:p><text:s/>53.148,08 </text:p>
          </table:table-cell>
          <table:table-cell office:value-type="float" office:value="600330.325383333" calcext:value-type="float">
            <text:p><text:s/>600.330,33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ARCELA DEPOSITADA</text:p>
          </table:table-cell>
          <table:table-cell table:number-columns-repeated="2"/>
          <table:table-cell table:style-name="ce150" office:value-type="float" office:value="85636.7" calcext:value-type="float">
            <text:p><text:s/>85.636,70 </text:p>
          </table:table-cell>
          <table:table-cell table:number-columns-repeated="4" table:style-name="ce150" office:value-type="float" office:value="42818.35" calcext:value-type="float">
            <text:p><text:s/>42.818,35 </text:p>
          </table:table-cell>
          <table:table-cell table:style-name="ce150" office:value-type="float" office:value="108307.72" calcext:value-type="float">
            <text:p><text:s/>108.307,72 </text:p>
          </table:table-cell>
          <table:table-cell table:style-name="ce150" office:value-type="float" office:value="61000" calcext:value-type="float">
            <text:p><text:s/>61.000,00 </text:p>
          </table:table-cell>
          <table:table-cell table:style-name="ce150" office:value-type="float" office:value="124819.42" calcext:value-type="float">
            <text:p><text:s/>124.819,42 </text:p>
          </table:table-cell>
          <table:table-cell table:style-name="ce150" office:value-type="float" office:value="60300" calcext:value-type="float">
            <text:p><text:s/>60.300,00 </text:p>
          </table:table-cell>
          <table:table-cell table:style-name="ce150" office:value-type="float" office:value="61000" calcext:value-type="float">
            <text:p><text:s/>61.000,00 </text:p>
          </table:table-cell>
          <table:table-cell table:style-name="ce150" office:value-type="float" office:value="0" calcext:value-type="float">
            <text:p><text:s/>- <text:s text:c="2"/></text:p>
          </table:table-cell>
          <table:table-cell table:style-name="ce150"/>
          <table:table-cell office:value-type="float" office:value="672337.24" calcext:value-type="float">
            <text:p><text:s/>672.337,24 </text:p>
          </table:table-cell>
          <table:table-cell table:number-columns-repeated="16368"/>
        </table:table-row>
        <table:table-row table:style-name="ro2" table:visibility="collapse">
          <table:table-cell table:style-name="ce126" office:value-type="string" calcext:value-type="string">
            <text:p>DIFERENÇA DA PARCELA (B - A)</text:p>
          </table:table-cell>
          <table:table-cell table:number-columns-repeated="2"/>
          <table:table-cell table:style-name="ce157" office:value-type="float" office:value="39103.7754416667" calcext:value-type="float">
            <text:p>39.103,78 </text:p>
          </table:table-cell>
          <table:table-cell table:style-name="ce157" office:value-type="float" office:value="-3714.57455833333" calcext:value-type="float">
            <text:p>-3.714,57 </text:p>
          </table:table-cell>
          <table:table-cell table:number-columns-repeated="2" table:style-name="ce157" office:value-type="float" office:value="-4693.11863333334" calcext:value-type="float">
            <text:p>-4.693,12 </text:p>
          </table:table-cell>
          <table:table-cell table:style-name="ce157" office:value-type="float" office:value="-6223.29293333335" calcext:value-type="float">
            <text:p>-6.223,29 </text:p>
          </table:table-cell>
          <table:table-cell table:style-name="ce157" office:value-type="float" office:value="59266.0770666667" calcext:value-type="float">
            <text:p>59.266,08 </text:p>
          </table:table-cell>
          <table:table-cell table:style-name="ce157" office:value-type="float" office:value="10217.0399" calcext:value-type="float">
            <text:p>10.217,04 </text:p>
          </table:table-cell>
          <table:table-cell table:style-name="ce157" office:value-type="float" office:value="74036.4599" calcext:value-type="float">
            <text:p>74.036,46 </text:p>
          </table:table-cell>
          <table:table-cell table:style-name="ce157" office:value-type="float" office:value="7151.91676666666" calcext:value-type="float">
            <text:p>7.151,92 </text:p>
          </table:table-cell>
          <table:table-cell table:style-name="ce157" office:value-type="float" office:value="7851.91676666666" calcext:value-type="float">
            <text:p>7.851,92 </text:p>
          </table:table-cell>
          <table:table-cell table:number-columns-repeated="2" table:style-name="ce157" office:value-type="float" office:value="-53148.0832333333" calcext:value-type="float">
            <text:p>-53.148,08 </text:p>
          </table:table-cell>
          <table:table-cell table:style-name="ce157" office:value-type="float" office:value="72006.9146166667" calcext:value-type="float">
            <text:p>72.006,91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RATEIO TJPE</text:p>
          </table:table-cell>
          <table:table-cell table:style-name="ce137" office:value-type="percentage" office:value="0.1224" calcext:value-type="percentage">
            <text:p>12,24%</text:p>
          </table:table-cell>
          <table:table-cell office:value-type="percentage" office:value="0" calcext:value-type="percentage">
            <text:p>0,00%</text:p>
          </table:table-cell>
          <table:table-cell office:value-type="float" office:value="10481.93208" calcext:value-type="float">
            <text:p><text:s/>10.481,93 </text:p>
          </table:table-cell>
          <table:table-cell table:number-columns-repeated="4" office:value-type="float" office:value="5240.96604" calcext:value-type="float">
            <text:p><text:s/>5.240,97 </text:p>
          </table:table-cell>
          <table:table-cell office:value-type="float" office:value="13256.864928" calcext:value-type="float">
            <text:p><text:s/>13.256,86 </text:p>
          </table:table-cell>
          <table:table-cell table:number-columns-repeated="6" office:value-type="float" office:value="0" calcext:value-type="float">
            <text:p><text:s/>- <text:s text:c="2"/></text:p>
          </table:table-cell>
          <table:table-cell table:style-name="ce177"/>
          <table:table-cell table:number-columns-repeated="16368"/>
        </table:table-row>
        <table:table-row table:style-name="ro2">
          <table:table-cell office:value-type="string" calcext:value-type="string">
            <text:p>RATEIO TRT</text:p>
          </table:table-cell>
          <table:table-cell table:style-name="ce137" office:value-type="percentage" office:value="0.8373" calcext:value-type="percentage">
            <text:p>83,73%</text:p>
          </table:table-cell>
          <table:table-cell office:value-type="percentage" office:value="0.9541" calcext:value-type="percentage">
            <text:p>95,41%</text:p>
          </table:table-cell>
          <table:table-cell office:value-type="float" office:value="71703.60891" calcext:value-type="float">
            <text:p><text:s/>71.703,61 </text:p>
          </table:table-cell>
          <table:table-cell table:number-columns-repeated="4" office:value-type="float" office:value="35851.804455" calcext:value-type="float">
            <text:p><text:s/>35.851,80 </text:p>
          </table:table-cell>
          <table:table-cell office:value-type="float" office:value="90686.053956" calcext:value-type="float">
            <text:p><text:s/>90.686,05 </text:p>
          </table:table-cell>
          <table:table-cell office:value-type="float" office:value="58200.1" calcext:value-type="float">
            <text:p><text:s/>58.200,10 </text:p>
          </table:table-cell>
          <table:table-cell office:value-type="float" office:value="119090.208622" calcext:value-type="float">
            <text:p><text:s/>119.090,21 </text:p>
          </table:table-cell>
          <table:table-cell office:value-type="float" office:value="57532.23" calcext:value-type="float">
            <text:p><text:s/>57.532,23 </text:p>
          </table:table-cell>
          <table:table-cell office:value-type="float" office:value="58200.1" calcext:value-type="float">
            <text:p><text:s/>58.200,10 </text:p>
          </table:table-cell>
          <table:table-cell table:number-columns-repeated="2" office:value-type="float" office:value="0" calcext:value-type="float">
            <text:p><text:s/>- <text:s text:c="2"/></text:p>
          </table:table-cell>
          <table:table-cell table:formula="of:=SUM([.D113:.O113])" office:value-type="float" office:value="598819.519308" calcext:value-type="float">
            <text:p><text:s/>598.819,52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RATEIO TRF</text:p>
          </table:table-cell>
          <table:table-cell table:style-name="ce137" office:value-type="percentage" office:value="0.0403" calcext:value-type="percentage">
            <text:p>4,03%</text:p>
          </table:table-cell>
          <table:table-cell office:value-type="percentage" office:value="0.0459" calcext:value-type="percentage">
            <text:p>4,59%</text:p>
          </table:table-cell>
          <table:table-cell office:value-type="float" office:value="3451.15901" calcext:value-type="float">
            <text:p><text:s/>3.451,16 </text:p>
          </table:table-cell>
          <table:table-cell table:number-columns-repeated="4" office:value-type="float" office:value="1725.579505" calcext:value-type="float">
            <text:p><text:s/>1.725,58 </text:p>
          </table:table-cell>
          <table:table-cell office:value-type="float" office:value="4364.801116" calcext:value-type="float">
            <text:p><text:s/>4.364,80 </text:p>
          </table:table-cell>
          <table:table-cell office:value-type="float" office:value="2799.9" calcext:value-type="float">
            <text:p><text:s/>2.799,90 </text:p>
          </table:table-cell>
          <table:table-cell office:value-type="float" office:value="5729.211378" calcext:value-type="float">
            <text:p><text:s/>5.729,21 </text:p>
          </table:table-cell>
          <table:table-cell office:value-type="float" office:value="2767.77" calcext:value-type="float">
            <text:p><text:s/>2.767,77 </text:p>
          </table:table-cell>
          <table:table-cell office:value-type="float" office:value="2799.9" calcext:value-type="float">
            <text:p><text:s/>2.799,90 </text:p>
          </table:table-cell>
          <table:table-cell table:number-columns-repeated="2" office:value-type="float" office:value="0" calcext:value-type="float">
            <text:p><text:s/>- <text:s text:c="2"/></text:p>
          </table:table-cell>
          <table:table-cell table:style-name="ce177"/>
          <table:table-cell table:number-columns-repeated="16368"/>
        </table:table-row>
        <table:table-row table:style-name="ro2">
          <table:table-cell table:style-name="ce124" office:value-type="string" calcext:value-type="string">
            <text:p>DESCRIÇÃO</text:p>
          </table:table-cell>
          <table:table-cell table:style-name="ce131"/>
          <table:table-cell table:style-name="ce131" office:value-type="string" calcext:value-type="string">
            <text:p>TRACUNHAÉM</text:p>
          </table:table-cell>
          <table:table-cell table:style-name="ce146" office:value-type="string" office:string-value="JAN" calcext:value-type="string">
            <text:p><text:s/>JAN</text:p>
          </table:table-cell>
          <table:table-cell table:style-name="ce146" office:value-type="string" office:string-value="FEV" calcext:value-type="string">
            <text:p><text:s/>FEV</text:p>
          </table:table-cell>
          <table:table-cell table:style-name="ce146" office:value-type="string" office:string-value="MAR" calcext:value-type="string">
            <text:p><text:s/>MAR</text:p>
          </table:table-cell>
          <table:table-cell table:style-name="ce146" office:value-type="string" office:string-value="ABR" calcext:value-type="string">
            <text:p><text:s/>ABR</text:p>
          </table:table-cell>
          <table:table-cell table:style-name="ce146" office:value-type="string" office:string-value="MAI" calcext:value-type="string">
            <text:p><text:s/>MAI</text:p>
          </table:table-cell>
          <table:table-cell table:style-name="ce146" office:value-type="string" office:string-value="JUN" calcext:value-type="string">
            <text:p><text:s/>JUN</text:p>
          </table:table-cell>
          <table:table-cell table:style-name="ce146" office:value-type="string" office:string-value="JUL" calcext:value-type="string">
            <text:p><text:s/>JUL</text:p>
          </table:table-cell>
          <table:table-cell table:style-name="ce146" office:value-type="string" office:string-value="AGO" calcext:value-type="string">
            <text:p><text:s/>AGO</text:p>
          </table:table-cell>
          <table:table-cell table:style-name="ce146" office:value-type="string" office:string-value="SET" calcext:value-type="string">
            <text:p><text:s/>SET</text:p>
          </table:table-cell>
          <table:table-cell table:style-name="ce146" office:value-type="string" office:string-value="OUT" calcext:value-type="string">
            <text:p><text:s/>OUT</text:p>
          </table:table-cell>
          <table:table-cell table:style-name="ce146" office:value-type="string" office:string-value="NOV" calcext:value-type="string">
            <text:p><text:s/>NOV</text:p>
          </table:table-cell>
          <table:table-cell table:style-name="ce146" office:value-type="string" office:string-value="DEZ" calcext:value-type="string">
            <text:p><text:s/>DEZ</text:p>
          </table:table-cell>
          <table:table-cell table:formula="of:=SUM([.D115:.O115])" office:value-type="float" office:value="0" calcext:value-type="float">
            <text:p><text:s/>- <text:s text:c="2"/>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ERCENTUAL DA RCL</text:p>
          </table:table-cell>
          <table:table-cell/>
          <table:table-cell office:value-type="percentage" office:value="0.01" calcext:value-type="percentage">
            <text:p>1,00%</text:p>
          </table:table-cell>
          <table:table-cell table:style-name="ce147" table:number-columns-repeated="12"/>
          <table:table-cell table:style-name="ce172"/>
          <table:table-cell table:number-columns-repeated="16368"/>
        </table:table-row>
        <table:table-row table:style-name="ro2" table:visibility="collapse">
          <table:table-cell office:value-type="string" calcext:value-type="string">
            <text:p>VALOR DA RCL</text:p>
          </table:table-cell>
          <table:table-cell table:style-name="ce133"/>
          <table:table-cell/>
          <table:table-cell table:number-columns-repeated="2" table:style-name="ce150" office:value-type="float" office:value="49068094.45" calcext:value-type="float">
            <text:p><text:s/>49.068.094,45 </text:p>
          </table:table-cell>
          <table:table-cell table:number-columns-repeated="2" table:style-name="ce150" office:value-type="float" office:value="49571715.44" calcext:value-type="float">
            <text:p><text:s/>49.571.715,44 </text:p>
          </table:table-cell>
          <table:table-cell table:number-columns-repeated="2" table:style-name="ce150" office:value-type="float" office:value="51795028.26" calcext:value-type="float">
            <text:p><text:s/>51.795.028,26 </text:p>
          </table:table-cell>
          <table:table-cell table:number-columns-repeated="2" table:style-name="ce150" office:value-type="float" office:value="52974183.27" calcext:value-type="float">
            <text:p><text:s/>52.974.183,27 </text:p>
          </table:table-cell>
          <table:table-cell table:style-name="ce150" table:number-columns-repeated="2"/>
          <table:table-cell table:number-columns-repeated="2" table:style-name="ce148" office:value-type="float" office:value="0" calcext:value-type="float">
            <text:p><text:s/>- <text:s text:c="2"/></text:p>
          </table:table-cell>
          <table:table-cell table:style-name="ce175" office:value-type="string" office:string-value="ADIMPLENTE" calcext:value-type="string">
            <text:p><text:s/>ADIMPLENTE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ARCELA DEVIDA</text:p>
          </table:table-cell>
          <table:table-cell table:style-name="ce133"/>
          <table:table-cell/>
          <table:table-cell table:number-columns-repeated="2" office:value-type="float" office:value="40890.0787083333" calcext:value-type="float">
            <text:p><text:s/>40.890,08 </text:p>
          </table:table-cell>
          <table:table-cell table:number-columns-repeated="2" office:value-type="float" office:value="41309.7628666667" calcext:value-type="float">
            <text:p><text:s/>41.309,76 </text:p>
          </table:table-cell>
          <table:table-cell table:number-columns-repeated="2" office:value-type="float" office:value="43162.52355" calcext:value-type="float">
            <text:p><text:s/>43.162,52 </text:p>
          </table:table-cell>
          <table:table-cell table:number-columns-repeated="2" office:value-type="float" office:value="44145.152725" calcext:value-type="float">
            <text:p><text:s/>44.145,15 </text:p>
          </table:table-cell>
          <table:table-cell table:number-columns-repeated="4" office:value-type="float" office:value="0" calcext:value-type="float">
            <text:p><text:s/>- <text:s text:c="2"/></text:p>
          </table:table-cell>
          <table:table-cell office:value-type="float" office:value="339015.0357" calcext:value-type="float">
            <text:p><text:s/>339.015,04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PARCELA DEPOSITADA</text:p>
          </table:table-cell>
          <table:table-cell table:style-name="ce133"/>
          <table:table-cell/>
          <table:table-cell table:number-columns-repeated="4" table:style-name="ce150" office:value-type="float" office:value="0" calcext:value-type="float">
            <text:p><text:s/>- <text:s text:c="2"/></text:p>
          </table:table-cell>
          <table:table-cell table:style-name="ce150" office:value-type="float" office:value="210261.43" calcext:value-type="float">
            <text:p><text:s/>210.261,43 </text:p>
          </table:table-cell>
          <table:table-cell table:style-name="ce150" office:value-type="float" office:value="0" calcext:value-type="float">
            <text:p><text:s/>- <text:s text:c="2"/></text:p>
          </table:table-cell>
          <table:table-cell table:style-name="ce150" office:value-type="float" office:value="614496.95" calcext:value-type="float">
            <text:p><text:s/>614.496,95 </text:p>
          </table:table-cell>
          <table:table-cell table:style-name="ce150" table:number-columns-repeated="5"/>
          <table:table-cell office:value-type="float" office:value="824758.38" calcext:value-type="float">
            <text:p><text:s/>824.758,38 </text:p>
          </table:table-cell>
          <table:table-cell table:number-columns-repeated="16368"/>
        </table:table-row>
        <table:table-row table:style-name="ro2" table:visibility="collapse">
          <table:table-cell table:style-name="ce126" office:value-type="string" calcext:value-type="string">
            <text:p>DIFERENÇA DA PARCELA (B - A)</text:p>
          </table:table-cell>
          <table:table-cell table:style-name="ce133"/>
          <table:table-cell/>
          <table:table-cell table:number-columns-repeated="2" table:style-name="ce160" office:value-type="float" office:value="-40890.0787083333" calcext:value-type="float">
            <text:p>(40.890,08)</text:p>
          </table:table-cell>
          <table:table-cell table:number-columns-repeated="2" table:style-name="ce160" office:value-type="float" office:value="-41309.7628666667" calcext:value-type="float">
            <text:p>(41.309,76)</text:p>
          </table:table-cell>
          <table:table-cell table:style-name="ce160" office:value-type="float" office:value="167098.90645" calcext:value-type="float">
            <text:p>167.098,91 </text:p>
          </table:table-cell>
          <table:table-cell table:style-name="ce160" office:value-type="float" office:value="-43162.52355" calcext:value-type="float">
            <text:p>(43.162,52)</text:p>
          </table:table-cell>
          <table:table-cell table:style-name="ce160" office:value-type="float" office:value="570351.797275" calcext:value-type="float">
            <text:p>570.351,80 </text:p>
          </table:table-cell>
          <table:table-cell table:style-name="ce160" office:value-type="float" office:value="-44145.152725" calcext:value-type="float">
            <text:p>(44.145,15)</text:p>
          </table:table-cell>
          <table:table-cell table:number-columns-repeated="4" table:style-name="ce160" office:value-type="float" office:value="0" calcext:value-type="float">
            <text:p>0,00 </text:p>
          </table:table-cell>
          <table:table-cell table:style-name="ce160" office:value-type="float" office:value="485743.3443" calcext:value-type="float">
            <text:p>485.743,34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RATEIO TJPE</text:p>
          </table:table-cell>
          <table:table-cell/>
          <table:table-cell office:value-type="percentage" office:value="0.1721" calcext:value-type="percentage">
            <text:p>17,21%</text:p>
          </table:table-cell>
          <table:table-cell table:number-columns-repeated="4" office:value-type="float" office:value="0" calcext:value-type="float">
            <text:p><text:s/>- <text:s text:c="2"/></text:p>
          </table:table-cell>
          <table:table-cell office:value-type="float" office:value="36185.992103" calcext:value-type="float">
            <text:p><text:s/>36.185,99 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105754.925095" calcext:value-type="float">
            <text:p><text:s/>105.754,93 </text:p>
          </table:table-cell>
          <table:table-cell table:number-columns-repeated="5" office:value-type="float" office:value="0" calcext:value-type="float">
            <text:p><text:s/>- <text:s text:c="2"/></text:p>
          </table:table-cell>
          <table:table-cell table:style-name="ce177"/>
          <table:table-cell table:number-columns-repeated="16368"/>
        </table:table-row>
        <table:table-row table:style-name="ro2">
          <table:table-cell office:value-type="string" calcext:value-type="string">
            <text:p>RATEIO TRT</text:p>
          </table:table-cell>
          <table:table-cell/>
          <table:table-cell office:value-type="percentage" office:value="0.1016" calcext:value-type="percentage">
            <text:p>10,16%</text:p>
          </table:table-cell>
          <table:table-cell table:number-columns-repeated="4" office:value-type="float" office:value="0" calcext:value-type="float">
            <text:p><text:s/>- <text:s text:c="2"/></text:p>
          </table:table-cell>
          <table:table-cell office:value-type="float" office:value="21362.561288" calcext:value-type="float">
            <text:p><text:s/>21.362,56 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62432.89012" calcext:value-type="float">
            <text:p><text:s/>62.432,89 </text:p>
          </table:table-cell>
          <table:table-cell table:number-columns-repeated="5" office:value-type="float" office:value="0" calcext:value-type="float">
            <text:p><text:s/>- <text:s text:c="2"/></text:p>
          </table:table-cell>
          <table:table-cell table:formula="of:=SUM([.D122:.O122])" office:value-type="float" office:value="83795.451408" calcext:value-type="float">
            <text:p><text:s/>83.795,45 </text:p>
          </table:table-cell>
          <table:table-cell table:number-columns-repeated="16368"/>
        </table:table-row>
        <table:table-row table:style-name="ro2" table:visibility="collapse">
          <table:table-cell office:value-type="string" calcext:value-type="string">
            <text:p>RATEIO TRF</text:p>
          </table:table-cell>
          <table:table-cell/>
          <table:table-cell office:value-type="percentage" office:value="0.7263" calcext:value-type="percentage">
            <text:p>72,63%</text:p>
          </table:table-cell>
          <table:table-cell table:number-columns-repeated="4" office:value-type="float" office:value="0" calcext:value-type="float">
            <text:p><text:s/>- <text:s text:c="2"/></text:p>
          </table:table-cell>
          <table:table-cell office:value-type="float" office:value="152712.876609" calcext:value-type="float">
            <text:p><text:s/>152.712,88 </text:p>
          </table:table-cell>
          <table:table-cell office:value-type="float" office:value="0" calcext:value-type="float">
            <text:p><text:s/>- <text:s text:c="2"/></text:p>
          </table:table-cell>
          <table:table-cell office:value-type="float" office:value="446309.134785" calcext:value-type="float">
            <text:p><text:s/>446.309,13 </text:p>
          </table:table-cell>
          <table:table-cell table:number-columns-repeated="5" office:value-type="float" office:value="0" calcext:value-type="float">
            <text:p><text:s/>- <text:s text:c="2"/></text:p>
          </table:table-cell>
          <table:table-cell table:style-name="ce177"/>
          <table:table-cell table:number-columns-repeated="16368"/>
        </table:table-row>
      </table:table>
      <table:named-expressions/>
      <table:database-ranges>
        <table:database-range table:name="__Anonymous_Sheet_DB__0" table:target-range-address="Planilha1.A7:Planilha1.P7" table:display-filter-buttons="true">
          <table:filter>
            <table:filter-and>
              <table:filter-condition table:value="DESCRIÇÃO" table:operator="=" table:field-number="0">
                <table:filter-set-item table:value="DESCRIÇÃO"/>
                <table:filter-set-item table:value="RATEIO TRT"/>
              </table:filter-condition>
            </table:filter-and>
          </table:filter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unito" svg:font-family="Nunito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6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6P0"/>
    </number:number-style>
    <number:number-style style:name="N118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8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9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9P0"/>
    </number:number-style>
    <number:date-style style:name="N120">
      <number:day/>
      <number:text>/</number:text>
      <number:month/>
      <number:text>/</number:text>
      <number:year number:style="long"/>
    </number:date-style>
    <number:date-style style:name="N121">
      <number:day/>
      <number:text>/</number:text>
      <number:month number:textual="true"/>
      <number:text>/</number:text>
      <number:year/>
    </number:date-style>
    <number:date-style style:name="N122">
      <number:day/>
      <number:text>/</number:text>
      <number:month number:textual="true"/>
    </number:date-style>
    <number:date-style style:name="N123">
      <number:month number:textual="true"/>
      <number:text>/</number:text>
      <number:year/>
    </number:date-style>
    <number:time-style style:name="N124">
      <number:hours/>
      <number:text>:</number:text>
      <number:minutes number:style="long"/>
      <number:text> </number:text>
      <number:am-pm/>
    </number:time-style>
    <number:time-style style:name="N125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6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1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2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2P0"/>
    </number:number-style>
    <number:number-style style:name="N136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6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6P2" style:volatile="true">
      <number:text loext:blank-width-char="("> </number:text>
      <number:fill-character> </number:fill-character>
      <number:text>- _)</number:text>
    </number:number-style>
    <number:text-style style:name="N136">
      <number:text loext:blank-width-char="("> </number:text>
      <number:text-content/>
      <number:text loext:blank-width-char=")"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0P2" style:volatile="true">
      <number:text loext:blank-width-char="("> R$ </number:text>
      <number:fill-character> </number:fill-character>
      <number:text>- _)</number:text>
    </number:number-style>
    <number:text-style style:name="N140">
      <number:text loext:blank-width-char="("> </number:text>
      <number:text-content/>
      <number:text loext:blank-width-char=")"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4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44">
      <number:text loext:blank-width-char="-"> </number:text>
      <number:text-content/>
      <number:text loext:blank-width-char="-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8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8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8">
      <number:text loext:blank-width-char="("> </number:text>
      <number:text-content/>
      <number:text loext:blank-width-char=")"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5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5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5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55">
      <number:text loext:blank-width-char="-"> </number:text>
      <number:text-content/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7P0" style:volatile="true">
      <number:number number:decimal-places="2" number:min-decimal-places="2" number:min-integer-digits="1" number:grouping="true"/>
      <number:text loext:blank-width-char=" "> </number:text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157P0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>
        <loext:char-complex-color loext:theme-type="dark1" loext:color-type="theme"/>
      </style:text-properties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>
        <loext:char-complex-color loext:theme-type="dark1" loext:color-type="theme"/>
      </style:text-properties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>
        <loext:char-complex-color loext:theme-type="dark1" loext:color-type="theme"/>
      </style:text-properties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>
        <loext:char-complex-color loext:theme-type="dark1" loext:color-type="theme"/>
      </style:text-properties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>
        <loext:char-complex-color loext:theme-type="dark1" loext:color-type="theme"/>
      </style:text-properties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>
        <loext:char-complex-color loext:theme-type="dark1" loext:color-type="theme"/>
      </style:text-properties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>
        <loext:char-complex-color loext:theme-type="dark1" loext:color-type="theme"/>
      </style:text-properties>
    </style:style>
    <style:style style:name="Warning" style:family="table-cell" style:parent-style-name="Status">
      <style:table-cell-properties fo:wrap-option="no-wrap" style:shrink-to-fit="false"/>
      <style:text-properties fo:color="#cc0000">
        <loext:char-complex-color loext:theme-type="dark1" loext:color-type="theme"/>
      </style:text-properties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>
        <loext:char-complex-color loext:theme-type="dark1" loext:color-type="theme"/>
      </style:text-properties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Sheets">
      <loext:theme-colors loext:name="Sheets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0563c1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/00/0000</text:date>, <text:time style:data-style-name="N2" text:time-value="11:49:40.906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Planilha1" style:display-name="PageStyle_Planilha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MAURICIO RAFAEL SANTA CRUZ</meta:initial-creator>
    <dc:creator>TRT6</dc:creator>
    <meta:creation-date>2024-09-09T12:31:08</meta:creation-date>
    <dc:date>2025-07-03T19:11:32</dc:date>
    <meta:generator>LibreOffice/24.2.5.2$Windows_X86_64 LibreOffice_project/bffef4ea93e59bebbeaf7f431bb02b1a39ee8a59</meta:generator>
    <meta:document-statistic meta:table-count="1" meta:cell-count="1505" meta:object-count="0"/>
    <meta:user-defined meta:name="AppVersion">14.0300</meta:user-defined>
    <meta:user-defined meta:name="ContentTypeId">0x010100794DDD0EE8DB574898A9E718408254F6</meta:user-defined>
    <meta:user-defined meta:name="MediaServiceImageTags"/>
  </office:meta>
</office:document-meta>
</file>