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Pictures/100000010000015C000000593C14D786.png" manifest:media-type="image/png"/>
  <manifest:file-entry manifest:full-path="Pictures/100000010000029A000000F1D7E3B26D.png" manifest:media-type="image/png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Calibri" svg:font-family="Calibri" style:font-family-generic="roman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Noto Sans" svg:font-family="'Noto Sans'" style:font-family-generic="swiss"/>
    <style:font-face style:name="Noto Sans CJK SC" svg:font-family="'Noto Sans CJK SC'" style:font-family-generic="system" style:font-pitch="variable"/>
    <style:font-face style:name="Noto Sans1" svg:font-family="'Noto Sans'" style:font-family-generic="system" style:font-pitch="variable"/>
    <style:font-face style:name="Source Han Serif CN" svg:font-family="'Source Han Serif CN'" style:font-family-generic="system" style:font-pitch="variable"/>
  </office:font-face-decls>
  <office:automatic-styles>
    <style:style style:name="P1" style:family="paragraph" style:parent-style-name="Standard">
      <style:paragraph-properties fo:margin-top="0in" fo:margin-bottom="0in" style:contextual-spacing="false" fo:line-height="0.1665in" fo:orphans="2" fo:widows="2"/>
      <style:text-properties style:font-name="Calibri" fo:font-size="12pt" style:font-size-asian="12pt"/>
    </style:style>
    <style:style style:name="P2" style:family="paragraph">
      <loext:graphic-properties draw:fill="none" draw:fill-color="#ffffff"/>
    </style:style>
    <style:style style:name="P3" style:family="paragraph" style:parent-style-name="Standard">
      <style:paragraph-properties fo:margin-top="0in" fo:margin-bottom="0.0016in" style:contextual-spacing="false" fo:line-height="0.0972in" fo:orphans="2" fo:widows="2"/>
      <style:text-properties style:font-name="Calibri" fo:font-size="7pt" style:font-size-asian="7pt"/>
    </style:style>
    <style:style style:name="P4" style:family="paragraph" style:parent-style-name="Standard">
      <style:paragraph-properties fo:margin-left="2.1693in" fo:margin-right="1.3602in" fo:margin-top="0in" fo:margin-bottom="0in" style:contextual-spacing="false" fo:line-height="94%" fo:orphans="0" fo:widows="0" fo:text-indent="-0.9681in" style:auto-text-indent="false"/>
    </style:style>
    <style:style style:name="P5" style:family="paragraph" style:parent-style-name="Standard">
      <style:paragraph-properties fo:margin-top="0in" fo:margin-bottom="0.0016in" style:contextual-spacing="false" fo:line-height="0.0835in" fo:orphans="2" fo:widows="2"/>
      <style:text-properties style:font-name="Calibri" fo:font-size="6pt" style:font-size-asian="6pt"/>
    </style:style>
    <style:style style:name="P6" style:family="paragraph" style:parent-style-name="Standard">
      <style:paragraph-properties fo:margin-left="2.0398in" fo:margin-right="-0.0138in" fo:margin-top="0in" fo:margin-bottom="0in" style:contextual-spacing="false" fo:line-height="100%" fo:orphans="0" fo:widows="0" fo:text-indent="0in" style:auto-text-indent="false"/>
    </style:style>
    <style:style style:name="P7" style:family="paragraph" style:parent-style-name="Standard">
      <style:paragraph-properties fo:margin-top="0in" fo:margin-bottom="0.0134in" style:contextual-spacing="false" fo:line-height="0.1665in" fo:orphans="2" fo:widows="2"/>
      <style:text-properties style:font-name="Calibri" fo:font-size="12pt" style:font-size-asian="12pt"/>
    </style:style>
    <style:style style:name="P8" style:family="paragraph" style:parent-style-name="Standard">
      <style:paragraph-properties fo:margin-left="3.8181in" fo:margin-right="-0.0138in" fo:margin-top="0in" fo:margin-bottom="0in" style:contextual-spacing="false" fo:line-height="100%" fo:orphans="0" fo:widows="0" fo:text-indent="0in" style:auto-text-indent="false"/>
    </style:style>
    <style:style style:name="P9" style:family="paragraph" style:parent-style-name="Standard">
      <style:paragraph-properties fo:margin-top="0in" fo:margin-bottom="0.0382in" style:contextual-spacing="false" fo:line-height="0.1665in" fo:orphans="2" fo:widows="2"/>
      <style:text-properties style:font-name="Calibri" fo:font-size="12pt" style:font-size-asian="12pt"/>
    </style:style>
    <style:style style:name="P10" style:family="paragraph" style:parent-style-name="Standard">
      <style:paragraph-properties fo:margin-right="0.1591in" fo:margin-top="0in" fo:margin-bottom="0in" style:contextual-spacing="false" fo:line-height="94%" fo:orphans="0" fo:widows="0" fo:text-indent="0.9835in" style:auto-text-indent="false"/>
    </style:style>
    <style:style style:name="P11" style:family="paragraph" style:parent-style-name="Standard">
      <style:paragraph-properties fo:margin-top="0in" fo:margin-bottom="0.0252in" style:contextual-spacing="false" fo:line-height="0.1665in" fo:orphans="2" fo:widows="2"/>
      <style:text-properties style:font-name="Calibri" fo:font-size="12pt" style:font-size-asian="12pt"/>
    </style:style>
    <style:style style:name="P12" style:family="paragraph" style:parent-style-name="Standard">
      <style:paragraph-properties fo:margin-right="0.1598in" fo:margin-top="0in" fo:margin-bottom="0in" style:contextual-spacing="false" fo:line-height="94%" fo:orphans="0" fo:widows="0" fo:text-indent="0.9835in" style:auto-text-indent="false"/>
    </style:style>
    <style:style style:name="P13" style:family="paragraph" style:parent-style-name="Standard">
      <style:paragraph-properties fo:margin-left="0.9835in" fo:margin-right="-0.0138in" fo:margin-top="0in" fo:margin-bottom="0in" style:contextual-spacing="false" fo:line-height="100%" fo:orphans="0" fo:widows="0" fo:text-indent="0in" style:auto-text-indent="false"/>
    </style:style>
    <style:style style:name="P14" style:family="paragraph" style:parent-style-name="Standard">
      <style:paragraph-properties fo:margin-right="0.1571in" fo:margin-top="0in" fo:margin-bottom="0in" style:contextual-spacing="false" fo:line-height="94%" fo:orphans="0" fo:widows="0" fo:text-indent="0.9835in" style:auto-text-indent="false"/>
    </style:style>
    <style:style style:name="P15" style:family="paragraph" style:parent-style-name="Standard">
      <style:paragraph-properties fo:margin-left="0.9445in" fo:margin-right="-0.0138in" fo:margin-top="0in" fo:margin-bottom="0in" style:contextual-spacing="false" fo:line-height="94%" fo:orphans="0" fo:widows="0" fo:text-indent="0in" style:auto-text-indent="false"/>
    </style:style>
    <style:style style:name="P16" style:family="paragraph" style:parent-style-name="Standard">
      <style:paragraph-properties fo:margin-left="0.9835in" fo:margin-right="0.1634in" fo:margin-top="0in" fo:margin-bottom="0in" style:contextual-spacing="false" fo:line-height="94%" fo:orphans="0" fo:widows="0" fo:text-indent="-0.0382in" style:auto-text-indent="false"/>
    </style:style>
    <style:style style:name="P17" style:family="paragraph" style:parent-style-name="Standard">
      <style:paragraph-properties fo:margin-left="0.9846in" fo:margin-right="-0.0138in" fo:margin-top="0in" fo:margin-bottom="0in" style:contextual-spacing="false" fo:line-height="94%" fo:orphans="0" fo:widows="0" fo:text-indent="0in" style:auto-text-indent="false"/>
    </style:style>
    <style:style style:name="P18" style:family="paragraph" style:parent-style-name="Standard">
      <style:paragraph-properties fo:margin-right="0.1638in" fo:margin-top="0in" fo:margin-bottom="0in" style:contextual-spacing="false" fo:line-height="94%" fo:orphans="0" fo:widows="0" fo:text-indent="0.9846in" style:auto-text-indent="false"/>
    </style:style>
    <style:style style:name="P19" style:family="paragraph" style:parent-style-name="Standard">
      <style:paragraph-properties fo:margin-right="0.1598in" fo:margin-top="0in" fo:margin-bottom="0in" style:contextual-spacing="false" fo:line-height="94%" fo:orphans="0" fo:widows="0" fo:text-indent="0.9846in" style:auto-text-indent="false"/>
    </style:style>
    <style:style style:name="P20" style:family="paragraph" style:parent-style-name="Standard">
      <style:paragraph-properties fo:margin-top="0in" fo:margin-bottom="0.05in" style:contextual-spacing="false" fo:line-height="0.1665in" fo:orphans="2" fo:widows="2"/>
      <style:text-properties style:font-name="Calibri" fo:font-size="12pt" style:font-size-asian="12pt"/>
    </style:style>
    <style:style style:name="P21" style:family="paragraph" style:parent-style-name="Standard">
      <style:paragraph-properties fo:margin-left="1.8846in" fo:margin-right="-0.0138in" fo:margin-top="0in" fo:margin-bottom="0in" style:contextual-spacing="false" fo:line-height="100%" fo:orphans="0" fo:widows="0" fo:text-indent="0in" style:auto-text-indent="false"/>
    </style:style>
    <style:style style:name="P22" style:family="paragraph" style:parent-style-name="Standard">
      <style:paragraph-properties fo:margin-top="0in" fo:margin-bottom="0.0634in" style:contextual-spacing="false" fo:line-height="0.1665in" fo:orphans="2" fo:widows="2"/>
      <style:text-properties style:font-name="Calibri" fo:font-size="12pt" style:font-size-asian="12pt"/>
    </style:style>
    <style:style style:name="P23" style:family="paragraph" style:parent-style-name="Standard">
      <style:paragraph-properties fo:margin-left="1.6181in" fo:margin-right="1.1665in" fo:margin-top="0in" fo:margin-bottom="0in" style:contextual-spacing="false" fo:line-height="94%" fo:orphans="0" fo:widows="0" fo:text-indent="-0.6098in" style:auto-text-indent="false"/>
    </style:style>
    <style:style style:name="T1" style:family="text">
      <style:text-properties style:font-name="Calibri" fo:font-size="12pt" style:font-size-asian="12pt"/>
    </style:style>
    <style:style style:name="T2" style:family="text">
      <style:text-properties style:font-name="Calibri" fo:font-size="7pt" style:font-size-asian="7pt"/>
    </style:style>
    <style:style style:name="T3" style:family="text">
      <style:text-properties fo:color="#000000" loext:opacity="100%" style:font-name="Calibri" fo:font-size="12pt" style:font-size-asian="12pt"/>
    </style:style>
    <style:style style:name="T4" style:family="text">
      <style:text-properties fo:color="#000000" loext:opacity="100%" style:font-name="Calibri" fo:font-size="12pt" fo:letter-spacing="0.0201in" style:font-size-asian="12pt"/>
    </style:style>
    <style:style style:name="T5" style:family="text">
      <style:text-properties fo:color="#000000" loext:opacity="100%" style:font-name="Calibri" fo:font-size="12pt" fo:letter-spacing="0.0209in" style:font-size-asian="12pt"/>
    </style:style>
    <style:style style:name="T6" style:family="text">
      <style:text-properties fo:color="#000000" loext:opacity="100%" style:font-name="Calibri" fo:font-size="12pt" fo:letter-spacing="0.0209in" style:font-size-asian="12pt" style:text-scale="113%"/>
    </style:style>
    <style:style style:name="T7" style:family="text">
      <style:text-properties fo:color="#000000" loext:opacity="100%" style:font-name="Calibri" fo:font-size="12pt" fo:letter-spacing="0.0209in" style:font-size-asian="12pt" style:text-scale="112%"/>
    </style:style>
    <style:style style:name="T8" style:family="text">
      <style:text-properties fo:color="#000000" loext:opacity="100%" style:font-name="Calibri" fo:font-size="12pt" fo:letter-spacing="0.022in" style:font-size-asian="12pt"/>
    </style:style>
    <style:style style:name="T9" style:family="text">
      <style:text-properties fo:color="#000000" loext:opacity="100%" style:font-name="Calibri" fo:font-size="12pt" fo:letter-spacing="0.0028in" style:font-size-asian="12pt"/>
    </style:style>
    <style:style style:name="T10" style:family="text">
      <style:text-properties fo:color="#000000" loext:opacity="100%" style:font-name="Calibri" fo:font-size="12pt" fo:letter-spacing="0.0228in" style:font-size-asian="12pt"/>
    </style:style>
    <style:style style:name="T11" style:family="text">
      <style:text-properties fo:color="#000000" loext:opacity="100%" style:font-name="Calibri" fo:font-size="12pt" fo:letter-spacing="0.0217in" style:font-size-asian="12pt"/>
    </style:style>
    <style:style style:name="T12" style:family="text">
      <style:text-properties fo:color="#000000" loext:opacity="100%" style:font-name="Calibri" fo:font-size="12pt" fo:letter-spacing="0.0217in" style:font-size-asian="12pt" style:text-scale="118%"/>
    </style:style>
    <style:style style:name="T13" style:family="text">
      <style:text-properties fo:color="#000000" loext:opacity="100%" style:font-name="Calibri" fo:font-size="12pt" fo:letter-spacing="0.0217in" style:font-size-asian="12pt" style:text-scale="112%"/>
    </style:style>
    <style:style style:name="T14" style:family="text">
      <style:text-properties fo:color="#000000" loext:opacity="100%" style:font-name="Calibri" fo:font-size="12pt" fo:letter-spacing="0.0035in" style:font-size-asian="12pt"/>
    </style:style>
    <style:style style:name="T15" style:family="text">
      <style:text-properties fo:color="#000000" loext:opacity="100%" style:font-name="Calibri" fo:font-size="12pt" style:font-size-asian="12pt" style:text-scale="117%"/>
    </style:style>
    <style:style style:name="T16" style:family="text">
      <style:text-properties fo:color="#000000" loext:opacity="100%" style:font-name="Calibri" fo:font-size="12pt" fo:letter-spacing="0.0008in" style:font-size-asian="12pt" style:text-scale="118%"/>
    </style:style>
    <style:style style:name="T17" style:family="text">
      <style:text-properties fo:color="#000000" loext:opacity="100%" style:font-name="Calibri" fo:font-size="12pt" fo:letter-spacing="0.0236in" style:font-size-asian="12pt"/>
    </style:style>
    <style:style style:name="T18" style:family="text">
      <style:text-properties fo:color="#000000" loext:opacity="100%" style:font-name="Calibri" fo:font-size="12pt" fo:letter-spacing="0.0252in" style:font-size-asian="12pt"/>
    </style:style>
    <style:style style:name="T19" style:family="text">
      <style:text-properties fo:color="#000000" loext:opacity="100%" style:font-name="Calibri" fo:font-size="12pt" fo:letter-spacing="0.0244in" style:font-size-asian="12pt"/>
    </style:style>
    <style:style style:name="T20" style:family="text">
      <style:text-properties fo:color="#000000" loext:opacity="100%" style:font-name="Calibri" fo:font-size="12pt" fo:letter-spacing="0.0244in" style:font-size-asian="12pt" style:text-scale="118%"/>
    </style:style>
    <style:style style:name="T21" style:family="text">
      <style:text-properties fo:color="#000000" loext:opacity="100%" style:font-name="Calibri" fo:font-size="12pt" fo:letter-spacing="0.0126in" style:font-size-asian="12pt" style:text-scale="117%"/>
    </style:style>
    <style:style style:name="T22" style:family="text">
      <style:text-properties fo:color="#000000" loext:opacity="100%" style:font-name="Calibri" fo:font-size="12pt" fo:letter-spacing="0.0126in" style:font-size-asian="12pt"/>
    </style:style>
    <style:style style:name="T23" style:family="text">
      <style:text-properties fo:color="#000000" loext:opacity="100%" style:font-name="Calibri" fo:font-size="12pt" fo:letter-spacing="-0.0075in" style:font-size-asian="12pt" style:text-scale="99%"/>
    </style:style>
    <style:style style:name="T24" style:family="text">
      <style:text-properties fo:color="#000000" loext:opacity="100%" style:font-name="Calibri" fo:font-size="12pt" fo:letter-spacing="-0.0075in" style:font-size-asian="12pt"/>
    </style:style>
    <style:style style:name="T25" style:family="text">
      <style:text-properties fo:color="#000000" loext:opacity="100%" style:font-name="Calibri" fo:font-size="12pt" fo:letter-spacing="0.0228in" style:font-size-asian="12pt" style:text-scale="112%"/>
    </style:style>
    <style:style style:name="T26" style:family="text">
      <style:text-properties fo:color="#000000" loext:opacity="100%" style:font-name="Calibri" fo:font-size="12pt" fo:letter-spacing="0.0055in" style:font-size-asian="12pt"/>
    </style:style>
    <style:style style:name="T27" style:family="text">
      <style:text-properties fo:color="#000000" loext:opacity="100%" style:font-name="Calibri" fo:font-size="12pt" fo:letter-spacing="0.0118in" style:font-size-asian="12pt" style:text-scale="117%"/>
    </style:style>
    <style:style style:name="T28" style:family="text">
      <style:text-properties fo:color="#000000" loext:opacity="100%" style:font-name="Calibri" fo:font-size="12pt" fo:letter-spacing="0.0201in" style:font-size-asian="12pt" style:text-scale="118%"/>
    </style:style>
    <style:style style:name="T29" style:family="text">
      <style:text-properties fo:color="#000000" loext:opacity="100%" style:font-name="Calibri" fo:font-size="12pt" fo:letter-spacing="0.0189in" style:font-size-asian="12pt"/>
    </style:style>
    <style:style style:name="T30" style:family="text">
      <style:text-properties fo:color="#000000" loext:opacity="100%" style:font-name="Calibri" fo:font-size="12pt" fo:letter-spacing="0.0181in" style:font-size-asian="12pt"/>
    </style:style>
    <style:style style:name="T31" style:family="text">
      <style:text-properties fo:color="#000000" loext:opacity="100%" style:font-name="Calibri" fo:font-size="12pt" fo:letter-spacing="0.0201in" style:font-size-asian="12pt" style:text-scale="117%"/>
    </style:style>
    <style:style style:name="T32" style:family="text">
      <style:text-properties fo:color="#000000" loext:opacity="100%" style:font-name="Calibri" fo:font-size="12pt" fo:letter-spacing="0.0189in" style:font-size-asian="12pt" style:text-scale="112%"/>
    </style:style>
    <style:style style:name="T33" style:family="text">
      <style:text-properties style:font-name="Calibri" fo:font-size="6pt" style:font-size-asian="6pt"/>
    </style:style>
    <style:style style:name="T34" style:family="text">
      <style:text-properties fo:color="#000000" loext:opacity="100%" style:font-name="Calibri" fo:font-size="12pt" fo:letter-spacing="0.0181in" style:font-size-asian="12pt" style:text-scale="118%"/>
    </style:style>
    <style:style style:name="T35" style:family="text">
      <style:text-properties fo:color="#000000" loext:opacity="100%" style:font-name="Calibri" fo:font-size="12pt" fo:letter-spacing="0.0193in" style:font-size-asian="12pt"/>
    </style:style>
    <style:style style:name="T36" style:family="text">
      <style:text-properties fo:color="#000000" loext:opacity="100%" style:font-name="Calibri" fo:font-size="12pt" fo:letter-spacing="0.0161in" style:font-size-asian="12pt"/>
    </style:style>
    <style:style style:name="T37" style:family="text">
      <style:text-properties fo:color="#000000" loext:opacity="100%" style:font-name="Calibri" fo:font-size="12pt" fo:letter-spacing="0.0161in" style:font-size-asian="12pt" style:text-scale="99%"/>
    </style:style>
    <style:style style:name="T38" style:family="text">
      <style:text-properties fo:color="#000000" loext:opacity="100%" style:font-name="Calibri" fo:font-size="12pt" fo:letter-spacing="0.0173in" style:font-size-asian="12pt" style:text-scale="109%"/>
    </style:style>
    <style:style style:name="T39" style:family="text">
      <style:text-properties fo:color="#000000" loext:opacity="100%" style:font-name="Calibri" fo:font-size="12pt" fo:letter-spacing="0.0165in" style:font-size-asian="12pt" style:text-scale="118%"/>
    </style:style>
    <style:style style:name="T40" style:family="text">
      <style:text-properties fo:color="#000000" loext:opacity="100%" style:font-name="Calibri" fo:font-size="12pt" fo:letter-spacing="0.002in" style:font-size-asian="12pt"/>
    </style:style>
    <style:style style:name="T41" style:family="text">
      <style:text-properties fo:color="#000000" loext:opacity="100%" style:font-name="Calibri" fo:font-size="12pt" fo:letter-spacing="-0.0035in" style:font-size-asian="12pt" style:text-scale="112%"/>
    </style:style>
    <style:style style:name="T42" style:family="text">
      <style:text-properties fo:color="#000000" loext:opacity="100%" style:font-name="Calibri" fo:font-size="12pt" fo:letter-spacing="-0.0047in" style:font-size-asian="12pt" style:text-scale="99%"/>
    </style:style>
    <style:style style:name="T43" style:family="text">
      <style:text-properties fo:color="#000000" loext:opacity="100%" style:font-name="Calibri" fo:font-size="12pt" fo:letter-spacing="-0.0047in" style:font-size-asian="12pt"/>
    </style:style>
    <style:style style:name="T44" style:family="text">
      <style:text-properties fo:color="#000000" loext:opacity="100%" style:font-name="Calibri" fo:font-size="12pt" fo:letter-spacing="-0.002in" style:font-size-asian="12pt" style:text-scale="99%"/>
    </style:style>
    <style:style style:name="T45" style:family="text">
      <style:text-properties fo:color="#000000" loext:opacity="100%" style:font-name="Calibri" fo:font-size="12pt" fo:letter-spacing="-0.0028in" style:font-size-asian="12pt"/>
    </style:style>
    <style:style style:name="T46" style:family="text">
      <style:text-properties fo:color="#000000" loext:opacity="100%" style:font-name="Calibri" fo:font-size="12pt" fo:letter-spacing="0.0008in" style:font-size-asian="12pt" style:text-scale="106%"/>
    </style:style>
    <style:style style:name="T47" style:family="text">
      <style:text-properties fo:color="#000000" loext:opacity="100%" style:font-name="Calibri" fo:font-size="12pt" fo:letter-spacing="0.0016in" style:font-size-asian="12pt" style:text-scale="83%"/>
    </style:style>
    <style:style style:name="T48" style:family="text">
      <style:text-properties fo:color="#000000" loext:opacity="100%" style:font-name="Calibri" fo:font-size="12pt" fo:letter-spacing="0.0028in" style:font-size-asian="12pt" style:text-scale="89%"/>
    </style:style>
    <style:style style:name="T49" style:family="text">
      <style:text-properties fo:color="#000000" loext:opacity="100%" style:font-name="Calibri" fo:font-size="12pt" fo:letter-spacing="0.0008in" style:font-size-asian="12pt" style:text-scale="112%"/>
    </style:style>
    <style:style style:name="T50" style:family="text">
      <style:text-properties fo:color="#000000" loext:opacity="100%" style:font-name="Calibri" fo:font-size="12pt" fo:letter-spacing="0.0016in" style:font-size-asian="12pt" style:text-scale="104%"/>
    </style:style>
    <style:style style:name="T51" style:family="text">
      <style:text-properties fo:color="#000000" loext:opacity="100%" style:font-name="Calibri" fo:font-size="12pt" style:font-size-asian="12pt" style:text-scale="104%"/>
    </style:style>
    <style:style style:name="T52" style:family="text">
      <style:text-properties fo:color="#000000" loext:opacity="100%" style:font-name="Calibri" fo:font-size="12pt" fo:letter-spacing="0.0043in" style:font-size-asian="12pt"/>
    </style:style>
    <style:style style:name="T53" style:family="text">
      <style:text-properties fo:color="#000000" loext:opacity="100%" style:font-name="Calibri" fo:font-size="12pt" fo:letter-spacing="0.002in" style:font-size-asian="12pt" style:text-scale="118%"/>
    </style:style>
    <style:style style:name="T54" style:family="text">
      <style:text-properties fo:color="#000000" loext:opacity="100%" style:font-name="Calibri" fo:font-size="12pt" fo:letter-spacing="0.0016in" style:font-size-asian="12pt" style:text-scale="95%"/>
    </style:style>
    <style:style style:name="T55" style:family="text">
      <style:text-properties fo:color="#000000" loext:opacity="100%" style:font-name="Calibri" fo:font-size="12pt" style:font-size-asian="12pt" style:text-scale="112%"/>
    </style:style>
    <style:style style:name="T56" style:family="text">
      <style:text-properties fo:color="#000000" loext:opacity="100%" style:font-name="Calibri" fo:font-size="12pt" fo:letter-spacing="0.0008in" style:font-size-asian="12pt" style:text-scale="83%"/>
    </style:style>
    <style:style style:name="T57" style:family="text">
      <style:text-properties fo:color="#000000" loext:opacity="100%" style:font-name="Calibri" fo:font-size="12pt" fo:letter-spacing="0.0016in" style:font-size-asian="12pt"/>
    </style:style>
    <style:style style:name="T58" style:family="text">
      <style:text-properties fo:color="#000000" loext:opacity="100%" style:font-name="Calibri" fo:font-size="12pt" style:font-size-asian="12pt" style:text-scale="114%"/>
    </style:style>
    <style:style style:name="T59" style:family="text">
      <style:text-properties fo:color="#000000" loext:opacity="100%" style:font-name="Calibri" fo:font-size="12pt" style:font-size-asian="12pt" style:text-scale="113%"/>
    </style:style>
    <style:style style:name="T60" style:family="text">
      <style:text-properties fo:color="#000000" loext:opacity="100%" style:font-name="Calibri" fo:font-size="12pt" fo:letter-spacing="-0.0008in" style:font-size-asian="12pt" style:text-scale="114%"/>
    </style:style>
    <style:style style:name="T61" style:family="text">
      <style:text-properties fo:color="#000000" loext:opacity="100%" style:font-name="Calibri" fo:font-size="12pt" style:font-size-asian="12pt" style:text-scale="99%"/>
    </style:style>
    <style:style style:name="T62" style:family="text">
      <style:text-properties fo:color="#000000" loext:opacity="100%" style:font-name="Calibri" fo:font-size="12pt" fo:letter-spacing="0.0008in" style:font-size-asian="12pt" style:text-scale="109%"/>
    </style:style>
    <style:style style:name="T63" style:family="text">
      <style:text-properties fo:color="#000000" loext:opacity="100%" style:font-name="Calibri" fo:font-size="12pt" style:font-size-asian="12pt" style:text-scale="115%"/>
    </style:style>
    <style:style style:name="T64" style:family="text">
      <style:text-properties fo:color="#000000" loext:opacity="100%" style:font-name="Calibri" fo:font-size="12pt" style:font-size-asian="12pt" style:text-scale="118%"/>
    </style:style>
    <style:style style:name="T65" style:family="text">
      <style:text-properties fo:color="#000000" loext:opacity="100%" style:font-name="Calibri" fo:font-size="12pt" style:font-size-asian="12pt" style:text-scale="95%"/>
    </style:style>
    <style:style style:name="T66" style:family="text">
      <style:text-properties fo:color="#000000" loext:opacity="100%" style:font-name="Calibri" fo:font-size="12pt" fo:letter-spacing="-0.002in" style:font-size-asian="12pt"/>
    </style:style>
    <style:style style:name="T67" style:family="text">
      <style:text-properties fo:color="#000000" loext:opacity="100%" style:font-name="Calibri" fo:font-size="12pt" fo:letter-spacing="0.0717in" style:font-size-asian="12pt"/>
    </style:style>
    <style:style style:name="T68" style:family="text">
      <style:text-properties fo:color="#000000" loext:opacity="100%" style:font-name="Calibri" fo:font-size="12pt" fo:letter-spacing="0.0189in" style:font-size-asian="12pt" style:text-scale="117%"/>
    </style:style>
    <style:style style:name="T69" style:family="text">
      <style:text-properties fo:color="#000000" loext:opacity="100%" style:font-name="Calibri" fo:font-size="12pt" fo:letter-spacing="0.0165in" style:font-size-asian="12pt"/>
    </style:style>
    <style:style style:name="T70" style:family="text">
      <style:text-properties fo:color="#000000" loext:opacity="100%" style:font-name="Calibri" fo:font-size="12pt" fo:letter-spacing="0.0173in" style:font-size-asian="12pt"/>
    </style:style>
    <style:style style:name="T71" style:family="text">
      <style:text-properties fo:color="#000000" loext:opacity="100%" style:font-name="Calibri" fo:font-size="12pt" fo:letter-spacing="0.0189in" style:font-size-asian="12pt" style:text-scale="111%"/>
    </style:style>
    <style:style style:name="T72" style:family="text">
      <style:text-properties fo:color="#000000" loext:opacity="100%" style:font-name="Calibri" fo:font-size="12pt" fo:letter-spacing="0.0173in" style:font-size-asian="12pt" style:text-scale="117%"/>
    </style:style>
    <style:style style:name="T73" style:family="text">
      <style:text-properties fo:color="#000000" loext:opacity="100%" style:font-name="Calibri" fo:font-size="12pt" fo:letter-spacing="0.0173in" style:font-size-asian="12pt" style:text-scale="118%"/>
    </style:style>
    <style:style style:name="T74" style:family="text">
      <style:text-properties fo:color="#000000" loext:opacity="100%" style:font-name="Calibri" fo:font-size="12pt" fo:letter-spacing="0.072in" style:font-size-asian="12pt"/>
    </style:style>
    <style:style style:name="T75" style:family="text">
      <style:text-properties fo:color="#000000" loext:opacity="100%" style:font-name="Calibri" fo:font-size="12pt" fo:letter-spacing="0.0709in" style:font-size-asian="12pt"/>
    </style:style>
    <style:style style:name="T76" style:family="text">
      <style:text-properties fo:color="#000000" loext:opacity="100%" style:font-name="Calibri" fo:font-size="12pt" fo:letter-spacing="0.0016in" style:font-size-asian="12pt" style:text-scale="117%"/>
    </style:style>
    <style:style style:name="T77" style:family="text">
      <style:text-properties fo:color="#000000" loext:opacity="100%" style:font-name="Calibri" fo:font-size="12pt" fo:letter-spacing="0.022in" style:font-size-asian="12pt" style:text-scale="113%"/>
    </style:style>
    <style:style style:name="T78" style:family="text">
      <style:text-properties fo:color="#000000" loext:opacity="100%" style:font-name="Calibri" fo:font-size="12pt" fo:letter-spacing="0.0256in" style:font-size-asian="12pt"/>
    </style:style>
    <style:style style:name="T79" style:family="text">
      <style:text-properties fo:color="#000000" loext:opacity="100%" style:font-name="Calibri" fo:font-size="12pt" fo:letter-spacing="0.0264in" style:font-size-asian="12pt"/>
    </style:style>
    <style:style style:name="T80" style:family="text">
      <style:text-properties fo:color="#000000" loext:opacity="100%" style:font-name="Calibri" fo:font-size="12pt" fo:letter-spacing="0.0008in" style:font-size-asian="12pt" style:text-scale="95%"/>
    </style:style>
    <style:style style:name="T81" style:family="text">
      <style:text-properties fo:color="#000000" loext:opacity="100%" style:font-name="Calibri" fo:font-size="12pt" fo:letter-spacing="0.0008in" style:font-size-asian="12pt" style:text-scale="89%"/>
    </style:style>
    <style:style style:name="T82" style:family="text">
      <style:text-properties fo:color="#000000" loext:opacity="100%" style:font-name="Calibri" fo:font-size="12pt" fo:letter-spacing="0.0016in" style:font-size-asian="12pt" style:text-scale="93%"/>
    </style:style>
    <style:style style:name="T83" style:family="text">
      <style:text-properties fo:color="#000000" loext:opacity="100%" style:font-name="Calibri" fo:font-size="12pt" fo:letter-spacing="0.0008in" style:font-size-asian="12pt" style:text-scale="99%"/>
    </style:style>
    <style:style style:name="T84" style:family="text">
      <style:text-properties fo:color="#000000" loext:opacity="100%" style:font-name="Calibri" fo:font-size="12pt" fo:letter-spacing="0.0016in" style:font-size-asian="12pt" style:text-scale="96%"/>
    </style:style>
    <style:style style:name="T85" style:family="text">
      <style:text-properties fo:color="#000000" loext:opacity="100%" style:font-name="Calibri" fo:font-size="12pt" fo:letter-spacing="0.0028in" style:font-size-asian="12pt" style:text-scale="105%"/>
    </style:style>
    <style:style style:name="T86" style:family="text">
      <style:text-properties fo:color="#000000" loext:opacity="100%" style:font-name="Calibri" fo:font-size="12pt" fo:letter-spacing="0.0016in" style:font-size-asian="12pt" style:text-scale="89%"/>
    </style:style>
    <style:style style:name="T87" style:family="text">
      <style:text-properties fo:color="#000000" loext:opacity="100%" style:font-name="Calibri" fo:font-size="12pt" fo:letter-spacing="0.0016in" style:font-size-asian="12pt" style:text-scale="99%"/>
    </style:style>
    <style:style style:name="T88" style:family="text">
      <style:text-properties fo:color="#000000" loext:opacity="100%" style:font-name="Calibri" fo:font-size="12pt" fo:letter-spacing="0.0035in" style:font-size-asian="12pt" style:text-scale="89%"/>
    </style:style>
    <style:style style:name="T89" style:family="text">
      <style:text-properties fo:color="#000000" loext:opacity="100%" style:font-name="Calibri" fo:font-size="12pt" fo:letter-spacing="0.0028in" style:font-size-asian="12pt" style:text-scale="106%"/>
    </style:style>
    <style:style style:name="T90" style:family="text">
      <style:text-properties fo:color="#000000" loext:opacity="100%" style:font-name="Calibri" fo:font-size="12pt" fo:letter-spacing="0.0028in" style:font-size-asian="12pt" style:text-scale="93%"/>
    </style:style>
    <style:style style:name="T91" style:family="text">
      <style:text-properties fo:color="#000000" loext:opacity="100%" style:font-name="Calibri" fo:font-size="12pt" fo:letter-spacing="0.0035in" style:font-size-asian="12pt" style:text-scale="99%"/>
    </style:style>
    <style:style style:name="T92" style:family="text">
      <style:text-properties fo:color="#000000" loext:opacity="100%" style:font-name="Calibri" fo:font-size="12pt" style:font-size-asian="12pt" style:text-scale="89%"/>
    </style:style>
    <style:style style:name="T93" style:family="text">
      <style:text-properties fo:color="#000000" loext:opacity="100%" style:font-name="Calibri" fo:font-size="12pt" fo:letter-spacing="0.0047in" style:font-size-asian="12pt"/>
    </style:style>
    <style:style style:name="T94" style:family="text">
      <style:text-properties fo:color="#000000" loext:opacity="100%" style:font-name="Calibri" fo:font-size="12pt" fo:letter-spacing="0.0016in" style:font-size-asian="12pt" style:text-scale="106%"/>
    </style:style>
    <style:style style:name="T95" style:family="text">
      <style:text-properties fo:color="#000000" loext:opacity="100%" style:font-name="Calibri" fo:font-size="12pt" fo:letter-spacing="0.0016in" style:font-size-asian="12pt" style:text-scale="97%"/>
    </style:style>
    <style:style style:name="T96" style:family="text">
      <style:text-properties fo:color="#000000" loext:opacity="100%" style:font-name="Calibri" fo:font-size="12pt" fo:letter-spacing="0.0134in" style:font-size-asian="12pt" style:text-scale="118%"/>
    </style:style>
    <style:style style:name="T97" style:family="text">
      <style:text-properties fo:color="#000000" loext:opacity="100%" style:font-name="Calibri" fo:font-size="12pt" fo:letter-spacing="0.0126in" style:font-size-asian="12pt" style:text-scale="112%"/>
    </style:style>
    <style:style style:name="T98" style:family="text">
      <style:text-properties fo:color="#000000" loext:opacity="100%" style:font-name="Calibri" fo:font-size="12pt" fo:letter-spacing="0.0134in" style:font-size-asian="12pt"/>
    </style:style>
    <style:style style:name="T99" style:family="text">
      <style:text-properties fo:color="#000000" loext:opacity="100%" style:font-name="Calibri" fo:font-size="12pt" fo:letter-spacing="0.0134in" style:font-size-asian="12pt" style:text-scale="112%"/>
    </style:style>
    <style:style style:name="T100" style:family="text">
      <style:text-properties fo:color="#000000" loext:opacity="100%" style:font-name="Calibri" fo:font-size="12pt" fo:letter-spacing="0.0492in" style:font-size-asian="12pt"/>
    </style:style>
    <style:style style:name="T101" style:family="text">
      <style:text-properties fo:color="#000000" loext:opacity="100%" style:font-name="Calibri" fo:font-size="12pt" fo:letter-spacing="0.0484in" style:font-size-asian="12pt"/>
    </style:style>
    <style:style style:name="T102" style:family="text">
      <style:text-properties fo:color="#000000" loext:opacity="100%" style:font-name="Calibri" fo:font-size="12pt" fo:letter-spacing="0.05in" style:font-size-asian="12pt"/>
    </style:style>
    <style:style style:name="T103" style:family="text">
      <style:text-properties fo:color="#000000" loext:opacity="100%" style:font-name="Calibri" fo:font-size="12pt" fo:letter-spacing="0.0508in" style:font-size-asian="12pt"/>
    </style:style>
    <style:style style:name="T104" style:family="text">
      <style:text-properties fo:color="#000000" loext:opacity="100%" style:font-name="Calibri" fo:font-size="12pt" fo:letter-spacing="0.0028in" style:font-size-asian="12pt" style:text-scale="95%"/>
    </style:style>
    <style:style style:name="T105" style:family="text">
      <style:text-properties fo:color="#000000" loext:opacity="100%" style:font-name="Calibri" fo:font-size="12pt" fo:letter-spacing="0.0035in" style:font-size-asian="12pt" style:text-scale="105%"/>
    </style:style>
    <style:style style:name="T106" style:family="text">
      <style:text-properties fo:color="#000000" loext:opacity="100%" style:font-name="Calibri" fo:font-size="12pt" fo:letter-spacing="0.002in" style:font-size-asian="12pt" style:text-scale="99%"/>
    </style:style>
    <style:style style:name="T107" style:family="text">
      <style:text-properties fo:color="#000000" loext:opacity="100%" style:font-name="Calibri" fo:font-size="12pt" fo:letter-spacing="0.002in" style:font-size-asian="12pt" style:text-scale="95%"/>
    </style:style>
    <style:style style:name="T108" style:family="text">
      <style:text-properties fo:color="#000000" loext:opacity="100%" style:font-name="Calibri" fo:font-size="12pt" fo:letter-spacing="0.002in" style:font-size-asian="12pt" style:text-scale="93%"/>
    </style:style>
    <style:style style:name="T109" style:family="text">
      <style:text-properties fo:color="#000000" loext:opacity="100%" style:font-name="Calibri" fo:font-size="12pt" style:font-size-asian="12pt" style:text-scale="83%"/>
    </style:style>
    <style:style style:name="T110" style:family="text">
      <style:text-properties fo:color="#000000" loext:opacity="100%" style:font-name="Calibri" fo:font-size="12pt" fo:letter-spacing="-0.0091in" style:font-size-asian="12pt" style:text-scale="99%"/>
    </style:style>
    <style:style style:name="T111" style:family="text">
      <style:text-properties fo:color="#000000" loext:opacity="100%" style:font-name="Calibri" fo:font-size="12pt" fo:letter-spacing="-0.0091in" style:font-size-asian="12pt"/>
    </style:style>
    <style:style style:name="T112" style:family="text">
      <style:text-properties fo:color="#000000" loext:opacity="100%" style:font-name="Calibri" fo:font-size="12pt" fo:letter-spacing="0.0091in" style:font-size-asian="12pt"/>
    </style:style>
    <style:style style:name="T113" style:family="text">
      <style:text-properties fo:color="#000000" loext:opacity="100%" style:font-name="Calibri" fo:font-size="12pt" fo:letter-spacing="0.0075in" style:font-size-asian="12pt" style:text-scale="83%"/>
    </style:style>
    <style:style style:name="T114" style:family="text">
      <style:text-properties fo:color="#000000" loext:opacity="100%" style:font-name="Calibri" fo:font-size="12pt" fo:letter-spacing="0.0083in" style:font-size-asian="12pt" style:text-scale="95%"/>
    </style:style>
    <style:style style:name="T115" style:family="text">
      <style:text-properties fo:color="#000000" loext:opacity="100%" style:font-name="Calibri" fo:font-size="12pt" fo:letter-spacing="0.0083in" style:font-size-asian="12pt"/>
    </style:style>
    <style:style style:name="T116" style:family="text">
      <style:text-properties fo:color="#000000" loext:opacity="100%" style:font-name="Calibri" fo:font-size="12pt" fo:letter-spacing="0.0102in" style:font-size-asian="12pt"/>
    </style:style>
    <style:style style:name="T117" style:family="text">
      <style:text-properties fo:color="#000000" loext:opacity="100%" style:font-name="Calibri" fo:font-size="12pt" fo:letter-spacing="0.0083in" style:font-size-asian="12pt" style:text-scale="99%"/>
    </style:style>
    <style:style style:name="T118" style:family="text">
      <style:text-properties fo:color="#000000" loext:opacity="100%" style:font-name="Calibri" fo:font-size="12pt" fo:letter-spacing="0.0091in" style:font-size-asian="12pt" style:text-scale="109%"/>
    </style:style>
    <style:style style:name="T119" style:family="text">
      <style:text-properties fo:color="#000000" loext:opacity="100%" style:font-name="Calibri" fo:font-size="12pt" fo:letter-spacing="0.0091in" style:font-size-asian="12pt" style:text-scale="115%"/>
    </style:style>
    <style:style style:name="T120" style:family="text">
      <style:text-properties fo:color="#000000" loext:opacity="100%" style:font-name="Calibri" fo:font-size="12pt" fo:letter-spacing="0.0091in" style:font-size-asian="12pt" style:text-scale="108%"/>
    </style:style>
    <style:style style:name="T121" style:family="text">
      <style:text-properties fo:color="#000000" loext:opacity="100%" style:font-name="Calibri" fo:font-size="12pt" fo:letter-spacing="-0.0083in" style:font-size-asian="12pt" style:text-scale="95%"/>
    </style:style>
    <style:style style:name="T122" style:family="text">
      <style:text-properties fo:color="#000000" loext:opacity="100%" style:font-name="Calibri" fo:font-size="12pt" fo:letter-spacing="-0.0035in" style:font-size-asian="12pt"/>
    </style:style>
    <style:style style:name="T123" style:family="text">
      <style:text-properties fo:color="#000000" loext:opacity="100%" style:font-name="Calibri" fo:font-size="12pt" fo:letter-spacing="-0.002in" style:font-size-asian="12pt" style:text-scale="104%"/>
    </style:style>
    <style:style style:name="T124" style:family="text">
      <style:text-properties fo:color="#000000" loext:opacity="100%" style:font-name="Calibri" fo:font-size="12pt" fo:letter-spacing="0.0217in" style:font-size-asian="12pt" style:text-scale="104%"/>
    </style:style>
    <style:style style:name="T125" style:family="text">
      <style:text-properties fo:color="#000000" loext:opacity="100%" style:font-name="Calibri" fo:font-size="12pt" fo:letter-spacing="0.0098in" style:font-size-asian="12pt"/>
    </style:style>
    <style:style style:name="T126" style:family="text">
      <style:text-properties fo:color="#000000" loext:opacity="100%" style:font-name="Calibri" fo:font-size="12pt" fo:letter-spacing="0.011in" style:font-size-asian="12pt"/>
    </style:style>
    <style:style style:name="T127" style:family="text">
      <style:text-properties fo:color="#000000" loext:opacity="100%" style:font-name="Calibri" fo:font-size="12pt" fo:letter-spacing="0.0098in" style:font-size-asian="12pt" style:text-scale="99%"/>
    </style:style>
    <style:style style:name="T128" style:family="text">
      <style:text-properties fo:color="#000000" loext:opacity="100%" style:font-name="Calibri" fo:font-size="12pt" fo:letter-spacing="0.0071in" style:font-size-asian="12pt"/>
    </style:style>
    <style:style style:name="T129" style:family="text">
      <style:text-properties fo:color="#000000" loext:opacity="100%" style:font-name="Calibri" fo:font-size="12pt" fo:letter-spacing="-0.0071in" style:font-size-asian="12pt" style:text-scale="99%"/>
    </style:style>
    <style:style style:name="T130" style:family="text">
      <style:text-properties fo:color="#000000" loext:opacity="100%" style:font-name="Calibri" fo:font-size="12pt" fo:letter-spacing="0.0043in" style:font-size-asian="12pt" style:text-scale="83%"/>
    </style:style>
    <style:style style:name="T131" style:family="text">
      <style:text-properties fo:color="#000000" loext:opacity="100%" style:font-name="Calibri" fo:font-size="12pt" fo:letter-spacing="0.0047in" style:font-size-asian="12pt" style:text-scale="89%"/>
    </style:style>
    <style:style style:name="T132" style:family="text">
      <style:text-properties fo:color="#000000" loext:opacity="100%" style:font-name="Calibri" fo:font-size="12pt" fo:letter-spacing="0.0047in" style:font-size-asian="12pt" style:text-scale="96%"/>
    </style:style>
    <style:style style:name="T133" style:family="text">
      <style:text-properties fo:color="#000000" loext:opacity="100%" style:font-name="Calibri" fo:font-size="12pt" fo:letter-spacing="0.0043in" style:font-size-asian="12pt" style:text-scale="93%"/>
    </style:style>
    <style:style style:name="T134" style:family="text">
      <style:text-properties fo:color="#000000" loext:opacity="100%" style:font-name="Calibri" fo:font-size="12pt" fo:letter-spacing="0.0028in" style:font-size-asian="12pt" style:text-scale="99%"/>
    </style:style>
    <style:style style:name="T135" style:family="text">
      <style:text-properties fo:color="#000000" loext:opacity="100%" style:font-name="Calibri" fo:font-size="12pt" style:font-size-asian="12pt" style:text-scale="93%"/>
    </style:style>
    <style:style style:name="T136" style:family="text">
      <style:text-properties fo:color="#000000" loext:opacity="100%" style:font-name="Calibri" fo:font-size="12pt" fo:letter-spacing="0.0008in" style:font-size-asian="12pt" style:text-scale="93%"/>
    </style:style>
    <style:style style:name="T137" style:family="text">
      <style:text-properties fo:color="#000000" loext:opacity="100%" style:font-name="Calibri" fo:font-size="12pt" fo:letter-spacing="0.0028in" style:font-size-asian="12pt" style:text-scale="96%"/>
    </style:style>
    <style:style style:name="T138" style:family="text">
      <style:text-properties fo:color="#000000" loext:opacity="100%" style:font-name="Calibri" fo:font-size="12pt" fo:letter-spacing="0.0008in" style:font-size-asian="12pt"/>
    </style:style>
    <style:style style:name="T139" style:family="text">
      <style:text-properties fo:color="#000000" loext:opacity="100%" style:font-name="Calibri" fo:font-size="12pt" fo:letter-spacing="-0.0098in" style:font-size-asian="12pt"/>
    </style:style>
    <style:style style:name="T140" style:family="text">
      <style:text-properties fo:color="#000000" loext:opacity="100%" style:font-name="Calibri" fo:font-size="12pt" fo:letter-spacing="0.0075in" style:font-size-asian="12pt"/>
    </style:style>
    <style:style style:name="T141" style:family="text">
      <style:text-properties fo:color="#000000" loext:opacity="100%" style:font-name="Calibri" fo:font-size="12pt" fo:letter-spacing="0.0008in" style:font-size-asian="12pt" style:text-scale="108%"/>
    </style:style>
    <style:style style:name="T142" style:family="text">
      <style:text-properties fo:color="#000000" loext:opacity="100%" style:font-name="Calibri" fo:font-size="12pt" fo:letter-spacing="0.0091in" style:font-size-asian="12pt" style:text-scale="99%"/>
    </style:style>
    <style:style style:name="T143" style:family="text">
      <style:text-properties fo:color="#000000" loext:opacity="100%" style:font-name="Calibri" fo:font-size="12pt" fo:letter-spacing="0.0083in" style:font-size-asian="12pt" style:text-scale="115%"/>
    </style:style>
    <style:style style:name="T144" style:family="text">
      <style:text-properties fo:color="#000000" loext:opacity="100%" style:font-name="Calibri" fo:font-size="12pt" fo:letter-spacing="-0.0055in" style:font-size-asian="12pt" style:text-scale="95%"/>
    </style:style>
    <style:style style:name="T145" style:family="text">
      <style:text-properties fo:color="#000000" loext:opacity="100%" style:font-name="Calibri" fo:font-size="12pt" fo:letter-spacing="-0.0063in" style:font-size-asian="12pt" style:text-scale="99%"/>
    </style:style>
    <style:style style:name="T146" style:family="text">
      <style:text-properties fo:color="#000000" loext:opacity="100%" style:font-name="Calibri" fo:font-size="12pt" fo:letter-spacing="-0.0063in" style:font-size-asian="12pt"/>
    </style:style>
    <style:style style:name="T147" style:family="text">
      <style:text-properties fo:color="#000000" loext:opacity="100%" style:font-name="Calibri" fo:font-size="12pt" fo:letter-spacing="-0.0028in" style:font-size-asian="12pt" style:text-scale="99%"/>
    </style:style>
    <style:style style:name="T148" style:family="text">
      <style:text-properties fo:color="#000000" loext:opacity="100%" style:font-name="Calibri" fo:font-size="12pt" style:font-size-asian="12pt" style:text-scale="96%"/>
    </style:style>
    <style:style style:name="T149" style:family="text">
      <style:text-properties fo:color="#000000" loext:opacity="100%" style:font-name="Calibri" fo:font-size="12pt" fo:letter-spacing="0.0016in" style:font-size-asian="12pt" style:text-scale="105%"/>
    </style:style>
    <style:style style:name="T150" style:family="text">
      <style:text-properties fo:color="#000000" loext:opacity="100%" style:font-name="Calibri" fo:font-size="12pt" fo:letter-spacing="-0.0016in" style:font-size-asian="12pt" style:text-scale="95%"/>
    </style:style>
    <style:style style:name="T151" style:family="text">
      <style:text-properties fo:color="#000000" loext:opacity="100%" style:font-name="Calibri" fo:font-size="12pt" fo:letter-spacing="0.0075in" style:font-size-asian="12pt" style:text-scale="106%"/>
    </style:style>
    <style:style style:name="T152" style:family="text">
      <style:text-properties fo:color="#000000" loext:opacity="100%" style:font-name="Calibri" fo:font-size="12pt" fo:letter-spacing="0.0075in" style:font-size-asian="12pt" style:text-scale="99%"/>
    </style:style>
    <style:style style:name="T153" style:family="text">
      <style:text-properties fo:color="#000000" loext:opacity="100%" style:font-name="Calibri" fo:font-size="12pt" style:font-size-asian="12pt" style:text-scale="109%"/>
    </style:style>
    <style:style style:name="T154" style:family="text">
      <style:text-properties fo:color="#000009" loext:opacity="100%" style:font-name="Calibri" fo:font-size="12pt" style:font-size-asian="12pt"/>
    </style:style>
    <style:style style:name="T155" style:family="text">
      <style:text-properties fo:color="#000009" loext:opacity="100%" style:font-name="Calibri" fo:font-size="12pt" fo:letter-spacing="0.0173in" style:font-size-asian="12pt"/>
    </style:style>
    <style:style style:name="T156" style:family="text">
      <style:text-properties fo:color="#000009" loext:opacity="100%" style:font-name="Calibri" fo:font-size="12pt" fo:letter-spacing="0.0555in" style:font-size-asian="12pt"/>
    </style:style>
    <style:style style:name="T157" style:family="text">
      <style:text-properties fo:color="#000009" loext:opacity="100%" style:font-name="Calibri" fo:font-size="12pt" fo:letter-spacing="0.0575in" style:font-size-asian="12pt"/>
    </style:style>
    <style:style style:name="T158" style:family="text">
      <style:text-properties fo:color="#000009" loext:opacity="100%" style:font-name="Calibri" fo:font-size="12pt" fo:letter-spacing="0.0047in" style:font-size-asian="12pt"/>
    </style:style>
    <style:style style:name="T159" style:family="text">
      <style:text-properties fo:color="#000009" loext:opacity="100%" style:font-name="Calibri" fo:font-size="12pt" fo:letter-spacing="0.0075in" style:font-size-asian="12pt"/>
    </style:style>
    <style:style style:name="T160" style:family="text">
      <style:text-properties fo:color="#000009" loext:opacity="100%" style:font-name="Calibri" fo:font-size="12pt" fo:letter-spacing="0.0055in" style:font-size-asian="12pt" style:text-scale="89%"/>
    </style:style>
    <style:style style:name="T161" style:family="text">
      <style:text-properties fo:color="#000009" loext:opacity="100%" style:font-name="Calibri" fo:font-size="12pt" fo:letter-spacing="0.0055in" style:font-size-asian="12pt" style:text-scale="99%"/>
    </style:style>
    <style:style style:name="T162" style:family="text">
      <style:text-properties fo:color="#000009" loext:opacity="100%" style:font-name="Calibri" fo:font-size="12pt" fo:letter-spacing="0.0055in" style:font-size-asian="12pt" style:text-scale="95%"/>
    </style:style>
    <style:style style:name="T163" style:family="text">
      <style:text-properties fo:color="#000009" loext:opacity="100%" style:font-name="Calibri" fo:font-size="12pt" fo:letter-spacing="0.0035in" style:font-size-asian="12pt"/>
    </style:style>
    <style:style style:name="T164" style:family="text">
      <style:text-properties fo:color="#000009" loext:opacity="100%" style:font-name="Calibri" fo:font-size="12pt" fo:letter-spacing="0.0047in" style:font-size-asian="12pt" style:text-scale="96%"/>
    </style:style>
    <style:style style:name="T165" style:family="text">
      <style:text-properties fo:color="#000009" loext:opacity="100%" style:font-name="Calibri" fo:font-size="12pt" fo:letter-spacing="0.0043in" style:font-size-asian="12pt" style:text-scale="89%"/>
    </style:style>
    <style:style style:name="T166" style:family="text">
      <style:text-properties fo:color="#000009" loext:opacity="100%" style:font-name="Calibri" fo:font-size="12pt" fo:letter-spacing="0.0028in" style:font-size-asian="12pt"/>
    </style:style>
    <style:style style:name="T167" style:family="text">
      <style:text-properties fo:color="#000009" loext:opacity="100%" style:font-name="Calibri" fo:font-size="12pt" fo:letter-spacing="0.0035in" style:font-size-asian="12pt" style:text-scale="83%"/>
    </style:style>
    <style:style style:name="T168" style:family="text">
      <style:text-properties fo:color="#000009" loext:opacity="100%" style:font-name="Calibri" fo:font-size="12pt" fo:letter-spacing="0.0047in" style:font-size-asian="12pt" style:text-scale="93%"/>
    </style:style>
    <style:style style:name="T169" style:family="text">
      <style:text-properties fo:color="#000009" loext:opacity="100%" style:font-name="Calibri" fo:font-size="12pt" fo:letter-spacing="0.0035in" style:font-size-asian="12pt" style:text-scale="99%"/>
    </style:style>
    <style:style style:name="T170" style:family="text">
      <style:text-properties fo:color="#000009" loext:opacity="100%" style:font-name="Calibri" fo:font-size="12pt" style:font-size-asian="12pt" style:text-scale="95%"/>
    </style:style>
    <style:style style:name="T171" style:family="text">
      <style:text-properties fo:color="#000009" loext:opacity="100%" style:font-name="Calibri" fo:font-size="12pt" fo:letter-spacing="0.0008in" style:font-size-asian="12pt" style:text-scale="112%"/>
    </style:style>
    <style:style style:name="T172" style:family="text">
      <style:text-properties fo:color="#000009" loext:opacity="100%" style:font-name="Calibri" fo:font-size="12pt" fo:letter-spacing="0.0008in" style:font-size-asian="12pt" style:text-scale="93%"/>
    </style:style>
    <style:style style:name="T173" style:family="text">
      <style:text-properties fo:color="#000009" loext:opacity="100%" style:font-name="Calibri" fo:font-size="12pt" style:font-size-asian="12pt" style:text-scale="99%"/>
    </style:style>
    <style:style style:name="T174" style:family="text">
      <style:text-properties fo:color="#000009" loext:opacity="100%" style:font-name="Calibri" fo:font-size="12pt" fo:letter-spacing="0.0008in" style:font-size-asian="12pt" style:text-scale="105%"/>
    </style:style>
    <style:style style:name="T175" style:family="text">
      <style:text-properties fo:color="#000009" loext:opacity="100%" style:font-name="Calibri" fo:font-size="12pt" fo:letter-spacing="0.0008in" style:font-size-asian="12pt"/>
    </style:style>
    <style:style style:name="T176" style:family="text">
      <style:text-properties fo:color="#000009" loext:opacity="100%" style:font-name="Calibri" fo:font-size="12pt" style:font-size-asian="12pt" style:text-scale="97%"/>
    </style:style>
    <style:style style:name="T177" style:family="text">
      <style:text-properties fo:color="#000009" loext:opacity="100%" style:font-name="Calibri" fo:font-size="12pt" fo:letter-spacing="0.002in" style:font-size-asian="12pt" style:text-scale="89%"/>
    </style:style>
    <style:style style:name="T178" style:family="text">
      <style:text-properties fo:color="#000009" loext:opacity="100%" style:font-name="Calibri" fo:font-size="12pt" fo:letter-spacing="0.0008in" style:font-size-asian="12pt" style:text-scale="95%"/>
    </style:style>
    <style:style style:name="T179" style:family="text">
      <style:text-properties fo:color="#000009" loext:opacity="100%" style:font-name="Calibri" fo:font-size="12pt" fo:letter-spacing="0.0008in" style:font-size-asian="12pt" style:text-scale="83%"/>
    </style:style>
    <style:style style:name="T180" style:family="text">
      <style:text-properties fo:color="#000009" loext:opacity="100%" style:font-name="Calibri" fo:font-size="12pt" fo:letter-spacing="0.0028in" style:font-size-asian="12pt" style:text-scale="95%"/>
    </style:style>
    <style:style style:name="T181" style:family="text">
      <style:text-properties fo:color="#000009" loext:opacity="100%" style:font-name="Calibri" fo:font-size="12pt" fo:letter-spacing="0.0008in" style:font-size-asian="12pt" style:text-scale="99%"/>
    </style:style>
    <style:style style:name="T182" style:family="text">
      <style:text-properties fo:color="#000009" loext:opacity="100%" style:font-name="Calibri" fo:font-size="12pt" fo:letter-spacing="0.0008in" style:font-size-asian="12pt" style:text-scale="96%"/>
    </style:style>
    <style:style style:name="T183" style:family="text">
      <style:text-properties fo:color="#000009" loext:opacity="100%" style:font-name="Calibri" fo:font-size="12pt" fo:letter-spacing="0.0008in" style:font-size-asian="12pt" style:text-scale="111%"/>
    </style:style>
    <style:style style:name="T184" style:family="text">
      <style:text-properties fo:color="#000009" loext:opacity="100%" style:font-name="Calibri" fo:font-size="12pt" fo:letter-spacing="0.0563in" style:font-size-asian="12pt"/>
    </style:style>
    <style:style style:name="T185" style:family="text">
      <style:text-properties fo:color="#000009" loext:opacity="100%" style:font-name="Calibri" fo:font-size="12pt" fo:letter-spacing="0.0016in" style:font-size-asian="12pt" style:text-scale="105%"/>
    </style:style>
    <style:style style:name="T186" style:family="text">
      <style:text-properties fo:color="#000009" loext:opacity="100%" style:font-name="Calibri" fo:font-size="12pt" fo:letter-spacing="0.0028in" style:font-size-asian="12pt" style:text-scale="89%"/>
    </style:style>
    <style:style style:name="T187" style:family="text">
      <style:text-properties fo:color="#000009" loext:opacity="100%" style:font-name="Calibri" fo:font-size="12pt" fo:letter-spacing="0.002in" style:font-size-asian="12pt" style:text-scale="95%"/>
    </style:style>
    <style:style style:name="T188" style:family="text">
      <style:text-properties fo:color="#000009" loext:opacity="100%" style:font-name="Calibri" fo:font-size="12pt" fo:letter-spacing="0.002in" style:font-size-asian="12pt" style:text-scale="105%"/>
    </style:style>
    <style:style style:name="T189" style:family="text">
      <style:text-properties fo:color="#000009" loext:opacity="100%" style:font-name="Calibri" fo:font-size="12pt" fo:letter-spacing="0.0016in" style:font-size-asian="12pt"/>
    </style:style>
    <style:style style:name="T190" style:family="text">
      <style:text-properties fo:color="#000009" loext:opacity="100%" style:font-name="Calibri" fo:font-size="12pt" fo:letter-spacing="0.0035in" style:font-size-asian="12pt" style:text-scale="93%"/>
    </style:style>
    <style:style style:name="T191" style:family="text">
      <style:text-properties fo:color="#000009" loext:opacity="100%" style:font-name="Calibri" fo:font-size="12pt" fo:letter-spacing="0.0035in" style:font-size-asian="12pt" style:text-scale="112%"/>
    </style:style>
    <style:style style:name="T192" style:family="text">
      <style:text-properties fo:color="#000009" loext:opacity="100%" style:font-name="Calibri" fo:font-size="12pt" fo:letter-spacing="0.002in" style:font-size-asian="12pt" style:text-scale="93%"/>
    </style:style>
    <style:style style:name="T193" style:family="text">
      <style:text-properties fo:color="#000009" loext:opacity="100%" style:font-name="Calibri" fo:font-size="12pt" fo:letter-spacing="0.0016in" style:font-size-asian="12pt" style:text-scale="93%"/>
    </style:style>
    <style:style style:name="T194" style:family="text">
      <style:text-properties fo:color="#000009" loext:opacity="100%" style:font-name="Calibri" fo:font-size="12pt" style:font-size-asian="12pt" style:text-scale="93%"/>
    </style:style>
    <style:style style:name="T195" style:family="text">
      <style:text-properties fo:color="#000009" loext:opacity="100%" style:font-name="Calibri" fo:font-size="12pt" fo:letter-spacing="0.0583in" style:font-size-asian="12pt"/>
    </style:style>
    <style:style style:name="T196" style:family="text">
      <style:text-properties fo:color="#000009" loext:opacity="100%" style:font-name="Calibri" fo:font-size="12pt" fo:letter-spacing="-0.002in" style:font-size-asian="12pt" style:text-scale="96%"/>
    </style:style>
    <style:style style:name="T197" style:family="text">
      <style:text-properties fo:color="#000009" loext:opacity="100%" style:font-name="Calibri" fo:font-size="12pt" fo:letter-spacing="0.0008in" style:font-size-asian="12pt" style:text-scale="89%"/>
    </style:style>
    <style:style style:name="T198" style:family="text">
      <style:text-properties fo:color="#000009" loext:opacity="100%" style:font-name="Calibri" fo:font-size="12pt" fo:letter-spacing="0.0547in" style:font-size-asian="12pt"/>
    </style:style>
    <style:style style:name="T199" style:family="text">
      <style:text-properties fo:color="#000009" loext:opacity="100%" style:font-name="Calibri" fo:font-size="12pt" fo:letter-spacing="0.0035in" style:font-size-asian="12pt" style:text-scale="95%"/>
    </style:style>
    <style:style style:name="T200" style:family="text">
      <style:text-properties fo:color="#000009" loext:opacity="100%" style:font-name="Calibri" fo:font-size="12pt" fo:letter-spacing="0.0043in" style:font-size-asian="12pt" style:text-scale="111%"/>
    </style:style>
    <style:style style:name="T201" style:family="text">
      <style:text-properties fo:color="#000009" loext:opacity="100%" style:font-name="Calibri" fo:font-size="12pt" fo:letter-spacing="0.0043in" style:font-size-asian="12pt" style:text-scale="106%"/>
    </style:style>
    <style:style style:name="T202" style:family="text">
      <style:text-properties fo:color="#000009" loext:opacity="100%" style:font-name="Calibri" fo:font-size="12pt" fo:letter-spacing="0.0035in" style:font-size-asian="12pt" style:text-scale="104%"/>
    </style:style>
    <style:style style:name="T203" style:family="text">
      <style:text-properties fo:color="#000000" loext:opacity="100%" style:font-name="Calibri" fo:font-size="12pt" style:font-size-asian="12pt" style:text-scale="106%"/>
    </style:style>
    <style:style style:name="T204" style:family="text">
      <style:text-properties fo:color="#000000" loext:opacity="100%" style:font-name="Calibri" fo:font-size="12pt" fo:letter-spacing="0.0063in" style:font-size-asian="12pt"/>
    </style:style>
    <style:style style:name="T205" style:family="text">
      <style:text-properties fo:color="#000000" loext:opacity="100%" style:font-name="Calibri" fo:font-size="12pt" fo:letter-spacing="0.0071in" style:font-size-asian="12pt" style:text-scale="99%"/>
    </style:style>
    <style:style style:name="T206" style:family="text">
      <style:text-properties fo:color="#000000" loext:opacity="100%" style:font-name="Calibri" fo:font-size="12pt" fo:letter-spacing="0.0055in" style:font-size-asian="12pt" style:text-scale="93%"/>
    </style:style>
    <style:style style:name="T207" style:family="text">
      <style:text-properties fo:color="#000000" loext:opacity="100%" style:font-name="Calibri" fo:font-size="12pt" fo:letter-spacing="0.002in" style:font-size-asian="12pt" style:text-scale="96%"/>
    </style:style>
    <style:style style:name="T208" style:family="text">
      <style:text-properties fo:color="#000000" loext:opacity="100%" style:font-name="Calibri" fo:font-size="12pt" fo:letter-spacing="0.0008in" style:font-size-asian="12pt" style:text-scale="96%"/>
    </style:style>
    <style:style style:name="T209" style:family="text">
      <style:text-properties fo:color="#000000" loext:opacity="100%" style:font-name="Calibri" fo:font-size="12pt" fo:letter-spacing="0.002in" style:font-size-asian="12pt" style:text-scale="89%"/>
    </style:style>
    <style:style style:name="T210" style:family="text">
      <style:text-properties fo:color="#000000" loext:opacity="100%" style:font-name="Calibri" fo:font-size="12pt" fo:letter-spacing="0.0016in" style:font-size-asian="12pt" style:text-scale="109%"/>
    </style:style>
    <style:style style:name="T211" style:family="text">
      <style:text-properties fo:color="#000000" loext:opacity="100%" style:font-name="Calibri" fo:font-size="12pt" style:font-size-asian="12pt" style:text-scale="105%"/>
    </style:style>
    <style:style style:name="T212" style:family="text">
      <style:text-properties fo:color="#000000" loext:opacity="100%" style:font-name="Calibri" fo:font-size="12pt" fo:letter-spacing="0.0083in" style:font-size-asian="12pt" style:text-scale="109%"/>
    </style:style>
    <style:style style:name="T213" style:family="text">
      <style:text-properties fo:color="#000000" loext:opacity="100%" style:font-name="Calibri" fo:font-size="12pt" fo:letter-spacing="0.0083in" style:font-size-asian="12pt" style:text-scale="108%"/>
    </style:style>
    <style:style style:name="T214" style:family="text">
      <style:text-properties fo:color="#000000" loext:opacity="100%" style:font-name="Calibri" fo:font-size="12pt" fo:letter-spacing="0.0035in" style:font-size-asian="12pt" style:text-scale="95%"/>
    </style:style>
    <style:style style:name="T215" style:family="text">
      <style:text-properties fo:color="#000000" loext:opacity="100%" style:font-name="Calibri" fo:font-size="12pt" fo:letter-spacing="0.0043in" style:font-size-asian="12pt" style:text-scale="109%"/>
    </style:style>
    <style:style style:name="T216" style:family="text">
      <style:text-properties fo:color="#000000" loext:opacity="100%" style:font-name="Calibri" fo:font-size="12pt" fo:letter-spacing="0.0098in" style:font-size-asian="12pt" style:text-scale="109%"/>
    </style:style>
    <style:style style:name="T217" style:family="text">
      <style:text-properties fo:color="#000000" loext:opacity="100%" style:font-name="Calibri" fo:font-size="12pt" fo:letter-spacing="-0.0055in" style:font-size-asian="12pt" style:text-scale="99%"/>
    </style:style>
    <style:style style:name="T218" style:family="text">
      <style:text-properties fo:color="#000000" loext:opacity="100%" style:font-name="Calibri" fo:font-size="12pt" fo:letter-spacing="-0.0008in" style:font-size-asian="12pt" style:text-scale="105%"/>
    </style:style>
    <style:style style:name="T219" style:family="text">
      <style:text-properties fo:color="#000000" loext:opacity="100%" style:font-name="Calibri" fo:font-size="12pt" fo:letter-spacing="0.0008in" style:font-size-asian="12pt" style:text-scale="97%"/>
    </style:style>
    <style:style style:name="T220" style:family="text">
      <style:text-properties fo:color="#000000" loext:opacity="100%" style:font-name="Calibri" fo:font-size="12pt" fo:letter-spacing="0.0016in" style:font-size-asian="12pt" style:text-scale="111%"/>
    </style:style>
    <style:style style:name="T221" style:family="text">
      <style:text-properties fo:color="#000000" loext:opacity="100%" style:font-name="Calibri" fo:font-size="12pt" fo:letter-spacing="0.0043in" style:font-size-asian="12pt" style:text-scale="105%"/>
    </style:style>
    <style:style style:name="T222" style:family="text">
      <style:text-properties fo:color="#000000" loext:opacity="100%" style:font-name="Calibri" fo:font-size="12pt" fo:letter-spacing="-0.0008in" style:font-size-asian="12pt" style:text-scale="83%"/>
    </style:style>
    <style:style style:name="T223" style:family="text">
      <style:text-properties fo:color="#000000" loext:opacity="100%" style:font-name="Calibri" fo:font-size="12pt" style:font-size-asian="12pt" style:text-scale="97%"/>
    </style:style>
    <style:style style:name="T224" style:family="text">
      <style:text-properties fo:color="#000000" loext:opacity="100%" style:font-name="Calibri" fo:font-size="12pt" fo:letter-spacing="0.0228in" style:font-size-asian="12pt" style:text-scale="113%"/>
    </style:style>
    <style:style style:name="T225" style:family="text">
      <style:text-properties fo:color="#000000" loext:opacity="100%" style:font-name="Calibri" fo:font-size="12pt" fo:letter-spacing="0.028in" style:font-size-asian="12pt"/>
    </style:style>
    <style:style style:name="T226" style:family="text">
      <style:text-properties fo:color="#000000" loext:opacity="100%" style:font-name="Calibri" fo:font-size="12pt" fo:letter-spacing="0.0299in" style:font-size-asian="12pt"/>
    </style:style>
    <style:style style:name="T227" style:family="text">
      <style:text-properties fo:color="#000000" loext:opacity="100%" style:font-name="Calibri" fo:font-size="12pt" fo:letter-spacing="0.0283in" style:font-size-asian="12pt"/>
    </style:style>
    <style:style style:name="T228" style:family="text">
      <style:text-properties fo:color="#000000" loext:opacity="100%" style:font-name="Calibri" fo:font-size="12pt" fo:letter-spacing="0.0272in" style:font-size-asian="12pt"/>
    </style:style>
    <style:style style:name="T229" style:family="text">
      <style:text-properties fo:color="#000000" loext:opacity="100%" style:font-name="Calibri" fo:font-size="12pt" fo:letter-spacing="0.0307in" style:font-size-asian="12pt"/>
    </style:style>
    <style:style style:name="T230" style:family="text">
      <style:text-properties fo:color="#000000" loext:opacity="100%" style:font-name="Calibri" fo:font-size="12pt" fo:letter-spacing="0.0146in" style:font-size-asian="12pt" style:text-scale="117%"/>
    </style:style>
    <style:style style:name="T231" style:family="text">
      <style:text-properties fo:color="#000000" loext:opacity="100%" style:font-name="Calibri" fo:font-size="12pt" fo:letter-spacing="0.0154in" style:font-size-asian="12pt"/>
    </style:style>
    <style:style style:name="T232" style:family="text">
      <style:text-properties fo:color="#000000" loext:opacity="100%" style:font-name="Calibri" fo:font-size="12pt" fo:letter-spacing="0.0173in" style:font-size-asian="12pt" style:text-scale="113%"/>
    </style:style>
    <style:style style:name="T233" style:family="text">
      <style:text-properties fo:color="#000000" loext:opacity="100%" style:font-name="Calibri" fo:font-size="12pt" fo:letter-spacing="0.0146in" style:font-size-asian="12pt" style:text-scale="116%"/>
    </style:style>
    <style:style style:name="T234" style:family="text">
      <style:text-properties fo:color="#000000" loext:opacity="100%" style:font-name="Calibri" fo:font-size="12pt" fo:letter-spacing="0.0165in" style:font-size-asian="12pt" style:text-scale="113%"/>
    </style:style>
    <style:style style:name="T235" style:family="text">
      <style:text-properties fo:color="#000000" loext:opacity="100%" style:font-name="Calibri" fo:font-size="12pt" fo:letter-spacing="0.0154in" style:font-size-asian="12pt" style:text-scale="116%"/>
    </style:style>
    <style:style style:name="T236" style:family="text">
      <style:text-properties fo:color="#000000" loext:opacity="100%" style:font-name="Calibri" fo:font-size="12pt" fo:letter-spacing="0.0217in" style:font-size-asian="12pt" style:text-scale="111%"/>
    </style:style>
    <style:style style:name="T237" style:family="text">
      <style:text-properties fo:color="#000000" loext:opacity="100%" style:font-name="Calibri" fo:font-size="12pt" fo:letter-spacing="0.022in" style:font-size-asian="12pt" style:text-scale="118%"/>
    </style:style>
    <style:style style:name="T238" style:family="text">
      <style:text-properties fo:color="#000000" loext:opacity="100%" style:font-name="Calibri" fo:font-size="12pt" fo:letter-spacing="0.0201in" style:font-size-asian="12pt" style:text-scale="112%"/>
    </style:style>
    <style:style style:name="T239" style:family="text">
      <style:text-properties fo:color="#000000" loext:opacity="100%" style:font-name="Calibri" fo:font-size="12pt" fo:letter-spacing="0.0201in" style:font-size-asian="12pt" style:text-scale="113%"/>
    </style:style>
    <style:style style:name="T240" style:family="text">
      <style:text-properties fo:color="#000000" loext:opacity="100%" style:font-name="Calibri" fo:font-size="12pt" fo:letter-spacing="0.002in" style:font-size-asian="12pt" style:text-scale="117%"/>
    </style:style>
    <style:style style:name="T241" style:family="text">
      <style:text-properties fo:color="#000000" loext:opacity="100%" style:font-name="Calibri" fo:font-size="12pt" fo:letter-spacing="0.0043in" style:font-size-asian="12pt" style:text-scale="104%"/>
    </style:style>
    <style:style style:name="T242" style:family="text">
      <style:text-properties fo:color="#000000" loext:opacity="100%" style:font-name="Calibri" fo:font-size="12pt" fo:letter-spacing="0.002in" style:font-size-asian="12pt" style:text-scale="106%"/>
    </style:style>
    <style:style style:name="T243" style:family="text">
      <style:text-properties fo:color="#000000" loext:opacity="100%" style:font-name="Calibri" fo:font-size="12pt" fo:letter-spacing="0.002in" style:font-size-asian="12pt" style:text-scale="104%"/>
    </style:style>
    <style:style style:name="T244" style:family="text">
      <style:text-properties fo:color="#000000" loext:opacity="100%" style:font-name="Calibri" fo:font-size="12pt" fo:letter-spacing="-0.0008in" style:font-size-asian="12pt" style:text-scale="106%"/>
    </style:style>
    <style:style style:name="T245" style:family="text">
      <style:text-properties fo:color="#000000" loext:opacity="100%" style:font-name="Calibri" fo:font-size="12pt" fo:letter-spacing="-0.0083in" style:font-size-asian="12pt" style:text-scale="99%"/>
    </style:style>
    <style:style style:name="T246" style:family="text">
      <style:text-properties fo:color="#000000" loext:opacity="100%" style:font-name="Calibri" fo:font-size="12pt" fo:letter-spacing="-0.0083in" style:font-size-asian="12pt"/>
    </style:style>
    <style:style style:name="T247" style:family="text">
      <style:text-properties fo:color="#000000" loext:opacity="100%" style:font-name="Calibri" fo:font-size="12pt" fo:letter-spacing="0.0071in" style:font-size-asian="12pt" style:text-scale="89%"/>
    </style:style>
    <style:style style:name="T248" style:family="text">
      <style:text-properties fo:color="#000000" loext:opacity="100%" style:font-name="Calibri" fo:font-size="12pt" fo:letter-spacing="0.0063in" style:font-size-asian="12pt" style:text-scale="106%"/>
    </style:style>
    <style:style style:name="T249" style:family="text">
      <style:text-properties fo:color="#000000" loext:opacity="100%" style:font-name="Calibri" fo:font-size="12pt" fo:letter-spacing="0.0063in" style:font-size-asian="12pt" style:text-scale="104%"/>
    </style:style>
    <style:style style:name="T250" style:family="text">
      <style:text-properties fo:color="#000000" loext:opacity="100%" style:font-name="Calibri" fo:font-size="12pt" fo:letter-spacing="0.0071in" style:font-size-asian="12pt" style:text-scale="95%"/>
    </style:style>
    <style:style style:name="fr1" style:family="graphic" style:parent-style-name="Graphics">
      <style:graphic-properties fo:margin-left="0in" fo:margin-right="0in" fo:margin-top="0in" fo:margin-bottom="0in" style:wrap="run-through" style:number-wrapped-paragraphs="no-limit" style:vertical-pos="from-top" style:vertical-rel="page" style:horizontal-pos="from-left" style:horizontal-rel="page" fo:background-color="transparent" draw:fill="none" draw:fill-color="#ffffff" draw:secondary-fill-color="#729fcf" draw:fill-gradient-name="Gradient_20_1" draw:gradient-step-count="0" draw:fill-hatch-name="Red_20_90_20_Degrees_20_Crossed_20_1" draw:fill-hatch-solid="false" draw:fill-image-name="Bitmap_20_1" draw:opacity="100%" draw:fill-image-width="0in" draw:fill-image-height="0in" style:repeat="repeat" draw:fill-image-ref-point-x="0%" draw:fill-image-ref-point-y="0%" draw:fill-image-ref-point="center" draw:tile-repeat-offset="0% horizontal" fo:padding="0in" fo:border="none" style:mirror="none" fo:clip="rect(0in, 0in, 0in, 0in)" draw:luminance="0%" draw:contrast="0%" draw:red="0%" draw:green="0%" draw:blue="0%" draw:gamma="100%" draw:color-inversion="false" draw:image-opacity="100%" draw:color-mode="standard" draw:wrap-influence-on-position="once-concurrent" loext:allow-overlap="true" loext:decorative="false"/>
    </style:style>
    <style:style style:name="fr2" style:family="graphic" style:parent-style-name="Graphics">
      <style:graphic-properties fo:margin-left="0in" fo:margin-right="0in" fo:margin-top="0in" fo:margin-bottom="0in" style:wrap="run-through" style:number-wrapped-paragraphs="no-limit" style:vertical-pos="from-top" style:vertical-rel="paragraph" style:horizontal-pos="from-left" style:horizontal-rel="page" fo:background-color="transparent" draw:fill="none" draw:fill-color="#ffffff" draw:secondary-fill-color="#729fcf" draw:fill-gradient-name="Gradient_20_1" draw:gradient-step-count="0" draw:fill-hatch-name="Red_20_90_20_Degrees_20_Crossed_20_1" draw:fill-hatch-solid="false" draw:fill-image-name="Bitmap_20_1" draw:opacity="100%" draw:fill-image-width="0in" draw:fill-image-height="0in" style:repeat="repeat" draw:fill-image-ref-point-x="0%" draw:fill-image-ref-point-y="0%" draw:fill-image-ref-point="center" draw:tile-repeat-offset="0% horizontal" fo:padding="0in" fo:border="none" style:mirror="none" fo:clip="rect(0in, 0in, 0in, 0in)" draw:luminance="0%" draw:contrast="0%" draw:red="0%" draw:green="0%" draw:blue="0%" draw:gamma="100%" draw:color-inversion="false" draw:image-opacity="100%" draw:color-mode="standard" draw:wrap-influence-on-position="once-concurrent" loext:allow-overlap="true" loext:decorative="false"/>
    </style:style>
    <style:style style:name="gr1" style:family="graphic">
      <style:graphic-properties draw:stroke="solid" svg:stroke-width="0.0193in" svg:stroke-color="#000000" draw:fill="none" draw:fill-color="#ffffff" fo:min-height="0in" fo:min-width="0in" fo:padding-top="0.0098in" fo:padding-bottom="0.0098in" fo:padding-left="0.0098in" fo:padding-right="0.0098in" loext:decorative="false" fo:margin-left="0.1252in" fo:margin-right="0.1252in" style:run-through="foreground" style:wrap="run-through" style:number-wrapped-paragraphs="no-limit" style:vertical-pos="from-top" style:vertical-rel="page" style:horizontal-pos="from-left" style:horizontal-rel="page" draw:wrap-influence-on-position="once-concurrent" loext:allow-overlap="true" style:flow-with-text="false"/>
      <style:paragraph-properties style:writing-mode="lr-tb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 loext:marker-style-name="T1"><text:bookmark-start text:name="_page_4_0"/><draw:frame draw:style-name="fr1" draw:name="Image1" text:anchor-type="char" svg:x="5.4819in" svg:y="0.8346in" svg:width="2.0335in" svg:height="0.7366in" draw:z-index="1"><draw:image xlink:href="Pictures/100000010000029A000000F1D7E3B26D.png" xlink:type="simple" xlink:show="embed" xlink:actuate="onLoad" draw:mime-type="image/png"/></draw:frame><draw:custom-shape text:anchor-type="char" draw:z-index="0" draw:name="Shape1" draw:style-name="gr1" draw:text-style-name="P2" svg:width="6.6941in" svg:height="0in" svg:x="0.7882in" svg:y="2.3252in"><text:p/><draw:enhanced-geometry svg:viewBox="0 0 6120380 0" draw:type="0" draw:enhanced-path="M 6120380 0 L 0 0 N"/></draw:custom-shape></text:p>
      <text:p text:style-name="P1" loext:marker-style-name="T1"/>
      <text:p text:style-name="P1" loext:marker-style-name="T1"/>
      <text:p text:style-name="P1" loext:marker-style-name="T1"/>
      <text:p text:style-name="P1" loext:marker-style-name="T1"/>
      <text:p text:style-name="P3" loext:marker-style-name="T2"/>
      <text:p text:style-name="P4" loext:marker-style-name="T3"><draw:frame draw:style-name="fr2" draw:name="Image2" text:anchor-type="char" svg:x="1.3181in" svg:y="-0.9311in" svg:width="3.6335in" svg:height="0.9354in" draw:z-index="2"><draw:image xlink:href="Pictures/100000010000015C000000593C14D786.png" xlink:type="simple" xlink:show="embed" xlink:actuate="onLoad" draw:mime-type="image/png"/></draw:frame><text:span text:style-name="T4">T</text:span><text:span text:style-name="T5">RIB</text:span><text:span text:style-name="T6">U</text:span><text:span text:style-name="T7">N</text:span><text:span text:style-name="T8">A</text:span><text:span text:style-name="T5">L</text:span><text:span text:style-name="T9"> </text:span><text:span text:style-name="T10">R</text:span><text:span text:style-name="T5">E</text:span><text:span text:style-name="T11">GI</text:span><text:span text:style-name="T12">O</text:span><text:span text:style-name="T13">N</text:span><text:span text:style-name="T11">AL</text:span><text:span text:style-name="T14"> </text:span><text:span text:style-name="T15">D</text:span><text:span text:style-name="T16">O</text:span><text:span text:style-name="T14"> </text:span><text:span text:style-name="T17">T</text:span><text:span text:style-name="T18">R</text:span><text:span text:style-name="T19">ABA</text:span><text:span text:style-name="T17">L</text:span><text:span text:style-name="T19">H</text:span><text:span text:style-name="T20">O</text:span><text:span text:style-name="T14"> </text:span><text:span text:style-name="T21">D</text:span><text:span text:style-name="T22">A</text:span><text:span text:style-name="T14"> </text:span><text:span text:style-name="T23">6</text:span><text:span text:style-name="T24">ª</text:span><text:span text:style-name="T9"> </text:span><text:span text:style-name="T10">R</text:span><text:span text:style-name="T8">EG</text:span><text:span text:style-name="T5">I</text:span><text:span text:style-name="T8">Ã</text:span><text:span text:style-name="T12">O</text:span><text:span text:style-name="T3"> </text:span><text:span text:style-name="T8">GABI</text:span><text:span text:style-name="T25">N</text:span><text:span text:style-name="T8">ETE</text:span><text:span text:style-name="T26"> </text:span><text:span text:style-name="T27">D</text:span><text:span text:style-name="T22">A</text:span><text:span text:style-name="T9"> </text:span><text:span text:style-name="T28">P</text:span><text:span text:style-name="T29">R</text:span><text:span text:style-name="T30">E</text:span><text:span text:style-name="T29">SI</text:span><text:span text:style-name="T31">D</text:span><text:span text:style-name="T29">Ê</text:span><text:span text:style-name="T32">N</text:span><text:span text:style-name="T29">C</text:span><text:span text:style-name="T30">I</text:span><text:span text:style-name="T29">A</text:span></text:p>
      <text:p text:style-name="P1" loext:marker-style-name="T1"/>
      <text:p text:style-name="P1" loext:marker-style-name="T1"/>
      <text:p text:style-name="P5" loext:marker-style-name="T33"/>
      <text:p text:style-name="P6" loext:marker-style-name="T3"><text:span text:style-name="T34">P</text:span><text:span text:style-name="T28">O</text:span><text:span text:style-name="T35">RT</text:span><text:span text:style-name="T11">A</text:span><text:span text:style-name="T4">R</text:span><text:span text:style-name="T29">I</text:span><text:span text:style-name="T4">A</text:span><text:span text:style-name="T26"> </text:span><text:span text:style-name="T36">TRT</text:span><text:span text:style-name="T37">6</text:span><text:span text:style-name="T38">-</text:span><text:span text:style-name="T36">G</text:span><text:span text:style-name="T39">P</text:span><text:span text:style-name="T40"> </text:span><text:span text:style-name="T41">N</text:span><text:span text:style-name="T42">.</text:span><text:span text:style-name="T43">º</text:span><text:span text:style-name="T14"> </text:span><text:span text:style-name="T44">425</text:span><text:span text:style-name="T45">/</text:span><text:span text:style-name="T44">2026.</text:span></text:p>
      <text:p text:style-name="P7" loext:marker-style-name="T1"/>
      <text:p text:style-name="P8" loext:marker-style-name="T3"><text:span text:style-name="T46">A</text:span><text:span text:style-name="T3">l</text:span><text:span text:style-name="T47">t</text:span><text:span text:style-name="T48">e</text:span><text:span text:style-name="T49">r</text:span><text:span text:style-name="T50">a</text:span><text:span text:style-name="T14"> </text:span><text:span text:style-name="T51">a</text:span><text:span text:style-name="T52"> </text:span><text:span text:style-name="T53">P</text:span><text:span text:style-name="T54">o</text:span><text:span text:style-name="T55">r</text:span><text:span text:style-name="T56">t</text:span><text:span text:style-name="T50">a</text:span><text:span text:style-name="T49">r</text:span><text:span text:style-name="T57">i</text:span><text:span text:style-name="T50">a</text:span><text:span text:style-name="T26"> </text:span><text:span text:style-name="T58">T</text:span><text:span text:style-name="T59">R</text:span><text:span text:style-name="T60">T</text:span><text:span text:style-name="T61">6</text:span><text:span text:style-name="T62">-</text:span><text:span text:style-name="T63">G</text:span><text:span text:style-name="T64">P</text:span><text:span text:style-name="T52"> </text:span><text:span text:style-name="T65">n</text:span><text:span text:style-name="T61">.</text:span><text:span text:style-name="T64">°</text:span><text:span text:style-name="T52"> </text:span><text:span text:style-name="T44">67</text:span><text:span text:style-name="T66">/</text:span><text:span text:style-name="T44">2023.</text:span></text:p>
      <text:p text:style-name="P1" loext:marker-style-name="T1"/>
      <text:p text:style-name="P9" loext:marker-style-name="T1"/>
      <text:p text:style-name="P10" loext:marker-style-name="T3"><text:span text:style-name="T64">O</text:span><text:span text:style-name="T67"> </text:span><text:span text:style-name="T68">D</text:span><text:span text:style-name="T69">E</text:span><text:span text:style-name="T70">S</text:span><text:span text:style-name="T69">E</text:span><text:span text:style-name="T71">M</text:span><text:span text:style-name="T70">B</text:span><text:span text:style-name="T29">A</text:span><text:span text:style-name="T70">RGA</text:span><text:span text:style-name="T72">D</text:span><text:span text:style-name="T73">O</text:span><text:span text:style-name="T70">R</text:span><text:span text:style-name="T74"> </text:span><text:span text:style-name="T34">P</text:span><text:span text:style-name="T4">R</text:span><text:span text:style-name="T29">ES</text:span><text:span text:style-name="T5">I</text:span><text:span text:style-name="T68">D</text:span><text:span text:style-name="T29">E</text:span><text:span text:style-name="T32">N</text:span><text:span text:style-name="T29">TE</text:span><text:span text:style-name="T75"> </text:span><text:span text:style-name="T76">D</text:span><text:span text:style-name="T64">O</text:span><text:span text:style-name="T74"> </text:span><text:span text:style-name="T5">T</text:span><text:span text:style-name="T8">R</text:span><text:span text:style-name="T5">IB</text:span><text:span text:style-name="T77">U</text:span><text:span text:style-name="T7">N</text:span><text:span text:style-name="T5">AL</text:span><text:span text:style-name="T67"> </text:span><text:span text:style-name="T11">REG</text:span><text:span text:style-name="T10">I</text:span><text:span text:style-name="T12">O</text:span><text:span text:style-name="T13">N</text:span><text:span text:style-name="T11">AL</text:span><text:span text:style-name="T75"> </text:span><text:span text:style-name="T15">D</text:span><text:span text:style-name="T16">O</text:span><text:span text:style-name="T3"> </text:span><text:span text:style-name="T17">TRAB</text:span><text:span text:style-name="T78">A</text:span><text:span text:style-name="T19">L</text:span><text:span text:style-name="T17">H</text:span><text:span text:style-name="T20">O</text:span><text:span text:style-name="T14"> </text:span><text:span text:style-name="T27">D</text:span><text:span text:style-name="T22">A</text:span><text:span text:style-name="T26"> </text:span><text:span text:style-name="T78">S</text:span><text:span text:style-name="T79">EXTA</text:span><text:span text:style-name="T26"> </text:span><text:span text:style-name="T30">RE</text:span><text:span text:style-name="T29">GI</text:span><text:span text:style-name="T4">Ã</text:span><text:span text:style-name="T34">O</text:span><text:span text:style-name="T29">,</text:span><text:span text:style-name="T9"> </text:span><text:span text:style-name="T65">no</text:span><text:span text:style-name="T14"> </text:span><text:span text:style-name="T65">u</text:span><text:span text:style-name="T61">s</text:span><text:span text:style-name="T80">o</text:span><text:span text:style-name="T52"> </text:span><text:span text:style-name="T65">d</text:span><text:span text:style-name="T81">e</text:span><text:span text:style-name="T14"> </text:span><text:span text:style-name="T61">s</text:span><text:span text:style-name="T65">u</text:span><text:span text:style-name="T82">a</text:span><text:span text:style-name="T83">s</text:span><text:span text:style-name="T14"> </text:span><text:span text:style-name="T82">a</text:span><text:span text:style-name="T56">t</text:span><text:span text:style-name="T84">r</text:span><text:span text:style-name="T57">i</text:span><text:span text:style-name="T54">bu</text:span><text:span text:style-name="T40">i</text:span><text:span text:style-name="T85">ç</text:span><text:span text:style-name="T54">õ</text:span><text:span text:style-name="T86">e</text:span><text:span text:style-name="T87">s</text:span><text:span text:style-name="T40"> </text:span><text:span text:style-name="T9">l</text:span><text:span text:style-name="T88">e</text:span><text:span text:style-name="T89">g</text:span><text:span text:style-name="T90">a</text:span><text:span text:style-name="T9">i</text:span><text:span text:style-name="T91">s</text:span><text:span text:style-name="T9"> </text:span><text:span text:style-name="T92">e</text:span><text:span text:style-name="T93"> </text:span><text:span text:style-name="T84">r</text:span><text:span text:style-name="T86">e</text:span><text:span text:style-name="T94">g</text:span><text:span text:style-name="T57">i</text:span><text:span text:style-name="T95">m</text:span><text:span text:style-name="T86">e</text:span><text:span text:style-name="T54">n</text:span><text:span text:style-name="T47">t</text:span><text:span text:style-name="T90">a</text:span><text:span text:style-name="T3">i</text:span><text:span text:style-name="T91">s</text:span><text:span text:style-name="T40">,</text:span></text:p>
      <text:p text:style-name="P11" loext:marker-style-name="T1"/>
      <text:p text:style-name="P12" loext:marker-style-name="T3"><text:span text:style-name="T22">C</text:span><text:span text:style-name="T96">O</text:span><text:span text:style-name="T97">N</text:span><text:span text:style-name="T98">SI</text:span><text:span text:style-name="T21">D</text:span><text:span text:style-name="T98">ERA</text:span><text:span text:style-name="T99">N</text:span><text:span text:style-name="T21">D</text:span><text:span text:style-name="T96">O</text:span><text:span text:style-name="T100"> </text:span><text:span text:style-name="T65">o</text:span><text:span text:style-name="T101"> </text:span><text:span text:style-name="T80">d</text:span><text:span text:style-name="T57">i</text:span><text:span text:style-name="T87">s</text:span><text:span text:style-name="T54">po</text:span><text:span text:style-name="T83">s</text:span><text:span text:style-name="T47">t</text:span><text:span text:style-name="T54">o</text:span><text:span text:style-name="T102"> </text:span><text:span text:style-name="T65">no</text:span><text:span text:style-name="T103"> </text:span><text:span text:style-name="T57">i</text:span><text:span text:style-name="T104">n</text:span><text:span text:style-name="T105">c</text:span><text:span text:style-name="T9">i</text:span><text:span text:style-name="T106">s</text:span><text:span text:style-name="T107">o</text:span><text:span text:style-name="T102"> </text:span><text:span text:style-name="T35">VI</text:span><text:span text:style-name="T102"> </text:span><text:span text:style-name="T65">do</text:span><text:span text:style-name="T101"> </text:span><text:span text:style-name="T108">a</text:span><text:span text:style-name="T84">r</text:span><text:span text:style-name="T109">t</text:span><text:span text:style-name="T57">i</text:span><text:span text:style-name="T94">g</text:span><text:span text:style-name="T54">o</text:span><text:span text:style-name="T100"> </text:span><text:span text:style-name="T110">2</text:span><text:span text:style-name="T111">º</text:span><text:span text:style-name="T102"> </text:span><text:span text:style-name="T65">do</text:span><text:span text:style-name="T101"> </text:span><text:span text:style-name="T112">A</text:span><text:span text:style-name="T113">t</text:span><text:span text:style-name="T114">o</text:span><text:span text:style-name="T102"> </text:span><text:span text:style-name="T115">TR</text:span><text:span text:style-name="T116">T</text:span><text:span text:style-name="T117">6</text:span><text:span text:style-name="T118">-</text:span><text:span text:style-name="T119">G</text:span><text:span text:style-name="T120">P</text:span><text:span text:style-name="T101"> </text:span><text:span text:style-name="T121">n</text:span><text:span text:style-name="T111">º</text:span><text:span text:style-name="T3"> </text:span><text:span text:style-name="T44">482</text:span><text:span text:style-name="T122">/</text:span><text:span text:style-name="T44">2022</text:span><text:span text:style-name="T123">;</text:span></text:p>
      <text:p text:style-name="P11" loext:marker-style-name="T1"/>
      <text:p text:style-name="P13" loext:marker-style-name="T3"><text:span text:style-name="T5">RES</text:span><text:span text:style-name="T12">O</text:span><text:span text:style-name="T11">L</text:span><text:span text:style-name="T10">V</text:span><text:span text:style-name="T11">E</text:span><text:span text:style-name="T124">:</text:span></text:p>
      <text:p text:style-name="P7" loext:marker-style-name="T1"/>
      <text:p text:style-name="P14" loext:marker-style-name="T3"><text:span text:style-name="T125">A</text:span><text:span text:style-name="T126">r</text:span><text:span text:style-name="T125">t</text:span><text:span text:style-name="T127">.</text:span><text:span text:style-name="T128"> </text:span><text:span text:style-name="T129">1</text:span><text:span text:style-name="T24">º</text:span><text:span text:style-name="T112"> </text:span><text:span text:style-name="T52">Al</text:span><text:span text:style-name="T130">t</text:span><text:span text:style-name="T131">e</text:span><text:span text:style-name="T132">r</text:span><text:span text:style-name="T133">a</text:span><text:span text:style-name="T132">r</text:span><text:span text:style-name="T128"> </text:span><text:span text:style-name="T65">o</text:span><text:span text:style-name="T112"> </text:span><text:span text:style-name="T9">i</text:span><text:span text:style-name="T104">n</text:span><text:span text:style-name="T85">c</text:span><text:span text:style-name="T9">i</text:span><text:span text:style-name="T134">s</text:span><text:span text:style-name="T104">o</text:span><text:span text:style-name="T112"> </text:span><text:span text:style-name="T70">VII</text:span><text:span text:style-name="T125"> </text:span><text:span text:style-name="T135">a</text:span><text:span text:style-name="T65">o</text:span><text:span text:style-name="T128"> </text:span><text:span text:style-name="T136">a</text:span><text:span text:style-name="T137">r</text:span><text:span text:style-name="T47">t</text:span><text:span text:style-name="T138">i</text:span><text:span text:style-name="T94">g</text:span><text:span text:style-name="T54">o</text:span><text:span text:style-name="T112"> </text:span><text:span text:style-name="T110">1</text:span><text:span text:style-name="T139">º</text:span><text:span text:style-name="T115"> </text:span><text:span text:style-name="T65">d</text:span><text:span text:style-name="T136">a</text:span><text:span text:style-name="T140"> </text:span><text:span text:style-name="T141">P</text:span><text:span text:style-name="T80">o</text:span><text:span text:style-name="T84">r</text:span><text:span text:style-name="T56">t</text:span><text:span text:style-name="T82">a</text:span><text:span text:style-name="T84">r</text:span><text:span text:style-name="T3">i</text:span><text:span text:style-name="T82">a</text:span><text:span text:style-name="T125"> </text:span><text:span text:style-name="T115">TRT</text:span><text:span text:style-name="T142">6</text:span><text:span text:style-name="T118">-</text:span><text:span text:style-name="T143">G</text:span><text:span text:style-name="T120">P</text:span><text:span text:style-name="T112"> </text:span><text:span text:style-name="T144">n</text:span><text:span text:style-name="T145">.</text:span><text:span text:style-name="T146">º</text:span><text:span text:style-name="T115"> </text:span><text:span text:style-name="T44">67</text:span><text:span text:style-name="T45">/</text:span><text:span text:style-name="T147">2023</text:span><text:span text:style-name="T66">,</text:span><text:span text:style-name="T115"> </text:span><text:span text:style-name="T65">qu</text:span><text:span text:style-name="T92">e</text:span><text:span text:style-name="T115"> </text:span><text:span text:style-name="T65">p</text:span><text:span text:style-name="T136">a</text:span><text:span text:style-name="T83">ss</text:span><text:span text:style-name="T135">a</text:span><text:span text:style-name="T3"> </text:span><text:span text:style-name="T135">a</text:span><text:span text:style-name="T14"> </text:span><text:span text:style-name="T109">t</text:span><text:span text:style-name="T92">e</text:span><text:span text:style-name="T148">r</text:span><text:span text:style-name="T40"> </text:span><text:span text:style-name="T135">a</text:span><text:span text:style-name="T93"> </text:span><text:span text:style-name="T83">s</text:span><text:span text:style-name="T48">e</text:span><text:span text:style-name="T46">g</text:span><text:span text:style-name="T54">u</text:span><text:span text:style-name="T57">i</text:span><text:span text:style-name="T80">n</text:span><text:span text:style-name="T47">t</text:span><text:span text:style-name="T86">e</text:span><text:span text:style-name="T52"> </text:span><text:span text:style-name="T148">r</text:span><text:span text:style-name="T92">e</text:span><text:span text:style-name="T65">d</text:span><text:span text:style-name="T135">a</text:span><text:span text:style-name="T149">ç</text:span><text:span text:style-name="T135">ã</text:span><text:span text:style-name="T150">o</text:span><text:span text:style-name="T51">:</text:span></text:p>
      <text:p text:style-name="P11" loext:marker-style-name="T1"/>
      <text:p text:style-name="P15" loext:marker-style-name="T3"><text:span text:style-name="T151">“</text:span><text:span text:style-name="T140">Art</text:span><text:span text:style-name="T152">.</text:span><text:span text:style-name="T52"> </text:span><text:span text:style-name="T129">1</text:span><text:span text:style-name="T24">º</text:span><text:span text:style-name="T14"> </text:span><text:span text:style-name="T153">[</text:span><text:span text:style-name="T61">...</text:span><text:span text:style-name="T153">]</text:span></text:p>
      <text:p text:style-name="P16" loext:marker-style-name="T154"><text:span text:style-name="T155">VII</text:span><text:span text:style-name="T156"> </text:span><text:span text:style-name="T154">–</text:span><text:span text:style-name="T157"> </text:span><text:span text:style-name="T158">El</text:span><text:span text:style-name="T159">i</text:span><text:span text:style-name="T160">e</text:span><text:span text:style-name="T158">l</text:span><text:span text:style-name="T161">s</text:span><text:span text:style-name="T162">on</text:span><text:span text:style-name="T156"> </text:span><text:span text:style-name="T163">F</text:span><text:span text:style-name="T164">r</text:span><text:span text:style-name="T165">e</text:span><text:span text:style-name="T166">i</text:span><text:span text:style-name="T167">t</text:span><text:span text:style-name="T168">a</text:span><text:span text:style-name="T169">s</text:span><text:span text:style-name="T156"> </text:span><text:span text:style-name="T170">do</text:span><text:span text:style-name="T157"> </text:span><text:span text:style-name="T171">N</text:span><text:span text:style-name="T172">a</text:span><text:span text:style-name="T173">s</text:span><text:span text:style-name="T174">c</text:span><text:span text:style-name="T175">i</text:span><text:span text:style-name="T176">m</text:span><text:span text:style-name="T177">e</text:span><text:span text:style-name="T178">n</text:span><text:span text:style-name="T179">t</text:span><text:span text:style-name="T180">o</text:span><text:span text:style-name="T175">,</text:span><text:span text:style-name="T156"> </text:span><text:span text:style-name="T181">s</text:span><text:span text:style-name="T177">e</text:span><text:span text:style-name="T182">r</text:span><text:span text:style-name="T183">v</text:span><text:span text:style-name="T154">i</text:span><text:span text:style-name="T178">do</text:span><text:span text:style-name="T182">r</text:span><text:span text:style-name="T184"> </text:span><text:span text:style-name="T185">c</text:span><text:span text:style-name="T170">o</text:span><text:span text:style-name="T176">m</text:span><text:span text:style-name="T156"> </text:span><text:span text:style-name="T186">e</text:span><text:span text:style-name="T181">s</text:span><text:span text:style-name="T187">p</text:span><text:span text:style-name="T177">e</text:span><text:span text:style-name="T188">c</text:span><text:span text:style-name="T189">i</text:span><text:span text:style-name="T190">a</text:span><text:span text:style-name="T175">l</text:span><text:span text:style-name="T189">i</text:span><text:span text:style-name="T191">z</text:span><text:span text:style-name="T192">a</text:span><text:span text:style-name="T188">ç</text:span><text:span text:style-name="T193">ã</text:span><text:span text:style-name="T187">o</text:span><text:span text:style-name="T156"> </text:span><text:span text:style-name="T170">n</text:span><text:span text:style-name="T194">a</text:span><text:span text:style-name="T195"> </text:span><text:span text:style-name="T194">á</text:span><text:span text:style-name="T196">r</text:span><text:span text:style-name="T197">e</text:span><text:span text:style-name="T194">a</text:span><text:span text:style-name="T198"> </text:span><text:span text:style-name="T170">d</text:span><text:span text:style-name="T197">e</text:span><text:span text:style-name="T154"> </text:span><text:span text:style-name="T163">A</text:span><text:span text:style-name="T164">r</text:span><text:span text:style-name="T199">qu</text:span><text:span text:style-name="T166">i</text:span><text:span text:style-name="T200">v</text:span><text:span text:style-name="T199">o</text:span><text:span text:style-name="T163">l</text:span><text:span text:style-name="T199">o</text:span><text:span text:style-name="T201">g</text:span><text:span text:style-name="T163">i</text:span><text:span text:style-name="T190">a</text:span><text:span text:style-name="T202">;</text:span></text:p>
      <text:p text:style-name="P17" loext:marker-style-name="T3"><text:span text:style-name="T153">[</text:span><text:span text:style-name="T61">...</text:span><text:span text:style-name="T153">]</text:span><text:span text:style-name="T203">”</text:span></text:p>
      <text:p text:style-name="P11" loext:marker-style-name="T1"/>
      <text:p text:style-name="P18" loext:marker-style-name="T3"><text:span text:style-name="T125">Ar</text:span><text:span text:style-name="T115">t</text:span><text:span text:style-name="T127">.</text:span><text:span text:style-name="T204"> </text:span><text:span text:style-name="T129">2</text:span><text:span text:style-name="T24">º</text:span><text:span text:style-name="T140"> </text:span><text:span text:style-name="T14">E</text:span><text:span text:style-name="T205">s</text:span><text:span text:style-name="T130">t</text:span><text:span text:style-name="T206">a</text:span><text:span text:style-name="T26"> </text:span><text:span text:style-name="T141">P</text:span><text:span text:style-name="T80">o</text:span><text:span text:style-name="T84">r</text:span><text:span text:style-name="T56">t</text:span><text:span text:style-name="T136">a</text:span><text:span text:style-name="T84">r</text:span><text:span text:style-name="T138">i</text:span><text:span text:style-name="T82">a</text:span><text:span text:style-name="T204"> </text:span><text:span text:style-name="T80">p</text:span><text:span text:style-name="T207">r</text:span><text:span text:style-name="T80">odu</text:span><text:span text:style-name="T49">z</text:span><text:span text:style-name="T138">i</text:span><text:span text:style-name="T208">r</text:span><text:span text:style-name="T136">á</text:span><text:span text:style-name="T204"> </text:span><text:span text:style-name="T209">e</text:span><text:span text:style-name="T210">f</text:span><text:span text:style-name="T86">e</text:span><text:span text:style-name="T3">i</text:span><text:span text:style-name="T47">t</text:span><text:span text:style-name="T104">o</text:span><text:span text:style-name="T87">s</text:span><text:span text:style-name="T140"> </text:span><text:span text:style-name="T135">a</text:span><text:span text:style-name="T93"> </text:span><text:span text:style-name="T80">p</text:span><text:span text:style-name="T90">a</text:span><text:span text:style-name="T84">r</text:span><text:span text:style-name="T109">t</text:span><text:span text:style-name="T57">i</text:span><text:span text:style-name="T84">r</text:span><text:span text:style-name="T115"> </text:span><text:span text:style-name="T65">d</text:span><text:span text:style-name="T81">e</text:span><text:span text:style-name="T128"> </text:span><text:span text:style-name="T61">s</text:span><text:span text:style-name="T65">u</text:span><text:span text:style-name="T135">a</text:span><text:span text:style-name="T128"> </text:span><text:span text:style-name="T54">pub</text:span><text:span text:style-name="T138">l</text:span><text:span text:style-name="T57">i</text:span><text:span text:style-name="T85">c</text:span><text:span text:style-name="T82">a</text:span><text:span text:style-name="T211">ç</text:span><text:span text:style-name="T82">ã</text:span><text:span text:style-name="T54">o</text:span><text:span text:style-name="T57">,</text:span><text:span text:style-name="T128"> </text:span><text:span text:style-name="T136">a</text:span><text:span text:style-name="T138">l</text:span><text:span text:style-name="T56">t</text:span><text:span text:style-name="T209">e</text:span><text:span text:style-name="T84">r</text:span><text:span text:style-name="T136">a</text:span><text:span text:style-name="T80">ndo</text:span><text:span text:style-name="T26"> </text:span><text:span text:style-name="T135">a</text:span><text:span text:style-name="T128"> </text:span><text:span text:style-name="T141">P</text:span><text:span text:style-name="T80">o</text:span><text:span text:style-name="T84">r</text:span><text:span text:style-name="T56">t</text:span><text:span text:style-name="T136">a</text:span><text:span text:style-name="T84">r</text:span><text:span text:style-name="T3">i</text:span><text:span text:style-name="T82">a</text:span><text:span text:style-name="T3"> </text:span><text:span text:style-name="T115">TR</text:span><text:span text:style-name="T125">T</text:span><text:span text:style-name="T142">6</text:span><text:span text:style-name="T212">-</text:span><text:span text:style-name="T119">G</text:span><text:span text:style-name="T213">P</text:span><text:span text:style-name="T9"> </text:span><text:span text:style-name="T144">n</text:span><text:span text:style-name="T145">.</text:span><text:span text:style-name="T146">º</text:span><text:span text:style-name="T14"> </text:span><text:span text:style-name="T44">67</text:span><text:span text:style-name="T45">/</text:span><text:span text:style-name="T147">2023.</text:span></text:p>
      <text:p text:style-name="P11" loext:marker-style-name="T1"/>
      <text:p text:style-name="P19" loext:marker-style-name="T3"><text:span text:style-name="T125">Ar</text:span><text:span text:style-name="T115">t</text:span><text:span text:style-name="T127">.</text:span><text:span text:style-name="T115"> </text:span><text:span text:style-name="T129">3</text:span><text:span text:style-name="T24">º</text:span><text:span text:style-name="T115"> </text:span><text:span text:style-name="T9">R</text:span><text:span text:style-name="T48">e</text:span><text:span text:style-name="T104">pub</text:span><text:span text:style-name="T9">li</text:span><text:span text:style-name="T214">qu</text:span><text:span text:style-name="T48">e</text:span><text:span text:style-name="T215">-</text:span><text:span text:style-name="T134">s</text:span><text:span text:style-name="T88">e</text:span><text:span text:style-name="T115"> </text:span><text:span text:style-name="T135">a</text:span><text:span text:style-name="T204"> </text:span><text:span text:style-name="T141">P</text:span><text:span text:style-name="T80">o</text:span><text:span text:style-name="T84">r</text:span><text:span text:style-name="T56">t</text:span><text:span text:style-name="T82">a</text:span><text:span text:style-name="T84">r</text:span><text:span text:style-name="T138">i</text:span><text:span text:style-name="T82">a</text:span><text:span text:style-name="T204"> </text:span><text:span text:style-name="T116">T</text:span><text:span text:style-name="T115">RT</text:span><text:span text:style-name="T142">6</text:span><text:span text:style-name="T216">-</text:span><text:span text:style-name="T119">G</text:span><text:span text:style-name="T213">P</text:span><text:span text:style-name="T128"> </text:span><text:span text:style-name="T144">n</text:span><text:span text:style-name="T217">.</text:span><text:span text:style-name="T146">º</text:span><text:span text:style-name="T115"> </text:span><text:span text:style-name="T44">67</text:span><text:span text:style-name="T66">/</text:span><text:span text:style-name="T44">2023</text:span><text:span text:style-name="T45">,</text:span><text:span text:style-name="T128"> </text:span><text:span text:style-name="T149">c</text:span><text:span text:style-name="T54">on</text:span><text:span text:style-name="T83">s</text:span><text:span text:style-name="T54">o</text:span><text:span text:style-name="T57">li</text:span><text:span text:style-name="T54">d</text:span><text:span text:style-name="T82">a</text:span><text:span text:style-name="T54">ndo</text:span><text:span text:style-name="T112"> </text:span><text:span text:style-name="T135">a</text:span><text:span text:style-name="T115"> </text:span><text:span text:style-name="T136">a</text:span><text:span text:style-name="T138">l</text:span><text:span text:style-name="T47">t</text:span><text:span text:style-name="T81">e</text:span><text:span text:style-name="T84">r</text:span><text:span text:style-name="T82">a</text:span><text:span text:style-name="T218">ç</text:span><text:span text:style-name="T135">ã</text:span><text:span text:style-name="T54">o</text:span><text:span text:style-name="T115"> </text:span><text:span text:style-name="T65">o</text:span><text:span text:style-name="T148">r</text:span><text:span text:style-name="T135">a</text:span><text:span text:style-name="T3"> </text:span><text:span text:style-name="T80">p</text:span><text:span text:style-name="T208">r</text:span><text:span text:style-name="T80">o</text:span><text:span text:style-name="T219">m</text:span><text:span text:style-name="T80">o</text:span><text:span text:style-name="T220">v</text:span><text:span text:style-name="T138">i</text:span><text:span text:style-name="T80">d</text:span><text:span text:style-name="T136">a</text:span><text:span text:style-name="T83">.</text:span></text:p>
      <text:p text:style-name="P1" loext:marker-style-name="T1"/>
      <text:p text:style-name="P20" loext:marker-style-name="T1"/>
      <text:p text:style-name="P21" loext:marker-style-name="T3"><text:span text:style-name="T14">R</text:span><text:span text:style-name="T131">e</text:span><text:span text:style-name="T221">c</text:span><text:span text:style-name="T52">i</text:span><text:span text:style-name="T215">f</text:span><text:span text:style-name="T131">e</text:span><text:span text:style-name="T52">, </text:span><text:span text:style-name="T65">d</text:span><text:span text:style-name="T135">a</text:span><text:span text:style-name="T222">t</text:span><text:span text:style-name="T135">a</text:span><text:span text:style-name="T14"> </text:span><text:span text:style-name="T211">c</text:span><text:span text:style-name="T65">on</text:span><text:span text:style-name="T153">f</text:span><text:span text:style-name="T65">o</text:span><text:span text:style-name="T148">r</text:span><text:span text:style-name="T223">m</text:span><text:span text:style-name="T92">e</text:span><text:span text:style-name="T52"> </text:span><text:span text:style-name="T82">a</text:span><text:span text:style-name="T61">ss</text:span><text:span text:style-name="T138">i</text:span><text:span text:style-name="T80">n</text:span><text:span text:style-name="T90">a</text:span><text:span text:style-name="T109">t</text:span><text:span text:style-name="T80">u</text:span><text:span text:style-name="T84">r</text:span><text:span text:style-name="T136">a</text:span><text:span text:style-name="T14"> </text:span><text:span text:style-name="T86">e</text:span><text:span text:style-name="T138">l</text:span><text:span text:style-name="T86">e</text:span><text:span text:style-name="T47">t</text:span><text:span text:style-name="T207">r</text:span><text:span text:style-name="T107">ôn</text:span><text:span text:style-name="T57">i</text:span><text:span text:style-name="T149">c</text:span><text:span text:style-name="T82">a</text:span><text:span text:style-name="T87">.</text:span></text:p>
      <text:p text:style-name="P1" loext:marker-style-name="T1"/>
      <text:p text:style-name="P1" loext:marker-style-name="T1"/>
      <text:p text:style-name="P22" loext:marker-style-name="T1"/>
      <text:p text:style-name="P23" loext:marker-style-name="T3"><text:span text:style-name="T8">R</text:span><text:span text:style-name="T224">U</text:span><text:span text:style-name="T10">Y</text:span><text:span text:style-name="T40"> </text:span><text:span text:style-name="T225">S</text:span><text:span text:style-name="T226">A</text:span><text:span text:style-name="T227">LAT</text:span><text:span text:style-name="T228">H</text:span><text:span text:style-name="T229">I</text:span><text:span text:style-name="T228">E</text:span><text:span text:style-name="T227">L</text:span><text:span text:style-name="T14"> </text:span><text:span text:style-name="T230">D</text:span><text:span text:style-name="T231">E</text:span><text:span text:style-name="T52"> </text:span><text:span text:style-name="T231">ALB</text:span><text:span text:style-name="T232">U</text:span><text:span text:style-name="T233">Q</text:span><text:span text:style-name="T234">U</text:span><text:span text:style-name="T231">E</text:span><text:span text:style-name="T69">R</text:span><text:span text:style-name="T235">Q</text:span><text:span text:style-name="T234">U</text:span><text:span text:style-name="T231">E</text:span><text:span text:style-name="T9"> </text:span><text:span text:style-name="T226">E</text:span><text:span text:style-name="T52"> </text:span><text:span text:style-name="T236">M</text:span><text:span text:style-name="T8">ELL</text:span><text:span text:style-name="T237">O</text:span><text:span text:style-name="T93"> </text:span><text:span text:style-name="T35">VE</text:span><text:span text:style-name="T238">N</text:span><text:span text:style-name="T35">T</text:span><text:span text:style-name="T239">U</text:span><text:span text:style-name="T5">R</text:span><text:span text:style-name="T4">A</text:span><text:span text:style-name="T3"> </text:span><text:span text:style-name="T240">D</text:span><text:span text:style-name="T48">e</text:span><text:span text:style-name="T87">s</text:span><text:span text:style-name="T209">e</text:span><text:span text:style-name="T241">m</text:span><text:span text:style-name="T242">b</text:span><text:span text:style-name="T243">a</text:span><text:span text:style-name="T14">r</text:span><text:span text:style-name="T89">g</text:span><text:span text:style-name="T243">a</text:span><text:span text:style-name="T242">d</text:span><text:span text:style-name="T104">o</text:span><text:span text:style-name="T9">r</text:span><text:span text:style-name="T93"> </text:span><text:span text:style-name="T53">P</text:span><text:span text:style-name="T9">r</text:span><text:span text:style-name="T48">e</text:span><text:span text:style-name="T106">s</text:span><text:span text:style-name="T40">i</text:span><text:span text:style-name="T89">d</text:span><text:span text:style-name="T48">e</text:span><text:span text:style-name="T242">n</text:span><text:span text:style-name="T9">t</text:span><text:span text:style-name="T209">e</text:span><text:span text:style-name="T93"> </text:span><text:span text:style-name="T203">d</text:span><text:span text:style-name="T65">o</text:span><text:span text:style-name="T9"> </text:span><text:span text:style-name="T226">TRT</text:span><text:span text:style-name="T52"> </text:span><text:span text:style-name="T244">d</text:span><text:span text:style-name="T51">a</text:span><text:span text:style-name="T52"> </text:span><text:span text:style-name="T245">6</text:span><text:span text:style-name="T246">ª</text:span><text:span text:style-name="T14"> </text:span><text:span text:style-name="T128">R</text:span><text:span text:style-name="T247">e</text:span><text:span text:style-name="T248">g</text:span><text:span text:style-name="T128">i</text:span><text:span text:style-name="T249">ã</text:span><text:span text:style-name="T250">o</text:span><text:bookmark-end text:name="_page_4_0"/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Calibri" svg:font-family="Calibri" style:font-family-generic="roman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Noto Sans" svg:font-family="'Noto Sans'" style:font-family-generic="swiss"/>
    <style:font-face style:name="Noto Sans CJK SC" svg:font-family="'Noto Sans CJK SC'" style:font-family-generic="system" style:font-pitch="variable"/>
    <style:font-face style:name="Noto Sans1" svg:font-family="'Noto Sans'" style:font-family-generic="system" style:font-pitch="variable"/>
    <style:font-face style:name="Source Han Serif CN" svg:font-family="'Source Han Serif CN'" style:font-family-generic="system" style:font-pitch="variable"/>
  </office:font-face-decls>
  <office:styles>
    <draw:gradient draw:name="Gradient_20_1" draw:display-name="Gradient 1" draw:style="linear" draw:start-color="#000000" draw:end-color="#ffffff" draw:start-intensity="100%" draw:end-intensity="100%" draw:angle="0deg" draw:border="0%">
      <loext:gradient-stop svg:offset="0" loext:color-type="rgb" loext:color-value="#000000"/>
      <loext:gradient-stop svg:offset="1" loext:color-type="rgb" loext:color-value="#ffffff"/>
    </draw:gradient>
    <draw:hatch draw:name="Red_20_90_20_Degrees_20_Crossed_20_1" draw:display-name="Red 90 Degrees Crossed 1" draw:style="single" draw:color="#3465a4" draw:distance="0.0079in" draw:rotation="0"/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loext:tab-stop-distance="0in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en" fo:country="US" style:letter-kerning="true" style:font-name-asian="Source Han Serif CN" style:font-size-asian="10.5pt" style:language-asian="zh" style:country-asian="CN" style:font-name-complex="Noto Sans1" style:font-size-complex="12pt" style:language-complex="hi" style:country-complex="IN"/>
    </style:default-style>
    <style:default-style style:family="paragraph">
      <style:paragraph-properties fo:hyphenation-ladder-count="no-limit" fo:hyphenation-keep="auto" loext:hyphenation-keep-type="column" loext:hyphenation-keep-line="false" style:text-autospace="ideograph-alpha" style:punctuation-wrap="hanging" style:line-break="strict" style:tab-stop-distance="0.5in" style:writing-mode="page"/>
      <style:text-properties style:use-window-font-color="true" loext:opacity="0%" style:font-name="Liberation Serif" fo:font-size="12pt" fo:language="en" fo:country="US" style:letter-kerning="true" style:font-name-asian="Source Han Serif CN" style:font-size-asian="10.5pt" style:language-asian="zh" style:country-asian="CN" style:font-name-complex="Noto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1665in" fo:margin-bottom="0.0835in" style:contextual-spacing="false" fo:keep-with-next="always"/>
      <style:text-properties style:font-name="Liberation Sans" fo:font-family="'Liberation Sans'" style:font-family-generic="swiss" style:font-pitch="variable" fo:font-size="14pt" style:font-name-asian="Noto Sans CJK SC" style:font-family-asian="'Noto Sans CJK SC'" style:font-family-generic-asian="system" style:font-pitch-asian="variable" style:font-size-asian="14pt" style:font-name-complex="Noto Sans1" style:font-family-complex="'Noto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Noto Sans" style:font-family-complex="'Noto Sans'" style:font-family-generic-complex="swiss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Noto Sans" style:font-family-complex="'Noto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Noto Sans" style:font-family-complex="'Noto Sans'" style:font-family-generic-complex="swiss"/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 draw:fill="non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8.2681in" fo:page-height="11.6929in" style:num-format="1" style:print-orientation="portrait" fo:margin-top="0.7874in" fo:margin-bottom="0in" fo:margin-left="0.7882in" fo:margin-right="0.5902in" style:writing-mode="lr-tb" style:layout-grid-color="#c0c0c0" style:layout-grid-lines="27700" style:layout-grid-base-height="0.0693in" style:layout-grid-ruby-height="0in" style:layout-grid-mode="none" style:layout-grid-ruby-below="false" style:layout-grid-print="false" style:layout-grid-display="false" style:layout-grid-base-width="0.139in" style:layout-grid-snap-to="true" style:footnote-max-height="0in" loext:margin-gutter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document-statistic meta:table-count="0" meta:image-count="2" meta:object-count="0" meta:page-count="1" meta:paragraph-count="14" meta:word-count="140" meta:character-count="899" meta:non-whitespace-character-count="772"/>
    <meta:generator>LibreOffice/26.2.2.2$Linux_X86_64 LibreOffice_project/1f77d10d6938fd34972958f64b2bcfa54f8b1ba5</meta:generator>
  </office:meta>
</office:document-meta>
</file>