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ettings.xml" manifest:media-type="text/xml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automatic-styles>
    <style:style style:name="co1" style:family="table-column">
      <style:table-column-properties fo:break-before="auto" style:column-width="42.66pt"/>
    </style:style>
    <style:style style:name="co2" style:family="table-column">
      <style:table-column-properties fo:break-before="auto" style:column-width="60.94pt"/>
    </style:style>
    <style:style style:name="co3" style:family="table-column">
      <style:table-column-properties fo:break-before="auto" style:column-width="230.06pt"/>
    </style:style>
    <style:style style:name="co4" style:family="table-column">
      <style:table-column-properties fo:break-before="auto" style:column-width="28.94pt"/>
    </style:style>
    <style:style style:name="co5" style:family="table-column">
      <style:table-column-properties fo:break-before="auto" style:column-width="122.71pt"/>
    </style:style>
    <style:style style:name="co6" style:family="table-column">
      <style:table-column-properties fo:break-before="auto" style:column-width="24.41pt"/>
    </style:style>
    <style:style style:name="co7" style:family="table-column">
      <style:table-column-properties fo:break-before="auto" style:column-width="98.31pt"/>
    </style:style>
    <style:style style:name="co8" style:family="table-column">
      <style:table-column-properties fo:break-before="auto" style:column-width="23.64pt"/>
    </style:style>
    <style:style style:name="co9" style:family="table-column">
      <style:table-column-properties fo:break-before="auto" style:column-width="134.11pt"/>
    </style:style>
    <style:style style:name="co10" style:family="table-column">
      <style:table-column-properties fo:break-before="auto" style:column-width="56.41pt"/>
    </style:style>
    <style:style style:name="co11" style:family="table-column">
      <style:table-column-properties fo:break-before="auto" style:column-width="18.31pt"/>
    </style:style>
    <style:style style:name="co12" style:family="table-column">
      <style:table-column-properties fo:break-before="auto" style:column-width="57.91pt"/>
    </style:style>
    <style:style style:name="co13" style:family="table-column">
      <style:table-column-properties fo:break-before="auto" style:column-width="54.85pt"/>
    </style:style>
    <style:style style:name="co14" style:family="table-column">
      <style:table-column-properties fo:break-before="auto" style:column-width="76.96pt"/>
    </style:style>
    <style:style style:name="ro1" style:family="table-row">
      <style:table-row-properties style:row-height="15pt" fo:break-before="auto" style:use-optimal-row-height="true"/>
    </style:style>
    <style:style style:name="ro2" style:family="table-row">
      <style:table-row-properties style:row-height="56.24pt" fo:break-before="auto" style:use-optimal-row-height="false"/>
    </style:style>
    <style:style style:name="ro3" style:family="table-row">
      <style:table-row-properties style:row-height="15pt" fo:break-before="auto" style:use-optimal-row-height="false"/>
    </style:style>
    <style:style style:name="ro4" style:family="table-row">
      <style:table-row-properties style:row-height="29.99pt" fo:break-before="auto" style:use-optimal-row-height="false"/>
    </style:style>
    <style:style style:name="ro5" style:family="table-row">
      <style:table-row-properties style:row-height="32.26pt" fo:break-before="auto" style:use-optimal-row-height="false"/>
    </style:style>
    <style:style style:name="ro6" style:family="table-row">
      <style:table-row-properties style:row-height="28.49pt" fo:break-before="auto" style:use-optimal-row-height="false"/>
    </style:style>
    <style:style style:name="ro7" style:family="table-row">
      <style:table-row-properties style:row-height="30.76pt" fo:break-before="auto" style:use-optimal-row-height="false"/>
    </style:style>
    <style:style style:name="ro8" style:family="table-row">
      <style:table-row-properties style:row-height="24.75pt" fo:break-before="auto" style:use-optimal-row-height="false"/>
    </style:style>
    <style:style style:name="ro9" style:family="table-row">
      <style:table-row-properties style:row-height="31.49pt" fo:break-before="auto" style:use-optimal-row-height="false"/>
    </style:style>
    <style:style style:name="ro10" style:family="table-row">
      <style:table-row-properties style:row-height="27.01pt" fo:break-before="auto" style:use-optimal-row-height="false"/>
    </style:style>
    <style:style style:name="ro11" style:family="table-row">
      <style:table-row-properties style:row-height="39pt" fo:break-before="auto" style:use-optimal-row-height="false"/>
    </style:style>
    <style:style style:name="ro12" style:family="table-row">
      <style:table-row-properties style:row-height="15.76pt" fo:break-before="auto" style:use-optimal-row-height="false"/>
    </style:style>
    <style:style style:name="ro13" style:family="table-row">
      <style:table-row-properties style:row-height="26.25pt" fo:break-before="auto" style:use-optimal-row-height="false"/>
    </style:style>
    <style:style style:name="ro14" style:family="table-row">
      <style:table-row-properties style:row-height="42.01pt" fo:break-before="auto" style:use-optimal-row-height="false"/>
    </style:style>
    <style:style style:name="ro15" style:family="table-row">
      <style:table-row-properties style:row-height="16.5pt" fo:break-before="auto" style:use-optimal-row-height="false"/>
    </style:style>
    <style:style style:name="ro16" style:family="table-row">
      <style:table-row-properties style:row-height="34.5pt" fo:break-before="auto" style:use-optimal-row-height="false"/>
    </style:style>
    <style:style style:name="ro17" style:family="table-row">
      <style:table-row-properties style:row-height="36pt" fo:break-before="auto" style:use-optimal-row-height="false"/>
    </style:style>
    <style:style style:name="ta1" style:family="table" style:master-page-name="PageStyle_5f_Memória_20_de_20_Cálculo">
      <style:table-properties table:display="true" style:writing-mode="lr-tb"/>
    </style:style>
    <number:number-style style:name="N2">
      <number:number number:decimal-places="2" loext:min-decimal-places="2" number:min-integer-digits="1"/>
    </number:number-style>
    <number:number-style style:name="N3">
      <number:number number:decimal-places="0" loext:min-decimal-places="0" number:min-integer-digits="1" number:grouping="true"/>
    </number:number-style>
    <number:number-style style:name="N4">
      <number:number number:decimal-places="2" loext:min-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Default">
      <style:table-cell-properties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4" style:family="table-cell" style:parent-style-name="Default">
      <style:table-cell-properties fo:background-color="#d9d9d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5" style:family="table-cell" style:parent-style-name="Default">
      <style:table-cell-properties fo:background-color="#ffffff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6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fo:border-bottom="0.74pt solid #000000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8" style:family="table-cell" style:parent-style-name="Default" style:data-style-name="N100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0.74pt solid #000000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0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1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2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3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4" style:family="table-cell" style:parent-style-name="Default" style:data-style-name="N100">
      <style:table-cell-properties fo:border-bottom="0.74pt solid #000000" fo:background-color="#f2f2f2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5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6" style:family="table-cell" style:parent-style-name="Default">
      <style:table-cell-properties fo:background-color="#bfbfb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7" style:family="table-cell" style:parent-style-name="Default" style:data-style-name="N100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1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999999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1" style:family="table-cell" style:parent-style-name="Default" style:data-style-name="N3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2" style:family="table-cell" style:parent-style-name="Default">
      <style:table-cell-properties fo:border-bottom="none" fo:background-color="#b7b7b7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23" style:family="table-cell" style:parent-style-name="Default">
      <style:table-cell-properties fo:border-bottom="none" style:diagonal-bl-tr="none" style:diagonal-tl-br="none" fo:border-left="0.74pt solid #000000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24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6" style:family="table-cell" style:parent-style-name="Default" style:data-style-name="N3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7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8" style:family="table-cell" style:parent-style-name="Default" style:data-style-name="N3">
      <style:table-cell-properties fo:border-bottom="0.74pt solid #000000" fo:background-color="#efefef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29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0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1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2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5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6" style:family="table-cell" style:parent-style-name="Default" style:data-style-name="N100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7" style:family="table-cell" style:parent-style-name="Default" style:data-style-name="N100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8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9" style:family="table-cell" style:parent-style-name="Default">
      <style:table-cell-properties fo:border-bottom="none" style:diagonal-bl-tr="none" style:diagonal-tl-br="none" fo:border-left="none" fo:border-right="0.74pt solid #000000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0" style:family="table-cell" style:parent-style-name="Default" style:data-style-name="N3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2" style:family="table-cell" style:parent-style-name="Default" style:data-style-name="N3">
      <style:table-cell-properties fo:border-bottom="0.74pt solid #000000" fo:background-color="#efef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3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4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5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6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7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8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9" style:family="table-cell" style:parent-style-name="Default" style:data-style-name="N2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0" style:family="table-cell" style:parent-style-name="Default" style:data-style-name="N2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1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2" style:family="table-cell" style:parent-style-name="Default" style:data-style-name="N2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fo:border-left="none" fo:border-right="none" style:rotation-align="none" fo:border-top="0.74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4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5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6" style:family="table-cell" style:parent-style-name="Default">
      <style:table-cell-properties style:diagonal-bl-tr="none" style:diagonal-tl-br="none" fo:border="none" style:rotation-align="none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57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8" style:family="table-cell" style:parent-style-name="Default">
      <style:table-cell-properties fo:background-color="#fffff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9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1" style:family="table-cell" style:parent-style-name="Default">
      <style:table-cell-properties fo:background-color="#bfbfb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3" style:family="table-cell" style:parent-style-name="Default">
      <style:table-cell-properties fo:border-bottom="none" fo:background-color="#ffffff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4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5" style:family="table-cell" style:parent-style-name="Default">
      <style:table-cell-properties fo:border-bottom="none" fo:background-color="#bfbfbf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6" style:family="table-cell" style:parent-style-name="Default" style:data-style-name="N2">
      <style:table-cell-properties fo:border-bottom="0.74pt solid #000000" fo:background-color="#ffffff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7" style:family="table-cell" style:parent-style-name="Default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8" style:family="table-cell" style:parent-style-name="Default">
      <style:table-cell-properties fo:border-bottom="0.74pt solid #000000" fo:background-color="#f2f2f2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9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0" style:family="table-cell" style:parent-style-name="Default" style:data-style-name="N2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2" style:family="table-cell" style:parent-style-name="Default">
      <style:table-cell-properties fo:background-color="#f2f2f2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3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4" style:family="table-cell" style:parent-style-name="Default" style:data-style-name="N2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5" style:family="table-cell" style:parent-style-name="Default">
      <style:table-cell-properties fo:background-color="#efefef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6" style:family="table-cell" style:parent-style-name="Default">
      <style:table-cell-properties fo:border-bottom="0.74pt solid #000000" fo:background-color="#bfbfbf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7" style:family="table-cell" style:parent-style-name="Default">
      <style:table-cell-properties fo:border-bottom="0.74pt solid #000000" fo:background-color="#efefef" style:diagonal-bl-tr="none" style:diagonal-tl-br="none" style:text-align-source="fix" style:repeat-content="false" fo:wrap-option="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8" style:family="table-cell" style:parent-style-name="Default" style:data-style-name="N2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79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0" style:family="table-cell" style:parent-style-name="Default" style:data-style-name="N2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1" style:family="table-cell" style:parent-style-name="Default" style:data-style-name="N2">
      <style:table-cell-properties fo:border-bottom="0.74pt solid #000000" fo:background-color="#ffffff" style:diagonal-bl-tr="none" style:diagonal-tl-br="none" style:text-align-source="value-type" style:repeat-content="false" fo:wrap-option="no-wrap" fo:border-left="0.74pt solid #000000" style:direction="ltr" fo:border-right="none" style:rotation-angle="0" style:rotation-align="none" style:shrink-to-fit="false" fo:border-top="non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2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bottom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3" style:family="table-cell" style:parent-style-name="Default">
      <style:table-cell-properties fo:border-bottom="none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4" style:family="table-cell" style:parent-style-name="Default" style:data-style-name="N4">
      <style:table-cell-properties fo:background-color="#f2f2f2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5" style:family="table-cell" style:parent-style-name="Default">
      <style:table-cell-properties fo:background-color="#efefe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6" style:family="table-cell" style:parent-style-name="Default">
      <style:table-cell-properties fo:border-bottom="0.74pt solid #000000" fo:background-color="#ffffff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pt" style:writing-mode="page"/>
      <style:text-properties fo:color="#000000" style:text-outline="false" style:text-line-through-style="none" style:text-line-through-typ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a_extref" style:family="table">
      <style:table-properties table:display="false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Memória de Cálculo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column table:style-name="co7" table:default-cell-style-name="Default"/>
        <table:table-column table:style-name="co8" table:default-cell-style-name="Default"/>
        <table:table-column table:style-name="co9" table:default-cell-style-name="Default"/>
        <table:table-column table:style-name="co6" table:default-cell-style-name="Default"/>
        <table:table-column table:style-name="co10" table:default-cell-style-name="Default"/>
        <table:table-column table:style-name="co11" table:default-cell-style-name="Default"/>
        <table:table-column table:style-name="co2" table:default-cell-style-name="Default"/>
        <table:table-column table:style-name="co12" table:default-cell-style-name="Default"/>
        <table:table-column table:style-name="co13" table:default-cell-style-name="Default"/>
        <table:table-column table:style-name="co1" table:visibility="collapse" table:number-columns-repeated="14" table:default-cell-style-name="Default"/>
        <table:table-column table:style-name="co14" table:number-columns-repeated="995" table:default-cell-style-name="Default"/>
        <table:table-row table:style-name="ro1" table:number-rows-repeated="2">
          <table:table-cell table:style-name="ce1" table:number-columns-repeated="14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2">
          <table:table-cell table:style-name="ce1"/>
          <table:table-cell table:style-name="ce3" office:value-type="string" calcext:value-type="string" table:number-columns-spanned="14" table:number-rows-spanned="1">
            <text:p>SERVIÇO DE REPARAÇÕES EM COMPONENTES CONSTRUÍDOS E ASSENTADOS DIVERSOS DOS EDIFÍCIOS SEDE E ANEXO I DO TRIBUNAL REGIONAL DO TRABALHO DA 6.ª REGIÃO – JUNHO/2026</text:p>
          </table:table-cell>
          <table:covered-table-cell table:number-columns-repeated="13"/>
          <table:table-cell table:style-name="ce1" table:number-columns-repeated="14"/>
          <table:table-cell table:number-columns-repeated="995"/>
        </table:table-row>
        <table:table-row table:style-name="ro1">
          <table:table-cell table:style-name="ce1" table:number-columns-repeated="14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4" office:value-type="string" calcext:value-type="string" table:number-columns-spanned="14" table:number-rows-spanned="1">
            <text:p>MEMÓRIA DE CÁLCULO</text:p>
          </table:table-cell>
          <table:covered-table-cell table:number-columns-repeated="12" table:style-name="ce31"/>
          <table:covered-table-cell table:style-name="ce35"/>
          <table:table-cell table:style-name="ce1" table:number-columns-repeated="14"/>
          <table:table-cell table:number-columns-repeated="995"/>
        </table:table-row>
        <table:table-row table:style-name="ro1">
          <table:table-cell table:style-name="ce2"/>
          <table:table-cell table:style-name="ce5" table:number-columns-repeated="2"/>
          <table:table-cell table:style-name="ce2" table:number-columns-repeated="10"/>
          <table:table-cell table:style-name="ce78"/>
          <table:table-cell table:style-name="ce83"/>
          <table:table-cell table:style-name="ce2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6" office:value-type="string" calcext:value-type="string" table:number-columns-spanned="2" table:number-rows-spanned="2">
            <text:p>RETIRADAS E DEMOLIÇÕES </text:p>
          </table:table-cell>
          <table:covered-table-cell table:style-name="ce32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4">
          <table:table-cell table:style-name="ce1"/>
          <table:covered-table-cell table:style-name="ce7"/>
          <table:covered-table-cell table:style-name="ce33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">
          <table:table-cell table:style-name="ce1"/>
          <table:table-cell table:style-name="ce8" table:number-columns-spanned="1" table:number-rows-spanned="2"/>
          <table:table-cell table:style-name="ce34" table:number-columns-spanned="1" table:number-rows-spanned="2"/>
          <table:table-cell table:style-name="ce44" table:formula="of:=['file:///G:/Meu%20Drive/LICITA%C3%87%C3%95ES/EM%20ANDAMENTO/032-TRIBUNAL%20REGIONAL%20DO%20TRABALHO%20DA%206A.REGIAO%20-%20PE/DOCUMENTOS%20ELABORADOS/PLANILHA%20OR%C3%87AMENT%C3%81RIA/R01/PLA_REF_TRT6_V01_20250423.xlsx'#$'Orçamento Sintético'.D26]" office:value-type="float" office:value="0" calcext:value-type="float" table:number-columns-spanned="9" table:number-rows-spanned="2">
            <text:p>0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22]" office:value-type="float" office:value="952.33" calcext:value-type="float" table:number-columns-spanned="1" table:number-rows-spanned="2">
            <text:p>952.33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">
          <table:table-cell table:style-name="ce1"/>
          <table:covered-table-cell table:style-name="ce9"/>
          <table:covered-table-cell table:number-columns-repeated="2"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5">
          <table:table-cell table:style-name="ce1"/>
          <table:table-cell table:style-name="ce11" office:value-type="string" calcext:value-type="string" table:number-columns-spanned="2" table:number-rows-spanned="1">
            <text:p>PANOS DE FACHADA - EDF ANEXO - FACHADA LEST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21.6" calcext:value-type="float">
            <text:p>21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2]*[.K12]" office:value-type="float" office:value="21.6" calcext:value-type="float">
            <text:p>21.60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PILARES - EDF SEDE - FACHADA LEST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248.4" calcext:value-type="float">
            <text:p>248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3]*[.K13]" office:value-type="float" office:value="248.4" calcext:value-type="float">
            <text:p>248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6">
          <table:table-cell table:style-name="ce1"/>
          <table:table-cell table:style-name="ce11" office:value-type="string" calcext:value-type="string" table:number-columns-spanned="2" table:number-rows-spanned="1">
            <text:p>PILARES - EDF ANEXO - FACHADA OEST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248.4" calcext:value-type="float">
            <text:p>248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4]*[.K14]" office:value-type="float" office:value="248.4" calcext:value-type="float">
            <text:p>248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7">
          <table:table-cell table:style-name="ce1"/>
          <table:table-cell table:style-name="ce12" office:value-type="string" calcext:value-type="string" table:number-columns-spanned="2" table:number-rows-spanned="1">
            <text:p>PANOS DE FACHADA - FACHADA OES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30.67" calcext:value-type="float">
            <text:p>30.6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5]*[.K15]" office:value-type="float" office:value="30.67" calcext:value-type="float">
            <text:p>30.6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8">
          <table:table-cell table:style-name="ce1"/>
          <table:table-cell table:style-name="ce11" office:value-type="string" calcext:value-type="string" table:number-columns-spanned="2" table:number-rows-spanned="1">
            <text:p>PILARES - FACHADA OES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178.96" calcext:value-type="float">
            <text:p>178.9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6]*[.K16]" office:value-type="float" office:value="178.96" calcext:value-type="float">
            <text:p>178.9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9">
          <table:table-cell table:style-name="ce1"/>
          <table:table-cell table:style-name="ce11" office:value-type="string" calcext:value-type="string" table:number-columns-spanned="2" table:number-rows-spanned="1">
            <text:p>PANOS DE FACHADA - FACHADA NOR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17.75" calcext:value-type="float">
            <text:p>17.7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7]*[.K17]" office:value-type="float" office:value="17.75" calcext:value-type="float">
            <text:p>17.7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0">
          <table:table-cell table:style-name="ce1"/>
          <table:table-cell table:style-name="ce11" office:value-type="string" calcext:value-type="string" table:number-columns-spanned="2" table:number-rows-spanned="1">
            <text:p>PILARES - FACHADA NOR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202.42" calcext:value-type="float">
            <text:p>202.4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8]*[.K18]" office:value-type="float" office:value="202.42" calcext:value-type="float">
            <text:p>202.42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1">
          <table:table-cell table:style-name="ce1"/>
          <table:table-cell table:style-name="ce11" office:value-type="string" calcext:value-type="string" table:number-columns-spanned="2" table:number-rows-spanned="1">
            <text:p>PANOS DE FACHADA - FACHADA SUL -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4.13" calcext:value-type="float">
            <text:p>4.1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9]*[.K19]" office:value-type="float" office:value="4.13" calcext:value-type="float">
            <text:p>4.1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/>
          <table:table-cell table:style-name="ce7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/>
          <table:table-cell table:style-name="ce7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12:.M21])" office:value-type="float" office:value="952.33" calcext:value-type="float">
            <text:p>952.3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PREPARO DE SUBSTRATO (SUPERFÍCIE DE CONCRETO) POR LIXAMENTO ELÉTRICO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39]" office:value-type="float" office:value="1780.33" calcext:value-type="float" table:number-columns-spanned="1" table:number-rows-spanned="2">
            <text:p>1780.33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LESTE - EDF ANEXO - PILARES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table:formula="of:=(9*0.2*23)+(9*0.5*23*2)" office:value-type="float" office:value="248.4" calcext:value-type="float">
            <text:p>248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6]*[.K26]" office:value-type="float" office:value="248.4" calcext:value-type="float">
            <text:p>248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3">
          <table:table-cell table:style-name="ce1"/>
          <table:table-cell table:style-name="ce11" office:value-type="string" calcext:value-type="string" table:number-columns-spanned="2" table:number-rows-spanned="1">
            <text:p>VISTA LESTE - EDF ANEXO - PANOS DE FACHADA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table:formula="of:=4.23+4.12+2.32+1.37+4.25+0.83+(1.12*4)" office:value-type="float" office:value="21.6" calcext:value-type="float">
            <text:p>21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7]*[.K27]" office:value-type="float" office:value="21.6" calcext:value-type="float">
            <text:p>21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LESTE - EDF SEDE - PILARES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office:value-type="float" office:value="248.4" calcext:value-type="float">
            <text:p>248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8]*[.K28]" office:value-type="float" office:value="248.4" calcext:value-type="float">
            <text:p>248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OESTE - EDF ANEXO - PILARES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248.4" calcext:value-type="float">
            <text:p>248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9]*[.K29]" office:value-type="float" office:value="248.4" calcext:value-type="float">
            <text:p>248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3">
          <table:table-cell table:style-name="ce1"/>
          <table:table-cell table:style-name="ce11" office:value-type="string" calcext:value-type="string" table:number-columns-spanned="2" table:number-rows-spanned="1">
            <text:p>VISTA OESTE - EDF SEDE - PANOS DE FACHADA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30.67" calcext:value-type="float">
            <text:p>30.6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0]*[.K30]" office:value-type="float" office:value="30.67" calcext:value-type="float">
            <text:p>30.6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OESTE - EDF SEDE - PILARES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178.96" calcext:value-type="float">
            <text:p>178.9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1]*[.K31]" office:value-type="float" office:value="178.96" calcext:value-type="float">
            <text:p>178.9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ANEXO - PILARES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table:formula="of:=(5*0.2*27.6)+(5*0.5*27.6*2)" office:value-type="float" office:value="165.6" calcext:value-type="float">
            <text:p>165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2]*[.K32]" office:value-type="float" office:value="165.6" calcext:value-type="float">
            <text:p>165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3">
          <table:table-cell table:style-name="ce1"/>
          <table:table-cell table:style-name="ce11" office:value-type="string" calcext:value-type="string" table:number-columns-spanned="2" table:number-rows-spanned="1">
            <text:p>VISTA NORTE - EDF SEDE - PANOS DE FACHADA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17.75" calcext:value-type="float">
            <text:p>17.7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3]*[.K33]" office:value-type="float" office:value="17.75" calcext:value-type="float">
            <text:p>17.7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SEDE - PILARES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202.42" calcext:value-type="float">
            <text:p>202.4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4]*[.K34]" office:value-type="float" office:value="202.42" calcext:value-type="float">
            <text:p>202.42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 - PILARES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table:formula="of:=(27.6*5*0.2)+(27.6*0.5*5*2)" office:value-type="float" office:value="165.6" calcext:value-type="float">
            <text:p>165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5]*[.K35]" office:value-type="float" office:value="165.6" calcext:value-type="float">
            <text:p>165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 - PANOS DE FACHAD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4.13" calcext:value-type="float">
            <text:p>4.1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6]*[.K36]" office:value-type="float" office:value="4.13" calcext:value-type="float">
            <text:p>4.1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SEDE - PILARES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table:formula="of:=(9*0.2*23)+(9*0.5*23*2)" office:value-type="float" office:value="248.4" calcext:value-type="float">
            <text:p>248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37]*[.K37]" office:value-type="float" office:value="248.4" calcext:value-type="float">
            <text:p>248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/>
          <table:table-cell table:style-name="ce7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6:.M38])" office:value-type="float" office:value="1780.33" calcext:value-type="float">
            <text:p>1780.3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6" office:value-type="string" calcext:value-type="string" table:number-columns-spanned="2" table:number-rows-spanned="2">
            <text:p>RECUPERAÇÃO ESTRUTURAL</text:p>
          </table:table-cell>
          <table:covered-table-cell table:style-name="ce32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4">
          <table:table-cell table:style-name="ce1"/>
          <table:covered-table-cell table:style-name="ce7"/>
          <table:covered-table-cell table:style-name="ce33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PREPARO DE SUBSTRATO POR ESCARIFICAÇÃO MANUAL (CORTE DE CONCRETO) ATÉ 3,0CM DE PROFUNDIDADE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52]" office:value-type="float" office:value="36.97" calcext:value-type="float" table:number-columns-spanned="1" table:number-rows-spanned="2">
            <text:p>36.97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9.52" calcext:value-type="float">
            <text:p>9.5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45]*[.K45]" office:value-type="float" office:value="9.52" calcext:value-type="float">
            <text:p>9.5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OES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72" calcext:value-type="float">
            <text:p>1.7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46]*[.K46]" office:value-type="float" office:value="1.72" calcext:value-type="float">
            <text:p>1.7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7.41" calcext:value-type="float">
            <text:p>7.4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47]*[.K47]" office:value-type="float" office:value="7.41" calcext:value-type="float">
            <text:p>7.41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4.57" calcext:value-type="float">
            <text:p>4.5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48]*[.K48]" office:value-type="float" office:value="4.57" calcext:value-type="float">
            <text:p>4.5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2.6" calcext:value-type="float">
            <text:p>2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49]*[.K49]" office:value-type="float" office:value="2.6" calcext:value-type="float">
            <text:p>2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5" office:value-type="string" calcext:value-type="string" table:number-columns-spanned="2" table:number-rows-spanned="1">
            <text:p>VIST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1.15" calcext:value-type="float">
            <text:p>11.1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50]*[.K50]" office:value-type="float" office:value="11.15" calcext:value-type="float">
            <text:p>11.1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51]*[.K51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45:.M51])" office:value-type="float" office:value="36.97" calcext:value-type="float">
            <text:p>36.97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LIMPEZA COM JATO DE AREIA/ÁGUA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66]" office:value-type="float" office:value="36.97" calcext:value-type="float" table:number-columns-spanned="1" table:number-rows-spanned="2">
            <text:p>36.97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9.52" calcext:value-type="float">
            <text:p>9.5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56]*[.K56]" office:value-type="float" office:value="9.52" calcext:value-type="float">
            <text:p>9.5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OES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72" calcext:value-type="float">
            <text:p>1.7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57]*[.K57]" office:value-type="float" office:value="1.72" calcext:value-type="float">
            <text:p>1.7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7.41" calcext:value-type="float">
            <text:p>7.4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58]*[.K58]" office:value-type="float" office:value="7.41" calcext:value-type="float">
            <text:p>7.41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4.57" calcext:value-type="float">
            <text:p>4.5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59]*[.K59]" office:value-type="float" office:value="4.57" calcext:value-type="float">
            <text:p>4.5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2.6" calcext:value-type="float">
            <text:p>2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60]*[.K60]" office:value-type="float" office:value="2.6" calcext:value-type="float">
            <text:p>2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5" office:value-type="string" calcext:value-type="string" table:number-columns-spanned="2" table:number-rows-spanned="1">
            <text:p>VIST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1.15" calcext:value-type="float">
            <text:p>11.1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61]*[.K61]" office:value-type="float" office:value="11.15" calcext:value-type="float">
            <text:p>11.1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/>
          <table:table-cell table:style-name="ce60"/>
          <table:table-cell table:style-name="ce50"/>
          <table:table-cell table:style-name="ce57"/>
          <table:table-cell table:style-name="ce50" table:formula="of:=[.I62]*[.K62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/>
          <table:table-cell table:style-name="ce50" table:formula="of:=[.I63]*[.K63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/>
          <table:table-cell table:style-name="ce50" table:formula="of:=[.I64]*[.K64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/>
          <table:table-cell table:style-name="ce50" table:formula="of:=[.I65]*[.K65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/>
          <table:table-cell table:style-name="ce74" table:formula="of:=SUM([.M56:.M61])" office:value-type="float" office:value="36.97" calcext:value-type="float">
            <text:p>36.97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PASSIVAÇÃO DE ARMADURA COM PRIMER À BASE DE ZINCO. REV.-01_10/2024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80]" office:value-type="float" office:value="36.97" calcext:value-type="float" table:number-columns-spanned="1" table:number-rows-spanned="2">
            <text:p>36.97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9.52" calcext:value-type="float">
            <text:p>9.5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70]*[.K70]" office:value-type="float" office:value="9.52" calcext:value-type="float">
            <text:p>9.5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OES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72" calcext:value-type="float">
            <text:p>1.7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71]*[.K71]" office:value-type="float" office:value="1.72" calcext:value-type="float">
            <text:p>1.7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7.41" calcext:value-type="float">
            <text:p>7.4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72]*[.K72]" office:value-type="float" office:value="7.41" calcext:value-type="float">
            <text:p>7.41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4.57" calcext:value-type="float">
            <text:p>4.5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73]*[.K73]" office:value-type="float" office:value="4.57" calcext:value-type="float">
            <text:p>4.5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2.6" calcext:value-type="float">
            <text:p>2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74]*[.K74]" office:value-type="float" office:value="2.6" calcext:value-type="float">
            <text:p>2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5" office:value-type="string" calcext:value-type="string" table:number-columns-spanned="2" table:number-rows-spanned="1">
            <text:p>VIST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1.15" calcext:value-type="float">
            <text:p>11.1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75]*[.K75]" office:value-type="float" office:value="11.15" calcext:value-type="float">
            <text:p>11.1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76]*[.K76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77]*[.K77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78]*[.K78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79]*[.K79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70:.M75])" office:value-type="float" office:value="36.97" calcext:value-type="float">
            <text:p>36.97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FORMA PLANA PARA ESTRUTURAS, EM COMPENSADO PLASTIFICADO DE 12MM, 10 USOS, INCLUSIVE ESCORAMENTO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94]" office:value-type="float" office:value="36.97" calcext:value-type="float" table:number-columns-spanned="1" table:number-rows-spanned="2">
            <text:p>36.97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9.52" calcext:value-type="float">
            <text:p>9.5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84]*[.K84]" office:value-type="float" office:value="9.52" calcext:value-type="float">
            <text:p>9.5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FACHADA OES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72" calcext:value-type="float">
            <text:p>1.7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85]*[.K85]" office:value-type="float" office:value="1.72" calcext:value-type="float">
            <text:p>1.7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7.41" calcext:value-type="float">
            <text:p>7.4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86]*[.K86]" office:value-type="float" office:value="7.41" calcext:value-type="float">
            <text:p>7.41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4.57" calcext:value-type="float">
            <text:p>4.5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87]*[.K87]" office:value-type="float" office:value="4.57" calcext:value-type="float">
            <text:p>4.5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2.6" calcext:value-type="float">
            <text:p>2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88]*[.K88]" office:value-type="float" office:value="2.6" calcext:value-type="float">
            <text:p>2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5" office:value-type="string" calcext:value-type="string" table:number-columns-spanned="2" table:number-rows-spanned="1">
            <text:p>VIST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1.15" calcext:value-type="float">
            <text:p>11.1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89]*[.K89]" office:value-type="float" office:value="11.15" calcext:value-type="float">
            <text:p>11.1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90]*[.K90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91]*[.K91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92]*[.K92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93]*[.K93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84:.M89])" office:value-type="float" office:value="36.97" calcext:value-type="float">
            <text:p>36.97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GRAUTE FGK=25 MPA; TRAÇO 1:1,3:1,6:0,4 (EM MASSA SECA DE CIMENTO/ AREIA GROSSA/ BRITA 0/ ADITIVO) - PREPARO MECÂNICO COM BETONEIRA 400 L. AF_09/2021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108]" office:value-type="float" office:value="5.57" calcext:value-type="float" table:number-columns-spanned="1" table:number-rows-spanned="2">
            <text:p>5.57</text:p>
          </table:table-cell>
          <table:table-cell table:style-name="ce84" office:value-type="string" calcext:value-type="string" table:number-columns-spanned="1" table:number-rows-spanned="2">
            <text:p>M3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43" calcext:value-type="float">
            <text:p>1.4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98]*[.K98]" office:value-type="float" office:value="1.43" calcext:value-type="float">
            <text:p>1.4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OES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0.26" calcext:value-type="float">
            <text:p>0.2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99]*[.K99]" office:value-type="float" office:value="0.26" calcext:value-type="float">
            <text:p>0.26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11" calcext:value-type="float">
            <text:p>1.1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00]*[.K100]" office:value-type="float" office:value="1.11" calcext:value-type="float">
            <text:p>1.11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0.69" calcext:value-type="float">
            <text:p>0.6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01]*[.K101]" office:value-type="float" office:value="0.69" calcext:value-type="float">
            <text:p>0.6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0.4" calcext:value-type="float">
            <text:p>0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02]*[.K102]" office:value-type="float" office:value="0.4" calcext:value-type="float">
            <text:p>0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5" office:value-type="string" calcext:value-type="string" table:number-columns-spanned="2" table:number-rows-spanned="1">
            <text:p>VIST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.68" calcext:value-type="float">
            <text:p>1.68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03]*[.K103]" office:value-type="float" office:value="1.68" calcext:value-type="float">
            <text:p>1.68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04]*[.K104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05]*[.K105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06]*[.K106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07]*[.K107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98:.M103])" office:value-type="float" office:value="5.57" calcext:value-type="float">
            <text:p>5.57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GRAUTEAMENTO VERTICAL EM ALVENARIA ESTRUTURAL. AF_09/2021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122]" office:value-type="float" office:value="5.57" calcext:value-type="float" table:number-columns-spanned="1" table:number-rows-spanned="2">
            <text:p>5.57</text:p>
          </table:table-cell>
          <table:table-cell table:style-name="ce84" office:value-type="string" calcext:value-type="string" table:number-columns-spanned="1" table:number-rows-spanned="2">
            <text:p>M3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43" calcext:value-type="float">
            <text:p>1.4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12]*[.K112]" office:value-type="float" office:value="1.43" calcext:value-type="float">
            <text:p>1.4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OES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0.26" calcext:value-type="float">
            <text:p>0.2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13]*[.K113]" office:value-type="float" office:value="0.26" calcext:value-type="float">
            <text:p>0.26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NOR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1.11" calcext:value-type="float">
            <text:p>1.1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14]*[.K114]" office:value-type="float" office:value="1.11" calcext:value-type="float">
            <text:p>1.11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0.69" calcext:value-type="float">
            <text:p>0.6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15]*[.K115]" office:value-type="float" office:value="0.69" calcext:value-type="float">
            <text:p>0.6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0.4" calcext:value-type="float">
            <text:p>0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16]*[.K116]" office:value-type="float" office:value="0.4" calcext:value-type="float">
            <text:p>0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5" office:value-type="string" calcext:value-type="string" table:number-columns-spanned="2" table:number-rows-spanned="1">
            <text:p>VIST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.68" calcext:value-type="float">
            <text:p>1.68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17]*[.K117]" office:value-type="float" office:value="1.68" calcext:value-type="float">
            <text:p>1.68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18]*[.K118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19]*[.K119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20]*[.K120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21]*[.K121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112:.M117])" office:value-type="float" office:value="5.57" calcext:value-type="float">
            <text:p>5.57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6" office:value-type="string" calcext:value-type="string" table:number-columns-spanned="2" table:number-rows-spanned="2">
            <text:p>REVESTIMENTO CERÂMICO</text:p>
          </table:table-cell>
          <table:covered-table-cell table:style-name="ce32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33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6">
          <table:table-cell table:style-name="ce1"/>
          <table:table-cell table:style-name="ce17"/>
          <table:table-cell table:style-name="ce37"/>
          <table:table-cell table:style-name="ce47" office:value-type="string" calcext:value-type="string" table:number-columns-spanned="9" table:number-rows-spanned="1">
            <text:p>REGULARIZAÇÃO DE REBOCO, DE PAREDE, COM ARGAMASSA TRAÇO 1:4, ESPESSURA 0,5 CM</text:p>
          </table:table-cell>
          <table:covered-table-cell table:number-columns-repeated="7" table:style-name="ce31"/>
          <table:covered-table-cell table:style-name="ce35"/>
          <table:table-cell table:style-name="ce75"/>
          <table:table-cell table:style-name="ce80" table:formula="of:=[.M133]" office:value-type="float" office:value="74.15" calcext:value-type="float">
            <text:p>74.15</text:p>
          </table:table-cell>
          <table:table-cell table:style-name="ce85" office:value-type="string" calcext:value-type="string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3">
          <table:table-cell table:style-name="ce1"/>
          <table:table-cell table:style-name="ce11" office:value-type="string" calcext:value-type="string" table:number-columns-spanned="2" table:number-rows-spanned="1">
            <text:p>PANOS DE FACHADA - EDF ANEXO - FACHADA LEST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21.6" calcext:value-type="float">
            <text:p>21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27]*[.K127]" office:value-type="float" office:value="21.6" calcext:value-type="float">
            <text:p>21.60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ANOS DE FACHADA - FACHADA OES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30.67" calcext:value-type="float">
            <text:p>30.6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28]*[.K128]" office:value-type="float" office:value="30.67" calcext:value-type="float">
            <text:p>30.6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PANOS DE FACHADA - FACHADA NOR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17.75" calcext:value-type="float">
            <text:p>17.7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29]*[.K129]" office:value-type="float" office:value="17.75" calcext:value-type="float">
            <text:p>17.7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PANOS DE FACHADA - FACHADA SUL -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4.13" calcext:value-type="float">
            <text:p>4.1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30]*[.K130]" office:value-type="float" office:value="4.13" calcext:value-type="float">
            <text:p>4.1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31]*[.K131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1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32]*[.K132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8"/>
          <table:table-cell table:style-name="ce38" table:number-columns-repeated="4"/>
          <table:table-cell table:style-name="ce62"/>
          <table:table-cell table:style-name="ce38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127:.M130])" office:value-type="float" office:value="74.15" calcext:value-type="float">
            <text:p>74.15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7"/>
          <table:table-cell table:style-name="ce26"/>
          <table:table-cell table:style-name="ce47" office:value-type="string" calcext:value-type="string" table:number-columns-spanned="9" table:number-rows-spanned="1">
            <text:p>PASTILHA 7,5X7,5 ESMALTADA - FORNECIMENTO E INSTALAÇÃO</text:p>
          </table:table-cell>
          <table:covered-table-cell table:number-columns-repeated="7" table:style-name="ce31"/>
          <table:covered-table-cell table:style-name="ce35"/>
          <table:table-cell table:style-name="ce75"/>
          <table:table-cell table:style-name="ce80" table:formula="of:=[.M140]" office:value-type="float" office:value="74.15" calcext:value-type="float">
            <text:p>74.15</text:p>
          </table:table-cell>
          <table:table-cell table:style-name="ce85" office:value-type="string" calcext:value-type="string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3">
          <table:table-cell table:style-name="ce1"/>
          <table:table-cell table:style-name="ce11" office:value-type="string" calcext:value-type="string" table:number-columns-spanned="2" table:number-rows-spanned="1">
            <text:p>PANOS DE FACHADA - EDF ANEXO - FACHADA LEST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21.6" calcext:value-type="float">
            <text:p>21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36]*[.K136]" office:value-type="float" office:value="21.6" calcext:value-type="float">
            <text:p>21.60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ANOS DE FACHADA - FACHADA OES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30.67" calcext:value-type="float">
            <text:p>30.6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37]*[.K137]" office:value-type="float" office:value="30.67" calcext:value-type="float">
            <text:p>30.6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PANOS DE FACHADA - FACHADA NORTE -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17.75" calcext:value-type="float">
            <text:p>17.75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38]*[.K138]" office:value-type="float" office:value="17.75" calcext:value-type="float">
            <text:p>17.75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PANOS DE FACHADA - FACHADA SUL -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4.13" calcext:value-type="float">
            <text:p>4.1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139]*[.K139]" office:value-type="float" office:value="4.13" calcext:value-type="float">
            <text:p>4.1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8"/>
          <table:table-cell table:style-name="ce38" table:number-columns-repeated="4"/>
          <table:table-cell table:style-name="ce62"/>
          <table:table-cell table:style-name="ce38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136:.M139])" office:value-type="float" office:value="74.15" calcext:value-type="float">
            <text:p>74.15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3">
          <table:table-cell table:style-name="ce1"/>
          <table:table-cell table:style-name="ce17"/>
          <table:table-cell table:style-name="ce26"/>
          <table:table-cell table:style-name="ce47" office:value-type="string" calcext:value-type="string" table:number-columns-spanned="9" table:number-rows-spanned="1">
            <text:p>LIMPEZA DE REVESTIMENTO CERÂMICO EM PAREDE UTILIZANDO DETERGENTE NEUTRO E ESCOVAÇÃO MANUAL. AF_04/2019</text:p>
          </table:table-cell>
          <table:covered-table-cell table:number-columns-repeated="7" table:style-name="ce31"/>
          <table:covered-table-cell table:style-name="ce35"/>
          <table:table-cell table:style-name="ce75"/>
          <table:table-cell table:style-name="ce80" table:formula="of:=[.M153]" office:value-type="float" office:value="4328.02" calcext:value-type="float">
            <text:p>4328.02</text:p>
          </table:table-cell>
          <table:table-cell table:style-name="ce85" office:value-type="string" calcext:value-type="string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COMPRIMENTO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office:value-type="float" office:value="612.6" calcext:value-type="float">
            <text:p>612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43]*[.K143]" office:value-type="float" office:value="612.6" calcext:value-type="float">
            <text:p>612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LESTE - EDF SEDE 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521.32" calcext:value-type="float">
            <text:p>521.3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44]*[.K144]" office:value-type="float" office:value="521.32" calcext:value-type="float">
            <text:p>521.32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OES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632.46" calcext:value-type="float">
            <text:p>632.4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45]*[.K145]" office:value-type="float" office:value="632.46" calcext:value-type="float">
            <text:p>632.4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O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598.32" calcext:value-type="float">
            <text:p>598.3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46]*[.K146]" office:value-type="float" office:value="598.32" calcext:value-type="float">
            <text:p>598.32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table:formula="of:=305.96+97.35+73" office:value-type="float" office:value="476.31" calcext:value-type="float">
            <text:p>476.3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47]*[.K147]" office:value-type="float" office:value="476.31" calcext:value-type="float">
            <text:p>476.31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office:value-type="float" office:value="573.17" calcext:value-type="float">
            <text:p>573.17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48]*[.K148]" office:value-type="float" office:value="573.17" calcext:value-type="float">
            <text:p>573.1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5">
          <table:table-cell table:style-name="ce1"/>
          <table:table-cell table:style-name="ce11" office:value-type="string" calcext:value-type="string" table:number-columns-spanned="2" table:number-rows-spanned="1">
            <text:p>VISTA SUL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66" table:formula="of:=300.46+146" office:value-type="float" office:value="446.46" calcext:value-type="float">
            <text:p>446.4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49]*[.K149]" office:value-type="float" office:value="446.46" calcext:value-type="float">
            <text:p>446.4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1" office:value-type="string" calcext:value-type="string" table:number-columns-spanned="2" table:number-rows-spanned="1">
            <text:p>VIST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66" office:value-type="float" office:value="467.38" calcext:value-type="float">
            <text:p>467.38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50]*[.K150]" office:value-type="float" office:value="467.38" calcext:value-type="float">
            <text:p>467.38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8" table:number-columns-repeated="2"/>
          <table:table-cell table:style-name="ce58"/>
          <table:table-cell table:style-name="ce62"/>
          <table:table-cell table:style-name="ce58"/>
          <table:table-cell table:style-name="ce50"/>
          <table:table-cell table:style-name="ce60"/>
          <table:table-cell table:style-name="ce50"/>
          <table:table-cell table:style-name="ce57"/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9" table:number-columns-spanned="2" table:number-rows-spanned="1"/>
          <table:covered-table-cell table:style-name="ce32"/>
          <table:table-cell table:style-name="ce49" table:number-columns-spanned="2" table:number-rows-spanned="1"/>
          <table:covered-table-cell table:style-name="ce39"/>
          <table:table-cell table:style-name="ce59"/>
          <table:table-cell table:style-name="ce63"/>
          <table:table-cell table:style-name="ce59"/>
          <table:table-cell table:style-name="ce50"/>
          <table:table-cell table:style-name="ce60"/>
          <table:table-cell table:style-name="ce50"/>
          <table:table-cell table:style-name="ce57"/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7" table:number-rows-spanned="1"/>
          <table:covered-table-cell table:number-columns-repeated="5" table:style-name="ce31"/>
          <table:covered-table-cell table:style-name="ce35"/>
          <table:table-cell table:style-name="ce68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143:.M150])" office:value-type="float" office:value="4328.02" calcext:value-type="float">
            <text:p>4328.0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0" office:value-type="string" calcext:value-type="string" table:number-columns-spanned="2" table:number-rows-spanned="2">
            <text:p>PINTURA</text:p>
          </table:table-cell>
          <table:covered-table-cell table:style-name="ce39"/>
          <table:table-cell table:style-name="ce5" table:number-columns-repeated="10"/>
          <table:table-cell table:style-name="ce1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33"/>
          <table:table-cell table:style-name="ce5" table:number-columns-repeated="10"/>
          <table:table-cell table:style-name="ce1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21" table:number-columns-spanned="1" table:number-rows-spanned="2"/>
          <table:table-cell table:style-name="ce40" table:number-columns-spanned="1" table:number-rows-spanned="2"/>
          <table:table-cell table:style-name="ce47" office:value-type="string" calcext:value-type="string" table:number-columns-spanned="9" table:number-rows-spanned="2">
            <text:p>APLICAÇÃO MANUAL DE FUNDO SELADOR ACRÍLICO EM PANOS COM PRESENÇA DE VÃOS DE EDIFÍCIOS DE MÚLTIPLOS PAVIMENTOS. AF_03/2024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168]" office:value-type="float" office:value="1353.915" calcext:value-type="float" table:number-columns-spanned="1" table:number-rows-spanned="2">
            <text:p>1353.92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59]*[.K159]" office:value-type="float" office:value="223.56" calcext:value-type="float">
            <text:p>223.5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L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3*(0.2+0.2+0.5)" office:value-type="float" office:value="20.7" calcext:value-type="float">
            <text:p>20.7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0]*[.K160]" office:value-type="float" office:value="186.3" calcext:value-type="float">
            <text:p>186.3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OES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1]*[.K161]" office:value-type="float" office:value="223.56" calcext:value-type="float">
            <text:p>223.5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O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6.57*(0.2+0.2+0.5)" office:value-type="float" office:value="14.913" calcext:value-type="float">
            <text:p>14.9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2]*[.K162]" office:value-type="float" office:value="134.217" calcext:value-type="float">
            <text:p>134.22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NOR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5" calcext:value-type="float">
            <text:p>5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3]*[.K163]" office:value-type="float" office:value="124.2" calcext:value-type="float">
            <text:p>124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3*(0.2+0.2+0.5)" office:value-type="float" office:value="20.7" calcext:value-type="float">
            <text:p>20.7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3" calcext:value-type="float">
            <text:p>3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4]*[.K164]" office:value-type="float" office:value="62.1" calcext:value-type="float">
            <text:p>62.1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6.57*(0.2+0.2+0.5)" office:value-type="float" office:value="14.913" calcext:value-type="float">
            <text:p>14.9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6" calcext:value-type="float">
            <text:p>6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5]*[.K165]" office:value-type="float" office:value="89.478" calcext:value-type="float">
            <text:p>89.48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SUL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5" calcext:value-type="float">
            <text:p>5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6]*[.K166]" office:value-type="float" office:value="124.2" calcext:value-type="float">
            <text:p>124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52"/>
          <table:table-cell table:style-name="ce60"/>
          <table:table-cell table:style-name="ce50" table:formula="of:=23*(0.2+0.2+0.5)" office:value-type="float" office:value="20.7" calcext:value-type="float">
            <text:p>20.7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67]*[.K167]" office:value-type="float" office:value="186.3" calcext:value-type="float">
            <text:p>186.3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50" table:formula="of:=SUM([.M159:.M167])" office:value-type="float" office:value="1353.915" calcext:value-type="float">
            <text:p>1353.92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21" table:number-columns-spanned="1" table:number-rows-spanned="2"/>
          <table:table-cell table:style-name="ce40" table:number-columns-spanned="1" table:number-rows-spanned="2"/>
          <table:table-cell table:style-name="ce47" office:value-type="string" calcext:value-type="string" table:number-columns-spanned="9" table:number-rows-spanned="2">
            <text:p>APLICAÇÃO MANUAL DE TINTA LÁTEX ACRÍLICA EM PANOS COM PRESENÇA DE VÃOS DE EDIFÍCIOS DE MÚLTIPLOS PAVIMENTOS, DUAS DEMÃOS. AF_03/2024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182]" office:value-type="float" office:value="1353.915" calcext:value-type="float" table:number-columns-spanned="1" table:number-rows-spanned="2">
            <text:p>1353.92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2]*[.K172]" office:value-type="float" office:value="223.56" calcext:value-type="float">
            <text:p>223.5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L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3*(0.2+0.2+0.5)" office:value-type="float" office:value="20.7" calcext:value-type="float">
            <text:p>20.7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3]*[.K173]" office:value-type="float" office:value="186.3" calcext:value-type="float">
            <text:p>186.3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OES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4]*[.K174]" office:value-type="float" office:value="223.56" calcext:value-type="float">
            <text:p>223.56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O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6.57*(0.2+0.2+0.5)" office:value-type="float" office:value="14.913" calcext:value-type="float">
            <text:p>14.9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5]*[.K175]" office:value-type="float" office:value="134.217" calcext:value-type="float">
            <text:p>134.22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NOR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5" calcext:value-type="float">
            <text:p>5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6]*[.K176]" office:value-type="float" office:value="124.2" calcext:value-type="float">
            <text:p>124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3*(0.2+0.2+0.5)" office:value-type="float" office:value="20.7" calcext:value-type="float">
            <text:p>20.7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3" calcext:value-type="float">
            <text:p>3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7]*[.K177]" office:value-type="float" office:value="62.1" calcext:value-type="float">
            <text:p>62.1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6.57*(0.2+0.2+0.5)" office:value-type="float" office:value="14.913" calcext:value-type="float">
            <text:p>14.91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6" calcext:value-type="float">
            <text:p>6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8]*[.K178]" office:value-type="float" office:value="89.478" calcext:value-type="float">
            <text:p>89.48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SUL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27.6*(0.2+0.2+0.5)" office:value-type="float" office:value="24.84" calcext:value-type="float">
            <text:p>24.84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5" calcext:value-type="float">
            <text:p>5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79]*[.K179]" office:value-type="float" office:value="124.2" calcext:value-type="float">
            <text:p>124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PILARES - FACHAD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52"/>
          <table:table-cell table:style-name="ce60"/>
          <table:table-cell table:style-name="ce50" table:formula="of:=23*(0.2+0.2+0.5)" office:value-type="float" office:value="20.7" calcext:value-type="float">
            <text:p>20.7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80]*[.K180]" office:value-type="float" office:value="186.3" calcext:value-type="float">
            <text:p>186.3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172:.M180])" office:value-type="float" office:value="1353.915" calcext:value-type="float">
            <text:p>1353.92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2" office:value-type="string" calcext:value-type="string" table:number-columns-spanned="2" table:number-rows-spanned="2">
            <text:p>ESQUADRIAS</text:p>
          </table:table-cell>
          <table:covered-table-cell table:style-name="ce32"/>
          <table:table-cell table:style-name="ce5" table:number-columns-repeated="10"/>
          <table:table-cell table:style-name="ce1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23"/>
          <table:covered-table-cell table:style-name="ce39"/>
          <table:table-cell table:style-name="ce5" table:number-columns-repeated="10"/>
          <table:table-cell table:style-name="ce1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21" table:number-columns-spanned="1" table:number-rows-spanned="2"/>
          <table:table-cell table:style-name="ce40" table:number-columns-spanned="1" table:number-rows-spanned="2"/>
          <table:table-cell table:style-name="ce47" office:value-type="string" calcext:value-type="string" table:number-columns-spanned="9" table:number-rows-spanned="2">
            <text:p>VEDAÇÃO DE ESQUADRIAS COM SILICONE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214]" office:value-type="float" office:value="5949.2" calcext:value-type="float" table:number-columns-spanned="1" table:number-rows-spanned="2">
            <text:p>5949.20</text:p>
          </table:table-cell>
          <table:table-cell table:style-name="ce85" office:value-type="string" calcext:value-type="string" table:number-columns-spanned="1" table:number-rows-spanned="2">
            <text:p>M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COMPRIMENTO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LESTE - EDF ANEX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20" calcext:value-type="float">
            <text:p>120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88]*[.K188]" office:value-type="float" office:value="984" calcext:value-type="float">
            <text:p>984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L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60" calcext:value-type="float">
            <text:p>60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89]*[.K189]" office:value-type="float" office:value="492" calcext:value-type="float">
            <text:p>492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L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*4" office:value-type="float" office:value="4" calcext:value-type="float">
            <text:p>4.0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25" calcext:value-type="float">
            <text:p>25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0]*[.K190]" office:value-type="float" office:value="100" calcext:value-type="float">
            <text:p>10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4"/>
          <table:table-cell table:style-name="ce41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191]*[.K191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FACHADA OES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00" calcext:value-type="float">
            <text:p>100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2]*[.K192]" office:value-type="float" office:value="820" calcext:value-type="float">
            <text:p>82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FACHADA OESTE - EDF ANEXO</text:p>
          </table:table-cell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57"/>
          <table:table-cell table:style-name="ce52"/>
          <table:table-cell table:style-name="ce60"/>
          <table:table-cell table:style-name="ce50" table:formula="of:=1*4" office:value-type="float" office:value="4" calcext:value-type="float">
            <text:p>4.0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8" calcext:value-type="float">
            <text:p>8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3]*[.K193]" office:value-type="float" office:value="32" calcext:value-type="float">
            <text:p>32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FACHADA OESTE - EDF ANEXO</text:p>
          </table:table-cell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57"/>
          <table:table-cell table:style-name="ce52"/>
          <table:table-cell table:style-name="ce60"/>
          <table:table-cell table:style-name="ce50" table:formula="of:=(0.66*2)+(1.1*2)" office:value-type="float" office:value="3.52" calcext:value-type="float">
            <text:p>3.52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5" calcext:value-type="float">
            <text:p>15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4]*[.K194]" office:value-type="float" office:value="52.8" calcext:value-type="float">
            <text:p>52.8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4" office:value-type="string" calcext:value-type="string" table:number-columns-spanned="2" table:number-rows-spanned="1">
            <text:p>FACHADA OESTE - EDF ANEXO</text:p>
          </table:table-cell>
          <table:covered-table-cell table:style-name="ce31"/>
          <table:table-cell table:style-name="ce50" table:number-columns-spanned="2" table:number-rows-spanned="1"/>
          <table:covered-table-cell table:style-name="ce35"/>
          <table:table-cell table:style-name="ce57"/>
          <table:table-cell table:style-name="ce52"/>
          <table:table-cell table:style-name="ce60"/>
          <table:table-cell table:style-name="ce50" table:formula="of:=(0.8*2)+(1.1*2)" office:value-type="float" office:value="3.8" calcext:value-type="float">
            <text:p>3.8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3" calcext:value-type="float">
            <text:p>13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5]*[.K195]" office:value-type="float" office:value="49.4" calcext:value-type="float">
            <text:p>49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O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58" calcext:value-type="float">
            <text:p>58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6]*[.K196]" office:value-type="float" office:value="475.6" calcext:value-type="float">
            <text:p>475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OES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.1*4" office:value-type="float" office:value="4.4" calcext:value-type="float">
            <text:p>4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24" calcext:value-type="float">
            <text:p>24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7]*[.K197]" office:value-type="float" office:value="105.6" calcext:value-type="float">
            <text:p>105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FACHADA NOR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68" calcext:value-type="float">
            <text:p>68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8]*[.K198]" office:value-type="float" office:value="557.6" calcext:value-type="float">
            <text:p>557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FACHADA NOR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3.3*2+0.5*2" office:value-type="float" office:value="7.6" calcext:value-type="float">
            <text:p>7.6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7" calcext:value-type="float">
            <text:p>7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199]*[.K199]" office:value-type="float" office:value="53.2" calcext:value-type="float">
            <text:p>53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FACHADA NOR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.1*4" office:value-type="float" office:value="4.4" calcext:value-type="float">
            <text:p>4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4" calcext:value-type="float">
            <text:p>4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0]*[.K200]" office:value-type="float" office:value="17.6" calcext:value-type="float">
            <text:p>17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FACHADA NORTE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0*2+1.1*2" office:value-type="float" office:value="22.2" calcext:value-type="float">
            <text:p>22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1]*[.K201]" office:value-type="float" office:value="22.2" calcext:value-type="float">
            <text:p>22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80" calcext:value-type="float">
            <text:p>80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2]*[.K202]" office:value-type="float" office:value="656" calcext:value-type="float">
            <text:p>656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.7*4" office:value-type="float" office:value="6.8" calcext:value-type="float">
            <text:p>6.8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3" calcext:value-type="float">
            <text:p>3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3]*[.K203]" office:value-type="float" office:value="20.4" calcext:value-type="float">
            <text:p>20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.3*2+1.25*2" office:value-type="float" office:value="5.1" calcext:value-type="float">
            <text:p>5.1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0" calcext:value-type="float">
            <text:p>10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4]*[.K204]" office:value-type="float" office:value="51" calcext:value-type="float">
            <text:p>51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0.8*2+2.8*2" office:value-type="float" office:value="7.2" calcext:value-type="float">
            <text:p>7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5]*[.K205]" office:value-type="float" office:value="7.2" calcext:value-type="float">
            <text:p>7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NORTE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*2+1.7*2" office:value-type="float" office:value="5.4" calcext:value-type="float">
            <text:p>5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6]*[.K206]" office:value-type="float" office:value="5.4" calcext:value-type="float">
            <text:p>5.4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SUL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68" calcext:value-type="float">
            <text:p>68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7]*[.K207]" office:value-type="float" office:value="557.6" calcext:value-type="float">
            <text:p>557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SUL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0.5*2+2.2*2" office:value-type="float" office:value="5.4" calcext:value-type="float">
            <text:p>5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8" calcext:value-type="float">
            <text:p>18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08]*[.K208]" office:value-type="float" office:value="97.2" calcext:value-type="float">
            <text:p>97.2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SUL - EDF ANEXO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52"/>
          <table:table-cell table:style-name="ce60"/>
          <table:table-cell table:style-name="ce50" table:formula="of:=1.7*2+3.3*2" office:value-type="float" office:value="10" calcext:value-type="float">
            <text:p>10.0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2" calcext:value-type="float">
            <text:p>2.00</text:p>
          </table:table-cell>
          <table:table-cell table:style-name="ce57"/>
          <table:table-cell table:style-name="ce50" table:formula="of:=[.I209]*[.K209]" office:value-type="float" office:value="20" calcext:value-type="float">
            <text:p>2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52"/>
          <table:table-cell table:style-name="ce60"/>
          <table:table-cell table:style-name="ce50" table:formula="of:=(0.8*2)+(1.1*2)+(1.1*4)" office:value-type="float" office:value="8.2" calcext:value-type="float">
            <text:p>8.2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80" calcext:value-type="float">
            <text:p>80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10]*[.K210]" office:value-type="float" office:value="656" calcext:value-type="float">
            <text:p>656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SUL - EDF SEDE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table:formula="of:=1.3*2+1.1*2" office:value-type="float" office:value="4.8" calcext:value-type="float">
            <text:p>4.8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6" calcext:value-type="float">
            <text:p>16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11]*[.K211]" office:value-type="float" office:value="76.8" calcext:value-type="float">
            <text:p>76.80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2" office:value-type="string" calcext:value-type="string" table:number-columns-spanned="2" table:number-rows-spanned="1">
            <text:p><text:s/>FACHADA SUL - EDF SEDE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0" table:formula="of:=1.1*4" office:value-type="float" office:value="4.4" calcext:value-type="float">
            <text:p>4.4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9" calcext:value-type="float">
            <text:p>9.00</text:p>
          </table:table-cell>
          <table:table-cell table:style-name="ce57"/>
          <table:table-cell table:style-name="ce50" table:formula="of:=[.I212]*[.K212]" office:value-type="float" office:value="39.6" calcext:value-type="float">
            <text:p>39.60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 table:number-columns-repeated="2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 table:formula="of:=[.I213]*[.K213]" office:value-type="float" office:value="0" calcext:value-type="float">
            <text:p>0.0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188:.M213])" office:value-type="float" office:value="5949.2" calcext:value-type="float">
            <text:p>5949.20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2" office:value-type="string" calcext:value-type="string" table:number-columns-spanned="2" table:number-rows-spanned="2">
            <text:p>COBERTA</text:p>
          </table:table-cell>
          <table:covered-table-cell table:style-name="ce32"/>
          <table:table-cell table:style-name="ce5" table:number-columns-repeated="10"/>
          <table:table-cell table:style-name="ce1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23"/>
          <table:covered-table-cell table:style-name="ce39"/>
          <table:table-cell table:style-name="ce5" table:number-columns-repeated="10"/>
          <table:table-cell table:style-name="ce1"/>
          <table:table-cell table:style-name="ce82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21" table:number-columns-spanned="1" table:number-rows-spanned="2"/>
          <table:table-cell table:style-name="ce40" table:number-columns-spanned="1" table:number-rows-spanned="2"/>
          <table:table-cell table:style-name="ce47" office:value-type="string" calcext:value-type="string" table:number-columns-spanned="9" table:number-rows-spanned="2">
            <text:p>REMOÇÃO DE TELHAS DE FIBROCIMENTO METÁLICA E CERÂMICA, DE FORMA MANUAL, SEM REAPROVEITAMENTO. AF_09/2023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222]" office:value-type="float" office:value="222.09" calcext:value-type="float" table:number-columns-spanned="1" table:number-rows-spanned="2">
            <text:p>222.09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61"/>
          <table:table-cell table:style-name="ce10"/>
          <table:table-cell table:style-name="ce61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PLATAFORMA - 6º PAVIMENT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52.16" calcext:value-type="float">
            <text:p>52.1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20]*[.K220]" office:value-type="float" office:value="52.16" calcext:value-type="float">
            <text:p>52.16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69.93" calcext:value-type="float">
            <text:p>169.9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21]*[.K221]" office:value-type="float" office:value="169.93" calcext:value-type="float">
            <text:p>169.9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20:.M221])" office:value-type="float" office:value="222.09" calcext:value-type="float">
            <text:p>222.09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26" table:number-columns-spanned="1" table:number-rows-spanned="2"/>
          <table:table-cell table:style-name="ce40" table:number-columns-spanned="1" table:number-rows-spanned="2"/>
          <table:table-cell table:style-name="ce47" office:value-type="string" calcext:value-type="string" table:number-columns-spanned="9" table:number-rows-spanned="2">
            <text:p>TELHAMENTO COM TELHA METÁLICA TERMOACÚSTICA E = 30 MM, COM ATÉ 2 ÁGUAS, INCLUSO IÇAMENTO. AF_07/2019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227]" office:value-type="float" office:value="52.16" calcext:value-type="float" table:number-columns-spanned="1" table:number-rows-spanned="2">
            <text:p>52.16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number-columns-repeated="2"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7" office:value-type="string" calcext:value-type="string" table:number-columns-spanned="2" table:number-rows-spanned="1">
            <text:p>ITEM</text:p>
          </table:table-cell>
          <table:covered-table-cell table:style-name="ce33"/>
          <table:table-cell table:style-name="ce27" table:number-columns-spanned="2" table:number-rows-spanned="1"/>
          <table:covered-table-cell table:style-name="ce33"/>
          <table:table-cell table:style-name="ce27"/>
          <table:table-cell table:style-name="ce64"/>
          <table:table-cell table:style-name="ce27"/>
          <table:table-cell table:style-name="ce64" office:value-type="string" calcext:value-type="string">
            <text:p>ÁREA</text:p>
          </table:table-cell>
          <table:table-cell table:style-name="ce27" office:value-type="string" calcext:value-type="string">
            <text:p>x</text:p>
          </table:table-cell>
          <table:table-cell table:style-name="ce27" office:value-type="string" calcext:value-type="string">
            <text:p>TAXA</text:p>
          </table:table-cell>
          <table:table-cell table:style-name="ce27" office:value-type="string" calcext:value-type="string">
            <text:p>=</text:p>
          </table:table-cell>
          <table:table-cell table:style-name="ce76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PLATAFORMA - 6º PAVIMENTO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52.16" calcext:value-type="float">
            <text:p>52.16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26]*[.K226]" office:value-type="float" office:value="52.16" calcext:value-type="float">
            <text:p>52.16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8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26])" office:value-type="float" office:value="52.16" calcext:value-type="float">
            <text:p>52.16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28" table:number-columns-spanned="1" table:number-rows-spanned="2"/>
          <table:table-cell table:style-name="ce42" table:number-columns-spanned="1" table:number-rows-spanned="2"/>
          <table:table-cell table:style-name="ce51" office:value-type="string" calcext:value-type="string" table:number-columns-spanned="9" table:number-rows-spanned="2">
            <text:p>CALHA EM CHAPA DE AÇO GALVANIZADO NÚMERO 24, DESENVOLVIMENTO DE 33 CM, INCLUSO TRANSPORTE VERTICAL. AF_07/2019</text:p>
          </table:table-cell>
          <table:covered-table-cell table:number-columns-repeated="7" table:style-name="ce56"/>
          <table:covered-table-cell table:style-name="ce39"/>
          <table:table-cell table:style-name="ce77" table:number-columns-spanned="1" table:number-rows-spanned="2"/>
          <table:table-cell table:style-name="ce80" table:formula="of:=[.M236]" office:value-type="float" office:value="11.87" calcext:value-type="float" table:number-columns-spanned="1" table:number-rows-spanned="2">
            <text:p>11.87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style-name="ce7"/>
          <table:covered-table-cell table:number-columns-repeated="2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9" office:value-type="string" calcext:value-type="string" table:number-columns-spanned="2" table:number-rows-spanned="1">
            <text:p>ITEM</text:p>
          </table:table-cell>
          <table:covered-table-cell table:style-name="ce32"/>
          <table:table-cell table:style-name="ce29" table:number-columns-spanned="2" table:number-rows-spanned="1"/>
          <table:covered-table-cell table:style-name="ce32"/>
          <table:table-cell table:style-name="ce29"/>
          <table:table-cell table:style-name="ce65"/>
          <table:table-cell table:style-name="ce29"/>
          <table:table-cell table:style-name="ce65" office:value-type="string" calcext:value-type="string">
            <text:p>COMPRIMENTO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PLATAFORMA - 6º PAVIMENTO</text:p>
          </table:table-cell>
          <table:covered-table-cell table:style-name="ce35"/>
          <table:table-cell table:style-name="ce52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50" office:value-type="float" office:value="3.27" calcext:value-type="float">
            <text:p>3.27</text:p>
          </table:table-cell>
          <table:table-cell table:style-name="ce71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31]*[.K231]" office:value-type="float" office:value="3.27" calcext:value-type="float">
            <text:p>3.27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52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69" office:value-type="float" office:value="4.3" calcext:value-type="float">
            <text:p>4.30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2" calcext:value-type="float">
            <text:p>2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32]*[.K232]" office:value-type="float" office:value="8.6" calcext:value-type="float">
            <text:p>8.60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70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70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70"/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8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31:.M235])" office:value-type="float" office:value="11.87" calcext:value-type="float">
            <text:p>11.87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28" table:number-columns-spanned="1" table:number-rows-spanned="2"/>
          <table:table-cell table:style-name="ce42" table:number-columns-spanned="1" table:number-rows-spanned="2"/>
          <table:table-cell table:style-name="ce51" office:value-type="string" calcext:value-type="string" table:number-columns-spanned="9" table:number-rows-spanned="2">
            <text:p>TELHAMENTO COM TELHA ONDULADA DE FIBROCIMENTO E = 6 MM, COM RECOBRIMENTO LATERAL DE 1 1/4 DE ONDA PARA TELHADO COM INCLINAÇÃO MÁXIMA DE 10°, COM ATÉ 2 ÁGUAS, INCLUSO IÇAMENTO. AF_07/2019</text:p>
          </table:table-cell>
          <table:covered-table-cell table:number-columns-repeated="7" table:style-name="ce56"/>
          <table:covered-table-cell table:style-name="ce39"/>
          <table:table-cell table:style-name="ce77" table:number-columns-spanned="1" table:number-rows-spanned="2"/>
          <table:table-cell table:style-name="ce80" table:formula="of:=[.M244]" office:value-type="float" office:value="169.93" calcext:value-type="float" table:number-columns-spanned="1" table:number-rows-spanned="2">
            <text:p>169.93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style-name="ce7"/>
          <table:covered-table-cell table:number-columns-repeated="2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9" office:value-type="string" calcext:value-type="string" table:number-columns-spanned="2" table:number-rows-spanned="1">
            <text:p>ITEM</text:p>
          </table:table-cell>
          <table:covered-table-cell table:style-name="ce32"/>
          <table:table-cell table:style-name="ce29" table:number-columns-spanned="2" table:number-rows-spanned="1"/>
          <table:covered-table-cell table:style-name="ce32"/>
          <table:table-cell table:style-name="ce29"/>
          <table:table-cell table:style-name="ce65"/>
          <table:table-cell table:style-name="ce29"/>
          <table:table-cell table:style-name="ce65" office:value-type="string" calcext:value-type="string">
            <text:p>COMPRIMENTO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69.93" calcext:value-type="float">
            <text:p>169.9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40]*[.K240]" office:value-type="float" office:value="169.93" calcext:value-type="float">
            <text:p>169.9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70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70"/>
          <table:table-cell table:style-name="ce60"/>
          <table:table-cell table:style-name="ce50"/>
          <table:table-cell table:style-name="ce57" office:value-type="string" calcext:value-type="string">
            <text:p>=</text:p>
          </table:table-cell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5" table:number-columns-spanned="2" table:number-rows-spanned="1"/>
          <table:covered-table-cell table:style-name="ce35"/>
          <table:table-cell table:style-name="ce50" table:number-columns-spanned="2" table:number-rows-spanned="1"/>
          <table:covered-table-cell table:style-name="ce35"/>
          <table:table-cell table:style-name="ce60"/>
          <table:table-cell table:style-name="ce50"/>
          <table:table-cell table:style-name="ce60"/>
          <table:table-cell table:style-name="ce70"/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/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8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40:.M243])" office:value-type="float" office:value="169.93" calcext:value-type="float">
            <text:p>169.9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6" office:value-type="string" calcext:value-type="string" table:number-columns-spanned="2" table:number-rows-spanned="2">
            <text:p>TRATAMENTO DAS PLATAFORMAS</text:p>
          </table:table-cell>
          <table:covered-table-cell table:style-name="ce32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7">
          <table:table-cell table:style-name="ce1"/>
          <table:covered-table-cell table:style-name="ce7"/>
          <table:covered-table-cell table:style-name="ce33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8" table:number-columns-spanned="1" table:number-rows-spanned="2"/>
          <table:table-cell table:style-name="ce43" table:number-columns-spanned="1" table:number-rows-spanned="2"/>
          <table:table-cell table:style-name="ce47" office:value-type="string" calcext:value-type="string" table:number-columns-spanned="9" table:number-rows-spanned="2">
            <text:p>REMOÇÃO DE FERRUGEM EM ESQUADRIAS OU ESTRUTURAS METÁLICAS COM ESCOVA DE AÇO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254]" office:value-type="float" office:value="67.95" calcext:value-type="float" table:number-columns-spanned="1" table:number-rows-spanned="2">
            <text:p>67.95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number-columns-repeated="2"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10" office:value-type="string" calcext:value-type="string">
            <text:p>LARG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ALT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-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1 ANDAR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50]*[.K250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2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51]*[.K251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3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52]*[.K252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4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53]*[.K253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50:.M253])" office:value-type="float" office:value="67.95" calcext:value-type="float">
            <text:p>67.95</text:p>
          </table:table-cell>
          <table:table-cell table:style-name="ce81"/>
          <table:table-cell table:style-name="ce86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8" table:number-columns-spanned="1" table:number-rows-spanned="2"/>
          <table:table-cell table:style-name="ce43" table:number-columns-spanned="1" table:number-rows-spanned="2"/>
          <table:table-cell table:style-name="ce47" office:value-type="string" calcext:value-type="string" table:number-columns-spanned="9" table:number-rows-spanned="2">
            <text:p>APLICAÇÃO DE NEUTRALIZADOR DE FERRUGEM, COM DUAS DEMÃOS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262]" office:value-type="float" office:value="67.95" calcext:value-type="float" table:number-columns-spanned="1" table:number-rows-spanned="2">
            <text:p>67.95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number-columns-repeated="2"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10" office:value-type="string" calcext:value-type="string">
            <text:p>LARG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ALT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-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1 ANDAR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58]*[.K258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2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59]*[.K259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3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60]*[.K260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4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61]*[.K261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58:.M261])" office:value-type="float" office:value="67.95" calcext:value-type="float">
            <text:p>67.95</text:p>
          </table:table-cell>
          <table:table-cell table:style-name="ce81"/>
          <table:table-cell table:style-name="ce86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8" table:number-columns-spanned="1" table:number-rows-spanned="2"/>
          <table:table-cell table:style-name="ce43" table:number-columns-spanned="1" table:number-rows-spanned="2"/>
          <table:table-cell table:style-name="ce47" office:value-type="string" calcext:value-type="string" table:number-columns-spanned="9" table:number-rows-spanned="2">
            <text:p>PINTURA COM TINTA ALQUÍDICA DE FUNDO (TIPO ZARCÃO) APLICADA A ROLO OU PINCEL SOBRE PERFIL METÁLICO EXECUTADO EM FÁBRICA (POR DEMÃO). AF_01/2020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270]" office:value-type="float" office:value="67.95" calcext:value-type="float" table:number-columns-spanned="1" table:number-rows-spanned="2">
            <text:p>67.95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number-columns-repeated="2"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10" office:value-type="string" calcext:value-type="string">
            <text:p>LARG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ALT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-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1 ANDAR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66]*[.K266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2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67]*[.K267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3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68]*[.K268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4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69]*[.K269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66:.M269])" office:value-type="float" office:value="67.95" calcext:value-type="float">
            <text:p>67.95</text:p>
          </table:table-cell>
          <table:table-cell table:style-name="ce81"/>
          <table:table-cell table:style-name="ce86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8" table:number-columns-spanned="1" table:number-rows-spanned="2"/>
          <table:table-cell table:style-name="ce43" table:number-columns-spanned="1" table:number-rows-spanned="2"/>
          <table:table-cell table:style-name="ce47" office:value-type="string" calcext:value-type="string" table:number-columns-spanned="9" table:number-rows-spanned="2">
            <text:p>PINTURA COM TINTA ALQUÍDICA DE ACABAMENTO (ESMALTE SINTÉTICO ACETINADO) APLICADA A ROLO OU PINCEL SOBRE SUPERFÍCIES METÁLICAS (EXCETO PERFIL) EXECUTADO EM OBRA (02 DEMÃOS). AF_01/2020</text:p>
          </table:table-cell>
          <table:covered-table-cell table:number-columns-repeated="7" table:style-name="ce53"/>
          <table:covered-table-cell table:style-name="ce32"/>
          <table:table-cell table:style-name="ce75" table:number-columns-spanned="1" table:number-rows-spanned="2"/>
          <table:table-cell table:style-name="ce80" table:formula="of:=[.M278]" office:value-type="float" office:value="67.95" calcext:value-type="float" table:number-columns-spanned="1" table:number-rows-spanned="2">
            <text:p>67.95</text:p>
          </table:table-cell>
          <table:table-cell table:style-name="ce85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number-columns-repeated="2"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/>
          <table:table-cell table:style-name="ce10" office:value-type="string" calcext:value-type="string">
            <text:p>LARG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ALTUR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-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1 ANDAR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74]*[.K274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2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75]*[.K275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3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76]*[.K276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30" office:value-type="string" calcext:value-type="string" table:number-columns-spanned="2" table:number-rows-spanned="1">
            <text:p>PLATAFORMA CONDENSADORA 4 ANDAR</text:p>
          </table:table-cell>
          <table:covered-table-cell table:style-name="ce35"/>
          <table:table-cell table:style-name="ce46"/>
          <table:table-cell table:style-name="ce55"/>
          <table:table-cell table:style-name="ce57"/>
          <table:table-cell table:style-name="ce45"/>
          <table:table-cell table:style-name="ce50"/>
          <table:table-cell table:style-name="ce52" table:formula="of:=(2.25*1.15)+(8*1.8)" office:value-type="float" office:value="16.9875" calcext:value-type="float">
            <text:p>16.99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70" table:formula="of:=[.I277]*[.K277]" office:value-type="float" office:value="16.9875" calcext:value-type="float">
            <text:p>16.99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74:.M277])" office:value-type="float" office:value="67.95" calcext:value-type="float">
            <text:p>67.95</text:p>
          </table:table-cell>
          <table:table-cell table:style-name="ce81"/>
          <table:table-cell table:style-name="ce86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6" office:value-type="string" calcext:value-type="string" table:number-columns-spanned="2" table:number-rows-spanned="2">
            <text:p>TRATAMENTO ESTRUTURA METÁLICA</text:p>
          </table:table-cell>
          <table:covered-table-cell table:style-name="ce32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4">
          <table:table-cell table:style-name="ce1"/>
          <table:covered-table-cell table:style-name="ce7"/>
          <table:covered-table-cell table:style-name="ce33"/>
          <table:table-cell table:style-name="ce1" table:number-columns-repeated="10"/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REMOÇÃO DE FERRUGEM EM ESQUADRIAS OU ESTRUTURAS METÁLICAS COM ESCOVA DE AÇO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285]" office:value-type="float" office:value="169.93" calcext:value-type="float" table:number-columns-spanned="1" table:number-rows-spanned="2">
            <text:p>169.93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69.93" calcext:value-type="float">
            <text:p>169.9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84]*[.K284]" office:value-type="float" office:value="169.93" calcext:value-type="float">
            <text:p>169.9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84])" office:value-type="float" office:value="169.93" calcext:value-type="float">
            <text:p>169.9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LIMPEZA COM JATO DE AREIA/ÁGUA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290]" office:value-type="float" office:value="169.93" calcext:value-type="float" table:number-columns-spanned="1" table:number-rows-spanned="2">
            <text:p>169.93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69.93" calcext:value-type="float">
            <text:p>169.9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89]*[.K289]" office:value-type="float" office:value="169.93" calcext:value-type="float">
            <text:p>169.9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89])" office:value-type="float" office:value="169.93" calcext:value-type="float">
            <text:p>169.9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APLICAÇÃO DE NEUTRALIZADOR DE FERRUGEM, COM DUAS DEMÃOS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295]" office:value-type="float" office:value="169.93" calcext:value-type="float" table:number-columns-spanned="1" table:number-rows-spanned="2">
            <text:p>169.93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69.93" calcext:value-type="float">
            <text:p>169.9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94]*[.K294]" office:value-type="float" office:value="169.93" calcext:value-type="float">
            <text:p>169.9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94])" office:value-type="float" office:value="169.93" calcext:value-type="float">
            <text:p>169.9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PINTURA COM TINTA ALQUÍDICA DE FUNDO (TIPO ZARCÃO) APLICADA A ROLO OU PINCEL SOBRE PERFIL METÁLICO EXECUTADO EM FÁBRICA (POR DEMÃO). AF_01/2020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300]" office:value-type="float" office:value="169.93" calcext:value-type="float" table:number-columns-spanned="1" table:number-rows-spanned="2">
            <text:p>169.93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69.93" calcext:value-type="float">
            <text:p>169.9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299]*[.K299]" office:value-type="float" office:value="169.93" calcext:value-type="float">
            <text:p>169.9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299])" office:value-type="float" office:value="169.93" calcext:value-type="float">
            <text:p>169.9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3">
          <table:table-cell table:style-name="ce1"/>
          <table:table-cell table:style-name="ce14" table:number-columns-spanned="1" table:number-rows-spanned="2"/>
          <table:table-cell table:style-name="ce36" table:number-columns-spanned="1" table:number-rows-spanned="2"/>
          <table:table-cell table:style-name="ce44" office:value-type="string" calcext:value-type="string" table:number-columns-spanned="9" table:number-rows-spanned="2">
            <text:p>PINTURA COM TINTA ACRÍLICA DE ACABAMENTO PULVERIZADA SOBRE SUPERFÍCIES METÁLICAS (EXCETO PERFIL) EXECUTADO EM OBRA (02 DEMÃOS). AF_01/2020_PE</text:p>
          </table:table-cell>
          <table:covered-table-cell table:number-columns-repeated="7" table:style-name="ce53"/>
          <table:covered-table-cell table:style-name="ce32"/>
          <table:table-cell table:style-name="ce72" table:number-columns-spanned="1" table:number-rows-spanned="2"/>
          <table:table-cell table:style-name="ce74" table:formula="of:=[.M305]" office:value-type="float" office:value="169.93" calcext:value-type="float" table:number-columns-spanned="1" table:number-rows-spanned="2">
            <text:p>169.93</text:p>
          </table:table-cell>
          <table:table-cell table:style-name="ce84" office:value-type="string" calcext:value-type="string" table:number-columns-spanned="1" table:number-rows-spanned="2">
            <text:p>M2</text:p>
          </table:table-cell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covered-table-cell table:style-name="ce7"/>
          <table:covered-table-cell table:style-name="ce9"/>
          <table:covered-table-cell table:style-name="ce7"/>
          <table:covered-table-cell table:number-columns-repeated="7" table:style-name="ce54"/>
          <table:covered-table-cell table:style-name="ce33"/>
          <table:covered-table-cell table:number-columns-repeated="3" table:style-name="ce9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0" office:value-type="string" calcext:value-type="string" table:number-columns-spanned="2" table:number-rows-spanned="1">
            <text:p>ITEM</text:p>
          </table:table-cell>
          <table:covered-table-cell table:style-name="ce35"/>
          <table:table-cell table:style-name="ce10" table:number-columns-spanned="2" table:number-rows-spanned="1"/>
          <table:covered-table-cell table:style-name="ce35"/>
          <table:table-cell table:style-name="ce10" table:number-columns-repeated="3"/>
          <table:table-cell table:style-name="ce10" office:value-type="string" calcext:value-type="string">
            <text:p>ÁREA</text:p>
          </table:table-cell>
          <table:table-cell table:style-name="ce10" office:value-type="string" calcext:value-type="string">
            <text:p>x</text:p>
          </table:table-cell>
          <table:table-cell table:style-name="ce10" office:value-type="string" calcext:value-type="string">
            <text:p>TAXA</text:p>
          </table:table-cell>
          <table:table-cell table:style-name="ce10" office:value-type="string" calcext:value-type="string">
            <text:p>=</text:p>
          </table:table-cell>
          <table:table-cell table:style-name="ce73" office:value-type="string" calcext:value-type="string">
            <text:p>TOTAL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25" office:value-type="string" calcext:value-type="string" table:number-columns-spanned="2" table:number-rows-spanned="1">
            <text:p>ESTR. METÁLICA</text:p>
          </table:table-cell>
          <table:covered-table-cell table:style-name="ce35"/>
          <table:table-cell table:style-name="ce45" table:number-columns-spanned="2" table:number-rows-spanned="1"/>
          <table:covered-table-cell table:style-name="ce33"/>
          <table:table-cell table:style-name="ce57"/>
          <table:table-cell table:style-name="ce45"/>
          <table:table-cell table:style-name="ce50"/>
          <table:table-cell table:style-name="ce50" office:value-type="float" office:value="169.93" calcext:value-type="float">
            <text:p>169.93</text:p>
          </table:table-cell>
          <table:table-cell table:style-name="ce60" office:value-type="string" calcext:value-type="string">
            <text:p>x</text:p>
          </table:table-cell>
          <table:table-cell table:style-name="ce50" office:value-type="float" office:value="1" calcext:value-type="float">
            <text:p>1.00</text:p>
          </table:table-cell>
          <table:table-cell table:style-name="ce57" office:value-type="string" calcext:value-type="string">
            <text:p>=</text:p>
          </table:table-cell>
          <table:table-cell table:style-name="ce50" table:formula="of:=[.I304]*[.K304]" office:value-type="float" office:value="169.93" calcext:value-type="float">
            <text:p>169.93</text:p>
          </table:table-cell>
          <table:table-cell table:style-name="ce79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/>
          <table:table-cell table:style-name="ce13" table:number-columns-spanned="7" table:number-rows-spanned="1"/>
          <table:covered-table-cell table:number-columns-repeated="5" table:style-name="ce31"/>
          <table:covered-table-cell table:style-name="ce35"/>
          <table:table-cell table:style-name="ce67" office:value-type="string" calcext:value-type="string" table:number-columns-spanned="3" table:number-rows-spanned="1">
            <text:p>TOTAL GERAL</text:p>
          </table:table-cell>
          <table:covered-table-cell table:style-name="ce31"/>
          <table:covered-table-cell table:style-name="ce35"/>
          <table:table-cell table:style-name="ce67" office:value-type="string" calcext:value-type="string">
            <text:p>=</text:p>
          </table:table-cell>
          <table:table-cell table:style-name="ce74" table:formula="of:=SUM([.M304])" office:value-type="float" office:value="169.93" calcext:value-type="float">
            <text:p>169.93</text:p>
          </table:table-cell>
          <table:table-cell table:style-name="ce78"/>
          <table:table-cell table:style-name="ce83"/>
          <table:table-cell table:style-name="ce1" table:number-columns-repeated="14"/>
          <table:table-cell table:number-columns-repeated="995"/>
        </table:table-row>
        <table:table-row table:style-name="ro12">
          <table:table-cell table:style-name="ce1" table:number-columns-repeated="29"/>
          <table:table-cell table:number-columns-repeated="995"/>
        </table:table-row>
        <table:table-row table:style-name="ro12" table:number-rows-repeated="694">
          <table:table-cell table:style-name="ce1" table:number-columns-repeated="29"/>
          <table:table-cell table:number-columns-repeated="995"/>
        </table:table-row>
        <table:table-row table:style-name="ro3" table:number-rows-repeated="1047575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>
        <table:named-expression table:name="bdi" table:base-cell-address="$'Memória de Cálculo'.$A$1" table:expression="#REF!"/>
        <table:named-expression table:name="CALCULO" table:base-cell-address="$'Memória de Cálculo'.$A$1" table:expression="#REF!"/>
        <table:named-expression table:name="COMPLETO" table:base-cell-address="$'Memória de Cálculo'.$A$1" table:expression="#REF!"/>
        <table:named-expression table:name="CRONOGRAMACOMPLETO" table:base-cell-address="$'Memória de Cálculo'.$A$1" table:expression="#REF!"/>
        <table:named-expression table:name="NOVA" table:base-cell-address="$'Memória de Cálculo'.$A$1" table:expression="#REF!"/>
        <table:named-expression table:name="TESTE" table:base-cell-address="$'Memória de Cálculo'.$A$1" table:expression="#REF!"/>
        <table:named-expression table:name="__xlfn_CONCAT" table:base-cell-address="$'Memória de Cálculo'.$A$1" table:expression="NA()"/>
        <table:named-expression table:name="__xlfn_IFERROR" table:base-cell-address="$'Memória de Cálculo'.$A$1" table:expression="NA()"/>
        <table:named-expression table:name="__xlfn_SUMIFS" table:base-cell-address="$'Memória de Cálculo'.$A$1" table:expression="NA()"/>
      </table:named-expressions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inux Libertine G" svg:font-family="'Linux Libertine G'" style:font-family-generic="system" style:font-pitch="variable"/>
  </office:font-face-decls>
  <office:styles>
    <style:default-style style:family="table-cell">
      <style:paragraph-properties style:tab-stop-distance="36pt"/>
      <style:text-properties style:font-name="Liberation Sans" fo:language="en" fo:country="US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21">
      <number:minutes number:style="long"/>
      <number:text>:</number:text>
      <number:seconds number:style="long"/>
    </number:time-style>
    <number:time-style style:name="N12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23">
      <number:minutes number:style="long"/>
      <number:text>:</number:text>
      <number:seconds number:style="long" number:decimal-places="1"/>
    </number:time-style>
    <number:number-style style:name="N124">
      <number:scientific-number number:decimal-places="1" loext:min-decimal-places="1" number:min-integer-digits="1" number:min-exponent-digits="1" loext:exponent-interval="3" loext:forced-exponent-sign="true"/>
    </number:number-style>
    <number:currency-style style:name="N10121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1" number:language="en" number:country="US"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1P0"/>
    </number:currency-style>
    <number:currency-style style:name="N10122P0" style:volatile="true" number:language="en" number:country="US">
      <number:currency-symbol/>
      <number:number number:decimal-places="0" loext:min-decimal-places="0" number:min-integer-digits="1" number:grouping="true"/>
      <number:text> </number:text>
    </number:currency-style>
    <number:currency-style style:name="N10122" number:language="en" number:country="US">
      <style:text-properties fo:color="#ff0000"/>
      <number:text>(</number:text>
      <number:currency-symbol/>
      <number:number number:decimal-places="0" loext:min-decimal-places="0" number:min-integer-digits="1" number:grouping="true"/>
      <number:text>)</number:text>
      <style:map style:condition="value()&gt;=0" style:apply-style-name="N10122P0"/>
    </number:currency-style>
    <number:currency-style style:name="N10123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3" number:language="en" number:country="US"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3P0"/>
    </number:currency-style>
    <number:currency-style style:name="N10124P0" style:volatile="true" number:language="en" number:country="US">
      <number:currency-symbol/>
      <number:number number:decimal-places="2" loext:min-decimal-places="2" number:min-integer-digits="1" number:grouping="true"/>
      <number:text> </number:text>
    </number:currency-style>
    <number:currency-style style:name="N10124" number:language="en" number:country="US">
      <style:text-properties fo:color="#ff0000"/>
      <number:text>(</number:text>
      <number:currency-symbol/>
      <number:number number:decimal-places="2" loext:min-decimal-places="2" number:min-integer-digits="1" number:grouping="true"/>
      <number:text>)</number:text>
      <style:map style:condition="value()&gt;=0" style:apply-style-name="N10124P0"/>
    </number:currency-style>
    <number:date-style style:name="N10125" number:language="en" number:country="US">
      <number:month/>
      <number:text>/</number:text>
      <number:day/>
      <number:text>/</number:text>
      <number:year number:style="long"/>
    </number:date-style>
    <number:date-style style:name="N10126" number:language="en" number:country="US">
      <number:day/>
      <number:text>-</number:text>
      <number:month number:textual="true"/>
      <number:text>-</number:text>
      <number:year/>
    </number:date-style>
    <number:date-style style:name="N10127" number:language="en" number:country="US">
      <number:day/>
      <number:text>-</number:text>
      <number:month number:textual="true"/>
    </number:date-style>
    <number:date-style style:name="N10128" number:language="en" number:country="US">
      <number:month number:textual="true"/>
      <number:text>-</number:text>
      <number:year/>
    </number:date-style>
    <number:time-style style:name="N10129" number:language="en" number:country="US">
      <number:hours/>
      <number:text>:</number:text>
      <number:minutes number:style="long"/>
      <number:text> </number:text>
      <number:am-pm/>
    </number:time-style>
    <number:time-style style:name="N10130" number:language="en" number:country="US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31" number:language="en" number:country="US">
      <number:hours/>
      <number:text>:</number:text>
      <number:minutes number:style="long"/>
    </number:time-style>
    <number:time-style style:name="N10132" number:language="en" number:country="US">
      <number:hours/>
      <number:text>:</number:text>
      <number:minutes number:style="long"/>
      <number:text>:</number:text>
      <number:seconds number:style="long"/>
    </number:time-style>
    <number:date-style style:name="N10133" number:language="en" number:country="US">
      <number:month/>
      <number:text>/</number:text>
      <number:day/>
      <number:text>/</number:text>
      <number:year number:style="long"/>
      <number:text> </number:text>
      <number:hours/>
      <number:text>:</number:text>
      <number:minutes number:style="long"/>
    </number:date-style>
    <number:number-style style:name="N10134P0" style:volatile="true" number:language="en" number:country="US">
      <number:number number:decimal-places="0" loext:min-decimal-places="0" number:min-integer-digits="1" number:grouping="true"/>
      <number:text> </number:text>
    </number:number-style>
    <number:number-style style:name="N10134" number:language="en" number:country="US">
      <style:text-properties fo:color="#ff0000"/>
      <number:text>(</number:text>
      <number:number number:decimal-places="0" loext:min-decimal-places="0" number:min-integer-digits="1" number:grouping="true"/>
      <number:text>)</number:text>
      <style:map style:condition="value()&gt;=0" style:apply-style-name="N10134P0"/>
    </number:number-style>
    <number:number-style style:name="N10135P0" style:volatile="true" number:language="en" number:country="US">
      <number:number number:decimal-places="2" loext:min-decimal-places="2" number:min-integer-digits="1" number:grouping="true"/>
      <number:text> </number:text>
    </number:number-style>
    <number:number-style style:name="N10135" number:language="en" number:country="US">
      <style:text-properties fo:color="#ff0000"/>
      <number:text>(</number:text>
      <number:number number:decimal-places="2" loext:min-decimal-places="2" number:min-integer-digits="1" number:grouping="true"/>
      <number:text>)</number:text>
      <style:map style:condition="value()&gt;=0" style:apply-style-name="N10135P0"/>
    </number:number-style>
    <number:number-style style:name="N10136P0" style:volatile="true" number:language="en" number:country="US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36P1" style:volatile="true" number:language="en" number:country="US">
      <loext:text> </loext:text>
      <loext:fill-character> </loext:fill-character>
      <number:text>(</number:text>
      <number:number number:decimal-places="0" loext:min-decimal-places="0" number:min-integer-digits="1" number:grouping="true"/>
      <number:text>)</number:text>
    </number:number-style>
    <number:number-style style:name="N10136P2" style:volatile="true" number:language="en" number:country="US">
      <loext:text> </loext:text>
      <loext:fill-character> </loext:fill-character>
      <number:text>- </number:text>
    </number:number-style>
    <number:text-style style:name="N10136" number:language="en" number:country="US">
      <number:text> </number:text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number:currency-style style:name="N10137P0" style:volatile="true" number:language="en" number:country="US">
      <number:text> </number:text>
      <number:currency-symbol/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37P1" style:volatile="true" number:language="en" number:country="US">
      <number:text> </number:text>
      <number:currency-symbol/>
      <loext:fill-character> </loext:fill-character>
      <number:text>(</number:text>
      <number:number number:decimal-places="0" loext:min-decimal-places="0" number:min-integer-digits="1" number:grouping="true"/>
      <number:text>)</number:text>
    </number:currency-style>
    <number:currency-style style:name="N10137P2" style:volatile="true" number:language="en" number:country="US">
      <number:text> </number:text>
      <number:currency-symbol/>
      <loext:fill-character> </loext:fill-character>
      <number:text>- </number:text>
    </number:currency-style>
    <number:text-style style:name="N10137" number:language="en" number:country="US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38P0" style:volatile="true" number:language="en" number:country="US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38P1" style:volatile="true" number:language="en" number:country="US">
      <loext:text> </loext:text>
      <loext:fill-character> </loext:fill-character>
      <number:text>(</number:text>
      <number:number number:decimal-places="2" loext:min-decimal-places="2" number:min-integer-digits="1" number:grouping="true"/>
      <number:text>)</number:text>
    </number:number-style>
    <number:number-style style:name="N10138P2" style:volatile="true" number:language="en" number:country="US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38" number:language="en" number:country="US">
      <number:text> </number:text>
      <number:text-content/>
      <number:text> </number:text>
      <style:map style:condition="value()&gt;0" style:apply-style-name="N10138P0"/>
      <style:map style:condition="value()&lt;0" style:apply-style-name="N10138P1"/>
      <style:map style:condition="value()=0" style:apply-style-name="N10138P2"/>
    </number:text-style>
    <number:currency-style style:name="N10139P0" style:volatile="true" number:language="en" number:country="US">
      <number:text> </number:text>
      <number:currency-symbol/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39P1" style:volatile="true" number:language="en" number:country="US">
      <number:text> </number:text>
      <number:currency-symbol/>
      <loext:fill-character> </loext:fill-character>
      <number:text>(</number:text>
      <number:number number:decimal-places="2" loext:min-decimal-places="2" number:min-integer-digits="1" number:grouping="true"/>
      <number:text>)</number:text>
    </number:currency-style>
    <number:currency-style style:name="N10139P2" style:volatile="true" number:language="en" number:country="US">
      <number:text> </number:text>
      <number:currency-symbol/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39" number:language="en" number:country="US">
      <number:text> </number:text>
      <number:text-content/>
      <number:text> </number:text>
      <style:map style:condition="value()&gt;0" style:apply-style-name="N10139P0"/>
      <style:map style:condition="value()&lt;0" style:apply-style-name="N10139P1"/>
      <style:map style:condition="value()=0" style:apply-style-name="N10139P2"/>
    </number:text-style>
    <style:style style:name="Default" style:family="table-cell">
      <style:table-cell-properties style:rotation-align="none" style:vertical-align="bottom"/>
      <style:text-properties fo:color="#000000" style:font-name="Arial" fo:font-family="Arial" fo:font-size="11pt" style:font-name-asian="Linux Libertine G" style:font-family-asian="'Linux Libertine G'" style:font-family-generic-asian="system" style:font-pitch-asian="variable" style:font-size-asian="11pt" style:font-name-complex="Arial" style:font-family-complex="Arial" style:font-size-complex="11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Heading">
      <style:text-properties fo:color="#000000" fo:font-size="18pt" fo:font-style="normal" fo:font-weight="normal"/>
    </style:style>
    <style:style style:name="Heading_20_2" style:display-name="Heading 2" style:family="table-cell" style:parent-style-name="Heading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  <style:page-layout style:name="Mpm2">
      <style:page-layout-properties style:writing-mode="lr-tb"/>
      <style:header-style>
        <style:header-footer-properties fo:min-height="21.26pt" fo:margin-left="0pt" fo:margin-right="0pt" fo:margin-bottom="7.09pt" fo:border="2.49pt solid #000000" fo:padding="0.51pt" fo:background-color="#c0c0c0">
          <style:background-image/>
        </style:header-footer-properties>
      </style:header-style>
      <style:footer-style>
        <style:header-footer-properties fo:min-height="21.26pt" fo:margin-left="0pt" fo:margin-right="0pt" fo:margin-top="7.09pt" fo:border="2.49pt solid #000000" fo:padding="0.51pt" fo:background-color="#c0c0c0">
          <style:background-image/>
        </style:header-footer-properties>
      </style:footer-style>
    </style:page-layout>
    <style:page-layout style:name="Mpm3">
      <style:page-layout-properties fo:page-width="595.3pt" fo:page-height="841.89pt" style:num-format="1" style:print-orientation="portrait" fo:margin-top="54pt" fo:margin-bottom="54pt" fo:margin-left="50.4pt" fo:margin-right="50.4pt" style:print-page-order="ttb" style:first-page-number="continue" loext:scale-to-X="1" style:writing-mode="lr-tb" style:print="charts drawings objects zero-values"/>
      <style:header-style>
        <style:header-footer-properties fo:min-height="21.26pt" fo:margin-left="0pt" fo:margin-right="0pt" fo:margin-bottom="7.09pt"/>
      </style:header-style>
      <style:footer-style>
        <style:header-footer-properties fo:min-height="21.26pt" fo:margin-left="0pt" fo:margin-right="0pt" fo:margin-top="7.09pt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6">00/00/0000</text:date>, <text:time>00:00:00</text:time></text:p>
        </style:region-right>
      </style:header>
      <style:header-left style:display="false"/>
      <style:footer>
        <text:p>Page <text:page-number>1</text:page-number><text:s/>/ <text:page-count>99</text:page-count></text:p>
      </style:footer>
      <style:footer-left style:display="false"/>
    </style:master-page>
    <style:master-page style:name="PageStyle_5f_Memória_20_de_20_Cálculo" style:display-name="PageStyle_Memória de Cálculo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5-06-24T19:32:52</meta:creation-date>
    <meta:initial-creator>axlsx</meta:initial-creator>
    <meta:document-statistic meta:table-count="1" meta:cell-count="1244" meta:object-count="0"/>
    <meta:generator>LibreOfficeDev/6.0.5.2$Linux_X86_64 LibreOffice_project/</meta:generator>
  </office:meta>
</office:document-meta>
</file>