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automatic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#F0F0F4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</style:style>
    <style:style style:name="ce20" style:family="table-cell" style:parent-style-name="Default" style:data-style-name="N30">
      <style:table-cell-properties style:vertical-align="middle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3.99520833333333cm"/>
    </style:style>
    <style:style style:name="co9" style:family="table-column">
      <style:table-column-properties fo:break-before="auto" style:column-width="0.87312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0.079375cm"/>
    </style:style>
    <style:style style:name="co12" style:family="table-column">
      <style:table-column-properties fo:break-before="auto" style:column-width="5.74145833333333cm"/>
    </style:style>
    <style:style style:name="co13" style:family="table-column">
      <style:table-column-properties fo:break-before="auto" style:column-width="0.264583333333333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3.67770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6.270625cm"/>
    </style:style>
    <style:style style:name="co18" style:family="table-column">
      <style:table-column-properties fo:break-before="auto" style:column-width="2.67229166666667cm"/>
    </style:style>
    <style:style style:name="co19" style:family="table-column">
      <style:table-column-properties fo:break-before="auto" style:column-width="2.16958333333333cm"/>
    </style:style>
    <style:style style:name="co20" style:family="table-column">
      <style:table-column-properties fo:break-before="auto" style:column-width="2.51354166666667cm"/>
    </style:style>
    <style:style style:name="co21" style:family="table-column">
      <style:table-column-properties fo:break-before="auto" style:column-width="2.248958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5.25pt" style:use-optimal-row-height="false" fo:break-before="auto"/>
    </style:style>
    <style:style style:name="ro4" style:family="table-row">
      <style:table-row-properties style:row-height="13.35pt" style:use-optimal-row-height="false" fo:break-before="auto"/>
    </style:style>
    <style:style style:name="ro5" style:family="table-row">
      <style:table-row-properties style:row-height="54.95pt" style:use-optimal-row-height="false" fo:break-before="auto"/>
    </style:style>
    <style:style style:name="ro6" style:family="table-row">
      <style:table-row-properties style:row-height="52.3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1.95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35.1pt" style:use-optimal-row-height="false" fo:break-before="auto"/>
    </style:style>
    <style:style style:name="ro13" style:family="table-row">
      <style:table-row-properties style:row-height="28.35pt" style:use-optimal-row-height="false" fo:break-before="auto"/>
    </style:style>
    <style:style style:name="ro14" style:family="table-row">
      <style:table-row-properties style:row-height="19.7pt" style:use-optimal-row-height="false" fo:break-before="auto"/>
    </style:style>
    <style:style style:name="ro15" style:family="table-row">
      <style:table-row-properties style:row-height="26.6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9" table:number-rows-spanned="1" table:style-name="ce18">
            <text:p>Arrecadação por Região Judiciária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9" table:number-rows-spanned="1" table:style-name="ce19">
            <text:p>Período de Referência de 01/01/26 a 30/06/26</text:p>
          </table:table-cell>
          <table:covered-table-cell table:number-columns-repeated="8"/>
          <table:table-cell table:number-columns-repeated="16375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table:style-name="ce2"/>
          <table:table-cell office:value-type="string" table:style-name="ce3">
            <text:p>Região Judiciária</text:p>
          </table:table-cell>
          <table:table-cell office:value-type="string" table:style-name="ce3">
            <text:p>Custas Processuais e Emolumentos</text:p>
          </table:table-cell>
          <table:table-cell office:value-type="string" table:style-name="ce3">
            <text:p>Contribuição Previdenciária</text:p>
          </table:table-cell>
          <table:table-cell office:value-type="string" table:style-name="ce3">
            <text:p>Imposto de Renda</text:p>
          </table:table-cell>
          <table:table-cell office:value-type="string" table:style-name="ce3">
            <text:p>Subtotal</text:p>
          </table:table-cell>
          <table:table-cell office:value-type="string" table:style-name="ce3">
            <text:p>Valores Pagos decorrentes de Multas</text:p>
          </table:table-cell>
          <table:table-cell office:value-type="string" table:style-name="ce4">
            <text:p>Total</text:p>
          </table:table-cell>
          <table:table-cell table:number-columns-repeated="16376" table:style-name="ce2"/>
        </table:table-row>
        <table:table-row table:style-name="ro7">
          <table:table-cell table:style-name="ce2"/>
          <table:table-cell office:value-type="string" table:style-name="ce5">
            <text:p>06a - PE</text:p>
          </table:table-cell>
          <table:table-cell office:value-type="float" office:value="14897301.550000001" table:style-name="ce6">
            <text:p>14.897.301,55</text:p>
          </table:table-cell>
          <table:table-cell office:value-type="float" office:value="146652687.08000001" table:style-name="ce6">
            <text:p>146.652.687,08</text:p>
          </table:table-cell>
          <table:table-cell office:value-type="float" office:value="5629975.79" table:style-name="ce6">
            <text:p>5.629.975,79</text:p>
          </table:table-cell>
          <table:table-cell office:value-type="float" office:value="167179964.41999999" table:style-name="ce7">
            <text:p>167179964,4</text:p>
          </table:table-cell>
          <table:table-cell office:value-type="float" office:value="78094.759999999995" table:style-name="ce6">
            <text:p>78.094,76</text:p>
          </table:table-cell>
          <table:table-cell office:value-type="float" office:value="167258059.18000001" table:style-name="ce8">
            <text:p>167.258.059,18</text:p>
          </table:table-cell>
          <table:table-cell table:number-columns-repeated="16376" table:style-name="ce2"/>
        </table:table-row>
        <table:table-row table:style-name="ro8">
          <table:table-cell table:style-name="ce2"/>
          <table:table-cell office:value-type="string" table:style-name="ce9">
            <text:p>Total</text:p>
          </table:table-cell>
          <table:table-cell office:value-type="float" office:value="14897301.550000001" table:style-name="ce10">
            <text:p>14.897.301,55</text:p>
          </table:table-cell>
          <table:table-cell office:value-type="float" office:value="146652687.08000001" table:style-name="ce10">
            <text:p>146.652.687,08</text:p>
          </table:table-cell>
          <table:table-cell office:value-type="float" office:value="5629975.79" table:style-name="ce10">
            <text:p>5.629.975,79</text:p>
          </table:table-cell>
          <table:table-cell office:value-type="float" office:value="167179964.41999999" table:style-name="ce11">
            <text:p>167179964,4</text:p>
          </table:table-cell>
          <table:table-cell office:value-type="float" office:value="78094.759999999995" table:style-name="ce10">
            <text:p>78.094,76</text:p>
          </table:table-cell>
          <table:table-cell office:value-type="float" office:value="167258059.18000001" table:style-name="ce10">
            <text:p>167.258.059,18</text:p>
          </table:table-cell>
          <table:table-cell table:number-columns-repeated="16376" table:style-name="ce2"/>
        </table:table-row>
        <table:table-row table:style-name="ro9">
          <table:table-cell table:style-name="ce2"/>
          <table:table-cell office:value-type="string" table:number-columns-spanned="7" table:number-rows-spanned="1" table:style-name="ce20">
            <text:p>Nota: Os Foros Trabalhistas só possuem valores para Custas Processuais e Emolumentos Arrecadados.</text:p>
          </table:table-cell>
          <table:covered-table-cell table:number-columns-repeated="6"/>
          <table:table-cell table:number-columns-repeated="16376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6" table:style-name="ro11">
          <table:table-cell table:number-columns-repeated="16384"/>
        </table:table-row>
      </table:table>
      <table:table table:name="2__Resumo_por_Mês" table:style-name="ta2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default-cell-style-name="ce1"/>
        <table:table-column table:style-name="co5" table:default-cell-style-name="ce1"/>
        <table:table-column table:style-name="co15" table:default-cell-style-name="ce1"/>
        <table:table-column table:style-name="co9" table:default-cell-style-name="ce1"/>
        <table:table-column table:style-name="co10" table:number-columns-repeated="16376" table:default-cell-style-name="ce1"/>
        <table:table-row table:style-name="ro1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number-columns-spanned="6" table:number-rows-spanned="1" table:style-name="ce18">
            <text:p>Arrecadação por Região Judiciária e Mês</text:p>
          </table:table-cell>
          <table:covered-table-cell table:number-columns-repeated="5"/>
          <table:table-cell table:number-columns-repeated="16377" table:style-name="ce2"/>
        </table:table-row>
        <table:table-row table:style-name="ro2">
          <table:table-cell table:style-name="ce2"/>
          <table:table-cell table:number-columns-repeated="16383" table:style-name="ce2"/>
        </table:table-row>
        <table:table-row table:style-name="ro4">
          <table:table-cell table:style-name="ce2"/>
          <table:table-cell table:style-name="ce2"/>
          <table:table-cell table:number-columns-spanned="4" table:number-rows-spanned="1" table:style-name="ce19"/>
          <table:covered-table-cell table:number-columns-repeated="3"/>
          <table:table-cell table:number-columns-repeated="16378" table:style-name="ce2"/>
        </table:table-row>
        <table:table-row table:style-name="ro13">
          <table:table-cell table:style-name="ce2"/>
          <table:table-cell table:number-columns-repeated="16383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2">
            <text:p>Mês de referência</text:p>
          </table:table-cell>
          <table:table-cell office:value-type="string" table:style-name="ce12">
            <text:p>Total Arrecadado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1/2026</text:p>
          </table:table-cell>
          <table:table-cell office:value-type="float" office:value="9754900.6199999992" table:style-name="ce14">
            <text:p>9.754.900,62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2/2026</text:p>
          </table:table-cell>
          <table:table-cell office:value-type="float" office:value="18770592.829999998" table:style-name="ce14">
            <text:p>18.770.592,8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3/2026</text:p>
          </table:table-cell>
          <table:table-cell office:value-type="float" office:value="18548028.629999999" table:style-name="ce14">
            <text:p>18.548.028,6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4/2026</text:p>
          </table:table-cell>
          <table:table-cell office:value-type="float" office:value="18524840.719999999" table:style-name="ce14">
            <text:p>18.524.840,72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5/2026</text:p>
          </table:table-cell>
          <table:table-cell office:value-type="float" office:value="82557236.530000001" table:style-name="ce14">
            <text:p>82.557.236,5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6/2026</text:p>
          </table:table-cell>
          <table:table-cell office:value-type="float" office:value="19102459.850000001" table:style-name="ce14">
            <text:p>19.102.459,85</text:p>
          </table:table-cell>
          <table:table-cell table:number-columns-repeated="16379" table:style-name="ce2"/>
        </table:table-row>
        <table:table-row table:style-name="ro14">
          <table:table-cell table:style-name="ce2"/>
          <table:table-cell table:number-columns-repeated="2" table:style-name="ce2"/>
          <table:table-cell office:value-type="string" table:style-name="ce16">
            <text:p>Total</text:p>
          </table:table-cell>
          <table:table-cell office:value-type="float" office:value="167258059.18000001" table:style-name="ce17">
            <text:p>167.258.059,18</text:p>
          </table:table-cell>
          <table:table-cell table:number-columns-repeated="16379" table:style-name="ce2"/>
        </table:table-row>
        <table:table-row table:style-name="ro10">
          <table:table-cell table:style-name="ce2"/>
          <table:table-cell table:number-columns-repeated="16383" table:style-name="ce2"/>
        </table:table-row>
        <table:table-row table:number-rows-repeated="1048562" table:style-name="ro11">
          <table:table-cell table:number-columns-repeated="16384"/>
        </table:table-row>
      </table:table>
      <table:table table:name="3__Resumo_por_VT_e_FT" table:style-name="ta1">
        <table:table-column table:style-name="co16" table:default-cell-style-name="ce1"/>
        <table:table-column table:style-name="co17" table:default-cell-style-name="ce1"/>
        <table:table-column table:style-name="co3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0" table:default-cell-style-name="ce1"/>
        <table:table-column table:style-name="co6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2">
          <table:table-cell office:value-type="string" table:number-columns-spanned="9" table:number-rows-spanned="1" table:style-name="ce21">
            <text:p>Arrecadação por Vara e Foro Trabalhistas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9" table:number-rows-spanned="1" table:style-name="ce19">
            <text:p>Período de Referência de 01/01/26 a 30/06/26</text:p>
          </table:table-cell>
          <table:covered-table-cell table:number-columns-repeated="8"/>
          <table:table-cell table:number-columns-repeated="16375" table:style-name="ce2"/>
        </table:table-row>
        <table:table-row table:style-name="ro15">
          <table:table-cell table:number-columns-repeated="16384" table:style-name="ce2"/>
        </table:table-row>
        <table:table-row table:style-name="ro6">
          <table:table-cell table:style-name="ce2"/>
          <table:table-cell office:value-type="string" table:style-name="ce3">
            <text:p>Vara do Trabalho</text:p>
          </table:table-cell>
          <table:table-cell office:value-type="string" table:style-name="ce3">
            <text:p>Custas Processuais e Emolumentos</text:p>
          </table:table-cell>
          <table:table-cell office:value-type="string" table:style-name="ce3">
            <text:p>Contribuição Previdenciária</text:p>
          </table:table-cell>
          <table:table-cell office:value-type="string" table:style-name="ce3">
            <text:p>Imposto de Renda</text:p>
          </table:table-cell>
          <table:table-cell office:value-type="string" table:style-name="ce3">
            <text:p>Subtotal</text:p>
          </table:table-cell>
          <table:table-cell office:value-type="string" table:style-name="ce3">
            <text:p>Valores Pagos decorrentes de Multas</text:p>
          </table:table-cell>
          <table:table-cell office:value-type="string" table:style-name="ce4">
            <text:p>Total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Araripina <text:s/>- 01a Vara</text:p>
          </table:table-cell>
          <table:table-cell office:value-type="float" office:value="176405.67" table:style-name="ce6">
            <text:p>176.405,67</text:p>
          </table:table-cell>
          <table:table-cell office:value-type="float" office:value="468830.25" table:style-name="ce6">
            <text:p>468.830,25</text:p>
          </table:table-cell>
          <table:table-cell office:value-type="float" office:value="816.74" table:style-name="ce6">
            <text:p>816,74</text:p>
          </table:table-cell>
          <table:table-cell office:value-type="float" office:value="646052.66" table:style-name="ce7">
            <text:p>646052,66</text:p>
          </table:table-cell>
          <table:table-cell office:value-type="float" office:value="0" table:style-name="ce6">
            <text:p>0,00</text:p>
          </table:table-cell>
          <table:table-cell office:value-type="float" office:value="646052.66" table:style-name="ce8">
            <text:p>646.052,6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arreiros <text:s/>- 01a Vara</text:p>
          </table:table-cell>
          <table:table-cell office:value-type="float" office:value="94644.45" table:style-name="ce6">
            <text:p>94.644,45</text:p>
          </table:table-cell>
          <table:table-cell office:value-type="float" office:value="551684.54" table:style-name="ce6">
            <text:p>551.684,54</text:p>
          </table:table-cell>
          <table:table-cell office:value-type="float" office:value="11595.36" table:style-name="ce6">
            <text:p>11.595,36</text:p>
          </table:table-cell>
          <table:table-cell office:value-type="float" office:value="657924.35" table:style-name="ce7">
            <text:p>657924,35</text:p>
          </table:table-cell>
          <table:table-cell office:value-type="float" office:value="0" table:style-name="ce6">
            <text:p>0,00</text:p>
          </table:table-cell>
          <table:table-cell office:value-type="float" office:value="657924.35" table:style-name="ce8">
            <text:p>657.924,3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arreiros <text:s/>- 02a Vara</text:p>
          </table:table-cell>
          <table:table-cell office:value-type="float" office:value="1594.76" table:style-name="ce6">
            <text:p>1.594,76</text:p>
          </table:table-cell>
          <table:table-cell office:value-type="float" office:value="23839.88" table:style-name="ce6">
            <text:p>23.839,88</text:p>
          </table:table-cell>
          <table:table-cell office:value-type="float" office:value="0" table:style-name="ce6">
            <text:p>0,00</text:p>
          </table:table-cell>
          <table:table-cell office:value-type="float" office:value="25434.639999999999" table:style-name="ce7">
            <text:p>25434,64</text:p>
          </table:table-cell>
          <table:table-cell office:value-type="float" office:value="0" table:style-name="ce6">
            <text:p>0,00</text:p>
          </table:table-cell>
          <table:table-cell office:value-type="float" office:value="25434.639999999999" table:style-name="ce8">
            <text:p>25.434,6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elo Jardim <text:s/>- 01a Vara</text:p>
          </table:table-cell>
          <table:table-cell office:value-type="float" office:value="139938.54" table:style-name="ce6">
            <text:p>139.938,54</text:p>
          </table:table-cell>
          <table:table-cell office:value-type="float" office:value="300813.7" table:style-name="ce6">
            <text:p>300.813,70</text:p>
          </table:table-cell>
          <table:table-cell office:value-type="float" office:value="218.33" table:style-name="ce6">
            <text:p>218,33</text:p>
          </table:table-cell>
          <table:table-cell office:value-type="float" office:value="440970.57" table:style-name="ce7">
            <text:p>440970,57</text:p>
          </table:table-cell>
          <table:table-cell office:value-type="float" office:value="0" table:style-name="ce6">
            <text:p>0,00</text:p>
          </table:table-cell>
          <table:table-cell office:value-type="float" office:value="440970.57" table:style-name="ce8">
            <text:p>440.970,5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1a Vara</text:p>
          </table:table-cell>
          <table:table-cell office:value-type="float" office:value="263279.55" table:style-name="ce6">
            <text:p>263.279,55</text:p>
          </table:table-cell>
          <table:table-cell office:value-type="float" office:value="821807.35" table:style-name="ce6">
            <text:p>821.807,35</text:p>
          </table:table-cell>
          <table:table-cell office:value-type="float" office:value="18052.099999999999" table:style-name="ce6">
            <text:p>18.052,10</text:p>
          </table:table-cell>
          <table:table-cell office:value-type="float" office:value="1103139" table:style-name="ce7">
            <text:p>1103139</text:p>
          </table:table-cell>
          <table:table-cell office:value-type="float" office:value="0" table:style-name="ce6">
            <text:p>0,00</text:p>
          </table:table-cell>
          <table:table-cell office:value-type="float" office:value="1103139" table:style-name="ce8">
            <text:p>1.103.139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2a Vara</text:p>
          </table:table-cell>
          <table:table-cell office:value-type="float" office:value="219836.11" table:style-name="ce6">
            <text:p>219.836,11</text:p>
          </table:table-cell>
          <table:table-cell office:value-type="float" office:value="2035353.25" table:style-name="ce6">
            <text:p>2.035.353,25</text:p>
          </table:table-cell>
          <table:table-cell office:value-type="float" office:value="338406.7" table:style-name="ce6">
            <text:p>338.406,70</text:p>
          </table:table-cell>
          <table:table-cell office:value-type="float" office:value="2593596.06" table:style-name="ce7">
            <text:p>2593596,06</text:p>
          </table:table-cell>
          <table:table-cell office:value-type="float" office:value="0" table:style-name="ce6">
            <text:p>0,00</text:p>
          </table:table-cell>
          <table:table-cell office:value-type="float" office:value="2593596.06" table:style-name="ce8">
            <text:p>2.593.596,0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3a Vara</text:p>
          </table:table-cell>
          <table:table-cell office:value-type="float" office:value="132648.21" table:style-name="ce6">
            <text:p>132.648,21</text:p>
          </table:table-cell>
          <table:table-cell office:value-type="float" office:value="356961.79" table:style-name="ce6">
            <text:p>356.961,79</text:p>
          </table:table-cell>
          <table:table-cell office:value-type="float" office:value="2536.59" table:style-name="ce6">
            <text:p>2.536,59</text:p>
          </table:table-cell>
          <table:table-cell office:value-type="float" office:value="492146.59" table:style-name="ce7">
            <text:p>492146,59</text:p>
          </table:table-cell>
          <table:table-cell office:value-type="float" office:value="0" table:style-name="ce6">
            <text:p>0,00</text:p>
          </table:table-cell>
          <table:table-cell office:value-type="float" office:value="492146.59" table:style-name="ce8">
            <text:p>492.146,5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pina <text:s/>- 01a Vara</text:p>
          </table:table-cell>
          <table:table-cell office:value-type="float" office:value="173184.03" table:style-name="ce6">
            <text:p>173.184,03</text:p>
          </table:table-cell>
          <table:table-cell office:value-type="float" office:value="859564.47" table:style-name="ce6">
            <text:p>859.564,47</text:p>
          </table:table-cell>
          <table:table-cell office:value-type="float" office:value="2083.7600000000002" table:style-name="ce6">
            <text:p>2.083,76</text:p>
          </table:table-cell>
          <table:table-cell office:value-type="float" office:value="1034832.26" table:style-name="ce7">
            <text:p>1034832,26</text:p>
          </table:table-cell>
          <table:table-cell office:value-type="float" office:value="0" table:style-name="ce6">
            <text:p>0,00</text:p>
          </table:table-cell>
          <table:table-cell office:value-type="float" office:value="1034832.26" table:style-name="ce8">
            <text:p>1.034.832,2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pina <text:s/>- 02a Vara</text:p>
          </table:table-cell>
          <table:table-cell office:value-type="float" office:value="101666.32" table:style-name="ce6">
            <text:p>101.666,32</text:p>
          </table:table-cell>
          <table:table-cell office:value-type="float" office:value="267003.90000000002" table:style-name="ce6">
            <text:p>267.003,90</text:p>
          </table:table-cell>
          <table:table-cell office:value-type="float" office:value="2136.89" table:style-name="ce6">
            <text:p>2.136,89</text:p>
          </table:table-cell>
          <table:table-cell office:value-type="float" office:value="370807.11" table:style-name="ce7">
            <text:p>370807,11</text:p>
          </table:table-cell>
          <table:table-cell table:style-name="ce6"/>
          <table:table-cell office:value-type="float" office:value="370807.11" table:style-name="ce8">
            <text:p>370.807,1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1a Vara</text:p>
          </table:table-cell>
          <table:table-cell office:value-type="float" office:value="174801.19" table:style-name="ce6">
            <text:p>174.801,19</text:p>
          </table:table-cell>
          <table:table-cell office:value-type="float" office:value="663443.4" table:style-name="ce6">
            <text:p>663.443,40</text:p>
          </table:table-cell>
          <table:table-cell office:value-type="float" office:value="70162.100000000006" table:style-name="ce6">
            <text:p>70.162,10</text:p>
          </table:table-cell>
          <table:table-cell office:value-type="float" office:value="908406.69" table:style-name="ce7">
            <text:p>908406,69</text:p>
          </table:table-cell>
          <table:table-cell office:value-type="float" office:value="0" table:style-name="ce6">
            <text:p>0,00</text:p>
          </table:table-cell>
          <table:table-cell office:value-type="float" office:value="908406.69" table:style-name="ce8">
            <text:p>908.406,6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2a Vara</text:p>
          </table:table-cell>
          <table:table-cell office:value-type="float" office:value="136452.66" table:style-name="ce6">
            <text:p>136.452,66</text:p>
          </table:table-cell>
          <table:table-cell office:value-type="float" office:value="605934.12" table:style-name="ce6">
            <text:p>605.934,12</text:p>
          </table:table-cell>
          <table:table-cell office:value-type="float" office:value="31405.67" table:style-name="ce6">
            <text:p>31.405,67</text:p>
          </table:table-cell>
          <table:table-cell office:value-type="float" office:value="773792.45" table:style-name="ce7">
            <text:p>773792,45</text:p>
          </table:table-cell>
          <table:table-cell office:value-type="float" office:value="0" table:style-name="ce6">
            <text:p>0,00</text:p>
          </table:table-cell>
          <table:table-cell office:value-type="float" office:value="773792.45" table:style-name="ce8">
            <text:p>773.792,4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3a Vara</text:p>
          </table:table-cell>
          <table:table-cell office:value-type="float" office:value="192174.91" table:style-name="ce6">
            <text:p>192.174,91</text:p>
          </table:table-cell>
          <table:table-cell office:value-type="float" office:value="1397650" table:style-name="ce6">
            <text:p>1.397.650,00</text:p>
          </table:table-cell>
          <table:table-cell office:value-type="float" office:value="141744.46" table:style-name="ce6">
            <text:p>141.744,46</text:p>
          </table:table-cell>
          <table:table-cell office:value-type="float" office:value="1731569.37" table:style-name="ce7">
            <text:p>1731569,37</text:p>
          </table:table-cell>
          <table:table-cell office:value-type="float" office:value="0" table:style-name="ce6">
            <text:p>0,00</text:p>
          </table:table-cell>
          <table:table-cell office:value-type="float" office:value="1731569.37" table:style-name="ce8">
            <text:p>1.731.569,3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tende <text:s/>- 01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Escada <text:s/>- 01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aranhuns <text:s/>- 01a Vara</text:p>
          </table:table-cell>
          <table:table-cell office:value-type="float" office:value="146860.29999999999" table:style-name="ce6">
            <text:p>146.860,30</text:p>
          </table:table-cell>
          <table:table-cell office:value-type="float" office:value="644006.61" table:style-name="ce6">
            <text:p>644.006,61</text:p>
          </table:table-cell>
          <table:table-cell office:value-type="float" office:value="9447.36" table:style-name="ce6">
            <text:p>9.447,36</text:p>
          </table:table-cell>
          <table:table-cell office:value-type="float" office:value="800314.27" table:style-name="ce7">
            <text:p>800314,27</text:p>
          </table:table-cell>
          <table:table-cell office:value-type="float" office:value="15000" table:style-name="ce6">
            <text:p>15.000,00</text:p>
          </table:table-cell>
          <table:table-cell office:value-type="float" office:value="815314.27" table:style-name="ce8">
            <text:p>815.314,2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1a Vara</text:p>
          </table:table-cell>
          <table:table-cell office:value-type="float" office:value="141848.74" table:style-name="ce6">
            <text:p>141.848,74</text:p>
          </table:table-cell>
          <table:table-cell office:value-type="float" office:value="65376614.329999998" table:style-name="ce6">
            <text:p>65.376.614,33</text:p>
          </table:table-cell>
          <table:table-cell office:value-type="float" office:value="123661.29" table:style-name="ce6">
            <text:p>123.661,29</text:p>
          </table:table-cell>
          <table:table-cell office:value-type="float" office:value="65642124.359999999" table:style-name="ce7">
            <text:p>65642124,36</text:p>
          </table:table-cell>
          <table:table-cell office:value-type="float" office:value="0" table:style-name="ce6">
            <text:p>0,00</text:p>
          </table:table-cell>
          <table:table-cell office:value-type="float" office:value="65642124.359999999" table:style-name="ce8">
            <text:p>65.642.124,3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2a Vara</text:p>
          </table:table-cell>
          <table:table-cell office:value-type="float" office:value="121340.07" table:style-name="ce6">
            <text:p>121.340,07</text:p>
          </table:table-cell>
          <table:table-cell office:value-type="float" office:value="699289.75" table:style-name="ce6">
            <text:p>699.289,75</text:p>
          </table:table-cell>
          <table:table-cell office:value-type="float" office:value="155045.76999999999" table:style-name="ce6">
            <text:p>155.045,77</text:p>
          </table:table-cell>
          <table:table-cell office:value-type="float" office:value="975675.59" table:style-name="ce7">
            <text:p>975675,59</text:p>
          </table:table-cell>
          <table:table-cell office:value-type="float" office:value="22697.64" table:style-name="ce6">
            <text:p>22.697,64</text:p>
          </table:table-cell>
          <table:table-cell office:value-type="float" office:value="998373.23" table:style-name="ce8">
            <text:p>998.373,2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3a Vara</text:p>
          </table:table-cell>
          <table:table-cell office:value-type="float" office:value="118696.99" table:style-name="ce6">
            <text:p>118.696,99</text:p>
          </table:table-cell>
          <table:table-cell office:value-type="float" office:value="372721.88" table:style-name="ce6">
            <text:p>372.721,88</text:p>
          </table:table-cell>
          <table:table-cell office:value-type="float" office:value="39428.879999999997" table:style-name="ce6">
            <text:p>39.428,88</text:p>
          </table:table-cell>
          <table:table-cell office:value-type="float" office:value="530847.75" table:style-name="ce7">
            <text:p>530847,75</text:p>
          </table:table-cell>
          <table:table-cell office:value-type="float" office:value="0" table:style-name="ce6">
            <text:p>0,00</text:p>
          </table:table-cell>
          <table:table-cell office:value-type="float" office:value="530847.75" table:style-name="ce8">
            <text:p>530.847,7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garassu <text:s/>- 01a Vara</text:p>
          </table:table-cell>
          <table:table-cell office:value-type="float" office:value="130600.98" table:style-name="ce6">
            <text:p>130.600,98</text:p>
          </table:table-cell>
          <table:table-cell office:value-type="float" office:value="267449.39" table:style-name="ce6">
            <text:p>267.449,39</text:p>
          </table:table-cell>
          <table:table-cell office:value-type="float" office:value="2196.77" table:style-name="ce6">
            <text:p>2.196,77</text:p>
          </table:table-cell>
          <table:table-cell office:value-type="float" office:value="400247.14" table:style-name="ce7">
            <text:p>400247,14</text:p>
          </table:table-cell>
          <table:table-cell office:value-type="float" office:value="0" table:style-name="ce6">
            <text:p>0,00</text:p>
          </table:table-cell>
          <table:table-cell office:value-type="float" office:value="400247.14" table:style-name="ce8">
            <text:p>400.247,1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garassu <text:s/>- 02a Vara</text:p>
          </table:table-cell>
          <table:table-cell office:value-type="float" office:value="150305.53" table:style-name="ce6">
            <text:p>150.305,53</text:p>
          </table:table-cell>
          <table:table-cell office:value-type="float" office:value="652295.48" table:style-name="ce6">
            <text:p>652.295,48</text:p>
          </table:table-cell>
          <table:table-cell office:value-type="float" office:value="170.78" table:style-name="ce6">
            <text:p>170,78</text:p>
          </table:table-cell>
          <table:table-cell office:value-type="float" office:value="802771.79" table:style-name="ce7">
            <text:p>802771,79</text:p>
          </table:table-cell>
          <table:table-cell office:value-type="float" office:value="0" table:style-name="ce6">
            <text:p>0,00</text:p>
          </table:table-cell>
          <table:table-cell office:value-type="float" office:value="802771.79" table:style-name="ce8">
            <text:p>802.771,7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1a Vara</text:p>
          </table:table-cell>
          <table:table-cell office:value-type="float" office:value="209582.77" table:style-name="ce6">
            <text:p>209.582,77</text:p>
          </table:table-cell>
          <table:table-cell office:value-type="float" office:value="1022077.88" table:style-name="ce6">
            <text:p>1.022.077,88</text:p>
          </table:table-cell>
          <table:table-cell office:value-type="float" office:value="154030.10999999999" table:style-name="ce6">
            <text:p>154.030,11</text:p>
          </table:table-cell>
          <table:table-cell office:value-type="float" office:value="1385690.76" table:style-name="ce7">
            <text:p>1385690,76</text:p>
          </table:table-cell>
          <table:table-cell office:value-type="float" office:value="0" table:style-name="ce6">
            <text:p>0,00</text:p>
          </table:table-cell>
          <table:table-cell office:value-type="float" office:value="1385690.76" table:style-name="ce8">
            <text:p>1.385.690,7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2a Vara</text:p>
          </table:table-cell>
          <table:table-cell office:value-type="float" office:value="148345.87" table:style-name="ce6">
            <text:p>148.345,87</text:p>
          </table:table-cell>
          <table:table-cell office:value-type="float" office:value="1072049.96" table:style-name="ce6">
            <text:p>1.072.049,96</text:p>
          </table:table-cell>
          <table:table-cell office:value-type="float" office:value="214341.41" table:style-name="ce6">
            <text:p>214.341,41</text:p>
          </table:table-cell>
          <table:table-cell office:value-type="float" office:value="1434737.24" table:style-name="ce7">
            <text:p>1434737,24</text:p>
          </table:table-cell>
          <table:table-cell office:value-type="float" office:value="0" table:style-name="ce6">
            <text:p>0,00</text:p>
          </table:table-cell>
          <table:table-cell office:value-type="float" office:value="1434737.24" table:style-name="ce8">
            <text:p>1.434.737,2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3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1a Vara</text:p>
          </table:table-cell>
          <table:table-cell office:value-type="float" office:value="89144.24" table:style-name="ce6">
            <text:p>89.144,24</text:p>
          </table:table-cell>
          <table:table-cell office:value-type="float" office:value="1117151.95" table:style-name="ce6">
            <text:p>1.117.151,95</text:p>
          </table:table-cell>
          <table:table-cell office:value-type="float" office:value="38187.370000000003" table:style-name="ce6">
            <text:p>38.187,37</text:p>
          </table:table-cell>
          <table:table-cell office:value-type="float" office:value="1244483.56" table:style-name="ce7">
            <text:p>1244483,56</text:p>
          </table:table-cell>
          <table:table-cell office:value-type="float" office:value="0" table:style-name="ce6">
            <text:p>0,00</text:p>
          </table:table-cell>
          <table:table-cell office:value-type="float" office:value="1244483.56" table:style-name="ce8">
            <text:p>1.244.483,5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2a Vara</text:p>
          </table:table-cell>
          <table:table-cell office:value-type="float" office:value="332309.34999999998" table:style-name="ce6">
            <text:p>332.309,35</text:p>
          </table:table-cell>
          <table:table-cell office:value-type="float" office:value="2666893.7000000002" table:style-name="ce6">
            <text:p>2.666.893,70</text:p>
          </table:table-cell>
          <table:table-cell office:value-type="float" office:value="279454.17" table:style-name="ce6">
            <text:p>279.454,17</text:p>
          </table:table-cell>
          <table:table-cell office:value-type="float" office:value="3278657.22" table:style-name="ce7">
            <text:p>3278657,22</text:p>
          </table:table-cell>
          <table:table-cell office:value-type="float" office:value="0" table:style-name="ce6">
            <text:p>0,00</text:p>
          </table:table-cell>
          <table:table-cell office:value-type="float" office:value="3278657.22" table:style-name="ce8">
            <text:p>3.278.657,2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3a Vara</text:p>
          </table:table-cell>
          <table:table-cell office:value-type="float" office:value="220400.67" table:style-name="ce6">
            <text:p>220.400,67</text:p>
          </table:table-cell>
          <table:table-cell office:value-type="float" office:value="977888.49" table:style-name="ce6">
            <text:p>977.888,49</text:p>
          </table:table-cell>
          <table:table-cell office:value-type="float" office:value="15301.25" table:style-name="ce6">
            <text:p>15.301,25</text:p>
          </table:table-cell>
          <table:table-cell office:value-type="float" office:value="1213590.4099999999" table:style-name="ce7">
            <text:p>1213590,41</text:p>
          </table:table-cell>
          <table:table-cell office:value-type="float" office:value="0" table:style-name="ce6">
            <text:p>0,00</text:p>
          </table:table-cell>
          <table:table-cell office:value-type="float" office:value="1213590.4099999999" table:style-name="ce8">
            <text:p>1.213.590,4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4a Vara</text:p>
          </table:table-cell>
          <table:table-cell office:value-type="float" office:value="227896.14" table:style-name="ce6">
            <text:p>227.896,14</text:p>
          </table:table-cell>
          <table:table-cell office:value-type="float" office:value="1256996" table:style-name="ce6">
            <text:p>1.256.996,00</text:p>
          </table:table-cell>
          <table:table-cell office:value-type="float" office:value="6519.57" table:style-name="ce6">
            <text:p>6.519,57</text:p>
          </table:table-cell>
          <table:table-cell office:value-type="float" office:value="1491411.71" table:style-name="ce7">
            <text:p>1491411,71</text:p>
          </table:table-cell>
          <table:table-cell office:value-type="float" office:value="408.07" table:style-name="ce6">
            <text:p>408,07</text:p>
          </table:table-cell>
          <table:table-cell office:value-type="float" office:value="1491819.78" table:style-name="ce8">
            <text:p>1.491.819,7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5a Vara</text:p>
          </table:table-cell>
          <table:table-cell office:value-type="float" office:value="295848.94" table:style-name="ce6">
            <text:p>295.848,94</text:p>
          </table:table-cell>
          <table:table-cell office:value-type="float" office:value="1602343.1" table:style-name="ce6">
            <text:p>1.602.343,10</text:p>
          </table:table-cell>
          <table:table-cell office:value-type="float" office:value="30193.93" table:style-name="ce6">
            <text:p>30.193,93</text:p>
          </table:table-cell>
          <table:table-cell office:value-type="float" office:value="1928385.97" table:style-name="ce7">
            <text:p>1928385,97</text:p>
          </table:table-cell>
          <table:table-cell office:value-type="float" office:value="4052.75" table:style-name="ce6">
            <text:p>4.052,75</text:p>
          </table:table-cell>
          <table:table-cell office:value-type="float" office:value="1932438.72" table:style-name="ce8">
            <text:p>1.932.438,7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6a Vara</text:p>
          </table:table-cell>
          <table:table-cell office:value-type="float" office:value="226659.78" table:style-name="ce6">
            <text:p>226.659,78</text:p>
          </table:table-cell>
          <table:table-cell office:value-type="float" office:value="823996.69" table:style-name="ce6">
            <text:p>823.996,69</text:p>
          </table:table-cell>
          <table:table-cell office:value-type="float" office:value="2312.37" table:style-name="ce6">
            <text:p>2.312,37</text:p>
          </table:table-cell>
          <table:table-cell office:value-type="float" office:value="1052968.8400000001" table:style-name="ce7">
            <text:p>1052968,84</text:p>
          </table:table-cell>
          <table:table-cell office:value-type="float" office:value="0" table:style-name="ce6">
            <text:p>0,00</text:p>
          </table:table-cell>
          <table:table-cell office:value-type="float" office:value="1052968.8400000001" table:style-name="ce8">
            <text:p>1.052.968,8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7a Vara</text:p>
          </table:table-cell>
          <table:table-cell office:value-type="float" office:value="231581.99" table:style-name="ce6">
            <text:p>231.581,99</text:p>
          </table:table-cell>
          <table:table-cell office:value-type="float" office:value="411778.68" table:style-name="ce6">
            <text:p>411.778,68</text:p>
          </table:table-cell>
          <table:table-cell office:value-type="float" office:value="876.16" table:style-name="ce6">
            <text:p>876,16</text:p>
          </table:table-cell>
          <table:table-cell office:value-type="float" office:value="644236.82999999996" table:style-name="ce7">
            <text:p>644236,83</text:p>
          </table:table-cell>
          <table:table-cell office:value-type="float" office:value="0" table:style-name="ce6">
            <text:p>0,00</text:p>
          </table:table-cell>
          <table:table-cell office:value-type="float" office:value="644236.82999999996" table:style-name="ce8">
            <text:p>644.236,8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Limoeiro <text:s/>- 01a Vara</text:p>
          </table:table-cell>
          <table:table-cell office:value-type="float" office:value="119849.95" table:style-name="ce6">
            <text:p>119.849,95</text:p>
          </table:table-cell>
          <table:table-cell office:value-type="float" office:value="616451.43000000005" table:style-name="ce6">
            <text:p>616.451,43</text:p>
          </table:table-cell>
          <table:table-cell office:value-type="float" office:value="88882.92" table:style-name="ce6">
            <text:p>88.882,92</text:p>
          </table:table-cell>
          <table:table-cell office:value-type="float" office:value="825184.3" table:style-name="ce7">
            <text:p>825184,3</text:p>
          </table:table-cell>
          <table:table-cell office:value-type="float" office:value="0" table:style-name="ce6">
            <text:p>0,00</text:p>
          </table:table-cell>
          <table:table-cell office:value-type="float" office:value="825184.3" table:style-name="ce8">
            <text:p>825.184,3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Nazaré da Mata <text:s/>- 01a Vara</text:p>
          </table:table-cell>
          <table:table-cell office:value-type="float" office:value="67882.990000000005" table:style-name="ce6">
            <text:p>67.882,99</text:p>
          </table:table-cell>
          <table:table-cell office:value-type="float" office:value="285241.65999999997" table:style-name="ce6">
            <text:p>285.241,66</text:p>
          </table:table-cell>
          <table:table-cell office:value-type="float" office:value="998.07" table:style-name="ce6">
            <text:p>998,07</text:p>
          </table:table-cell>
          <table:table-cell office:value-type="float" office:value="354122.72" table:style-name="ce7">
            <text:p>354122,72</text:p>
          </table:table-cell>
          <table:table-cell office:value-type="float" office:value="0" table:style-name="ce6">
            <text:p>0,00</text:p>
          </table:table-cell>
          <table:table-cell office:value-type="float" office:value="354122.72" table:style-name="ce8">
            <text:p>354.122,7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Nazaré da Mata <text:s/>- 02a Vara</text:p>
          </table:table-cell>
          <table:table-cell office:value-type="float" office:value="69602.31" table:style-name="ce6">
            <text:p>69.602,31</text:p>
          </table:table-cell>
          <table:table-cell office:value-type="float" office:value="167613.59" table:style-name="ce6">
            <text:p>167.613,59</text:p>
          </table:table-cell>
          <table:table-cell office:value-type="float" office:value="0" table:style-name="ce6">
            <text:p>0,00</text:p>
          </table:table-cell>
          <table:table-cell office:value-type="float" office:value="237215.9" table:style-name="ce7">
            <text:p>237215,9</text:p>
          </table:table-cell>
          <table:table-cell office:value-type="float" office:value="0" table:style-name="ce6">
            <text:p>0,00</text:p>
          </table:table-cell>
          <table:table-cell office:value-type="float" office:value="237215.9" table:style-name="ce8">
            <text:p>237.215,9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1a Vara</text:p>
          </table:table-cell>
          <table:table-cell office:value-type="float" office:value="137224.95999999999" table:style-name="ce6">
            <text:p>137.224,96</text:p>
          </table:table-cell>
          <table:table-cell office:value-type="float" office:value="935122.82" table:style-name="ce6">
            <text:p>935.122,82</text:p>
          </table:table-cell>
          <table:table-cell office:value-type="float" office:value="53314.16" table:style-name="ce6">
            <text:p>53.314,16</text:p>
          </table:table-cell>
          <table:table-cell office:value-type="float" office:value="1125661.94" table:style-name="ce7">
            <text:p>1125661,94</text:p>
          </table:table-cell>
          <table:table-cell office:value-type="float" office:value="0" table:style-name="ce6">
            <text:p>0,00</text:p>
          </table:table-cell>
          <table:table-cell office:value-type="float" office:value="1125661.94" table:style-name="ce8">
            <text:p>1.125.661,9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2a Vara</text:p>
          </table:table-cell>
          <table:table-cell office:value-type="float" office:value="208225.82" table:style-name="ce6">
            <text:p>208.225,82</text:p>
          </table:table-cell>
          <table:table-cell office:value-type="float" office:value="1017941.62" table:style-name="ce6">
            <text:p>1.017.941,62</text:p>
          </table:table-cell>
          <table:table-cell office:value-type="float" office:value="20985.37" table:style-name="ce6">
            <text:p>20.985,37</text:p>
          </table:table-cell>
          <table:table-cell office:value-type="float" office:value="1247152.81" table:style-name="ce7">
            <text:p>1247152,81</text:p>
          </table:table-cell>
          <table:table-cell office:value-type="float" office:value="0" table:style-name="ce6">
            <text:p>0,00</text:p>
          </table:table-cell>
          <table:table-cell office:value-type="float" office:value="1247152.81" table:style-name="ce8">
            <text:p>1.247.152,8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3a Vara</text:p>
          </table:table-cell>
          <table:table-cell office:value-type="float" office:value="165945.95000000001" table:style-name="ce6">
            <text:p>165.945,95</text:p>
          </table:table-cell>
          <table:table-cell office:value-type="float" office:value="1335392.6299999999" table:style-name="ce6">
            <text:p>1.335.392,63</text:p>
          </table:table-cell>
          <table:table-cell office:value-type="float" office:value="37847.480000000003" table:style-name="ce6">
            <text:p>37.847,48</text:p>
          </table:table-cell>
          <table:table-cell office:value-type="float" office:value="1539186.06" table:style-name="ce7">
            <text:p>1539186,06</text:p>
          </table:table-cell>
          <table:table-cell office:value-type="float" office:value="0" table:style-name="ce6">
            <text:p>0,00</text:p>
          </table:table-cell>
          <table:table-cell office:value-type="float" office:value="1539186.06" table:style-name="ce8">
            <text:p>1.539.186,0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4a Vara</text:p>
          </table:table-cell>
          <table:table-cell office:value-type="float" office:value="121744.98" table:style-name="ce6">
            <text:p>121.744,98</text:p>
          </table:table-cell>
          <table:table-cell office:value-type="float" office:value="228822.65" table:style-name="ce6">
            <text:p>228.822,65</text:p>
          </table:table-cell>
          <table:table-cell office:value-type="float" office:value="0" table:style-name="ce6">
            <text:p>0,00</text:p>
          </table:table-cell>
          <table:table-cell office:value-type="float" office:value="350567.63" table:style-name="ce7">
            <text:p>350567,63</text:p>
          </table:table-cell>
          <table:table-cell office:value-type="float" office:value="0" table:style-name="ce6">
            <text:p>0,00</text:p>
          </table:table-cell>
          <table:table-cell office:value-type="float" office:value="350567.63" table:style-name="ce8">
            <text:p>350.567,6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lmares <text:s/>- 01a Vara</text:p>
          </table:table-cell>
          <table:table-cell office:value-type="float" office:value="84051.26" table:style-name="ce6">
            <text:p>84.051,26</text:p>
          </table:table-cell>
          <table:table-cell office:value-type="float" office:value="341367.02" table:style-name="ce6">
            <text:p>341.367,02</text:p>
          </table:table-cell>
          <table:table-cell office:value-type="float" office:value="0" table:style-name="ce6">
            <text:p>0,00</text:p>
          </table:table-cell>
          <table:table-cell office:value-type="float" office:value="425418.28" table:style-name="ce7">
            <text:p>425418,28</text:p>
          </table:table-cell>
          <table:table-cell office:value-type="float" office:value="0" table:style-name="ce6">
            <text:p>0,00</text:p>
          </table:table-cell>
          <table:table-cell office:value-type="float" office:value="425418.28" table:style-name="ce8">
            <text:p>425.418,2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lmares <text:s/>- 02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ulista <text:s/>- 01a Vara</text:p>
          </table:table-cell>
          <table:table-cell office:value-type="float" office:value="224936.42" table:style-name="ce6">
            <text:p>224.936,42</text:p>
          </table:table-cell>
          <table:table-cell office:value-type="float" office:value="804284.94" table:style-name="ce6">
            <text:p>804.284,94</text:p>
          </table:table-cell>
          <table:table-cell office:value-type="float" office:value="7646.88" table:style-name="ce6">
            <text:p>7.646,88</text:p>
          </table:table-cell>
          <table:table-cell office:value-type="float" office:value="1036868.24" table:style-name="ce7">
            <text:p>1036868,24</text:p>
          </table:table-cell>
          <table:table-cell office:value-type="float" office:value="0" table:style-name="ce6">
            <text:p>0,00</text:p>
          </table:table-cell>
          <table:table-cell office:value-type="float" office:value="1036868.24" table:style-name="ce8">
            <text:p>1.036.868,2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ulista <text:s/>- 02a Vara</text:p>
          </table:table-cell>
          <table:table-cell office:value-type="float" office:value="173759.03" table:style-name="ce6">
            <text:p>173.759,03</text:p>
          </table:table-cell>
          <table:table-cell office:value-type="float" office:value="877958.05" table:style-name="ce6">
            <text:p>877.958,05</text:p>
          </table:table-cell>
          <table:table-cell office:value-type="float" office:value="1877.98" table:style-name="ce6">
            <text:p>1.877,98</text:p>
          </table:table-cell>
          <table:table-cell office:value-type="float" office:value="1053595.06" table:style-name="ce7">
            <text:p>1053595,06</text:p>
          </table:table-cell>
          <table:table-cell office:value-type="float" office:value="0" table:style-name="ce6">
            <text:p>0,00</text:p>
          </table:table-cell>
          <table:table-cell office:value-type="float" office:value="1053595.06" table:style-name="ce8">
            <text:p>1.053.595,0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squeira <text:s/>- 01a Vara</text:p>
          </table:table-cell>
          <table:table-cell office:value-type="float" office:value="171051.83" table:style-name="ce6">
            <text:p>171.051,83</text:p>
          </table:table-cell>
          <table:table-cell office:value-type="float" office:value="1596179.82" table:style-name="ce6">
            <text:p>1.596.179,82</text:p>
          </table:table-cell>
          <table:table-cell office:value-type="float" office:value="25361.77" table:style-name="ce6">
            <text:p>25.361,77</text:p>
          </table:table-cell>
          <table:table-cell office:value-type="float" office:value="1792593.42" table:style-name="ce7">
            <text:p>1792593,42</text:p>
          </table:table-cell>
          <table:table-cell office:value-type="float" office:value="0" table:style-name="ce6">
            <text:p>0,00</text:p>
          </table:table-cell>
          <table:table-cell office:value-type="float" office:value="1792593.42" table:style-name="ce8">
            <text:p>1.792.593,4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1a Vara</text:p>
          </table:table-cell>
          <table:table-cell office:value-type="float" office:value="197772.55" table:style-name="ce6">
            <text:p>197.772,55</text:p>
          </table:table-cell>
          <table:table-cell office:value-type="float" office:value="2120184.63" table:style-name="ce6">
            <text:p>2.120.184,63</text:p>
          </table:table-cell>
          <table:table-cell office:value-type="float" office:value="338651.85" table:style-name="ce6">
            <text:p>338.651,85</text:p>
          </table:table-cell>
          <table:table-cell office:value-type="float" office:value="2656609.0299999998" table:style-name="ce7">
            <text:p>2656609,03</text:p>
          </table:table-cell>
          <table:table-cell office:value-type="float" office:value="0" table:style-name="ce6">
            <text:p>0,00</text:p>
          </table:table-cell>
          <table:table-cell office:value-type="float" office:value="2656609.0299999998" table:style-name="ce8">
            <text:p>2.656.609,0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2a Vara</text:p>
          </table:table-cell>
          <table:table-cell office:value-type="float" office:value="86583.98" table:style-name="ce6">
            <text:p>86.583,98</text:p>
          </table:table-cell>
          <table:table-cell office:value-type="float" office:value="682234.34" table:style-name="ce6">
            <text:p>682.234,34</text:p>
          </table:table-cell>
          <table:table-cell office:value-type="float" office:value="44776.959999999999" table:style-name="ce6">
            <text:p>44.776,96</text:p>
          </table:table-cell>
          <table:table-cell office:value-type="float" office:value="813595.28" table:style-name="ce7">
            <text:p>813595,28</text:p>
          </table:table-cell>
          <table:table-cell office:value-type="float" office:value="0" table:style-name="ce6">
            <text:p>0,00</text:p>
          </table:table-cell>
          <table:table-cell office:value-type="float" office:value="813595.28" table:style-name="ce8">
            <text:p>813.595,2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3a Vara</text:p>
          </table:table-cell>
          <table:table-cell office:value-type="float" office:value="103726.13" table:style-name="ce6">
            <text:p>103.726,13</text:p>
          </table:table-cell>
          <table:table-cell office:value-type="float" office:value="1479181.27" table:style-name="ce6">
            <text:p>1.479.181,27</text:p>
          </table:table-cell>
          <table:table-cell office:value-type="float" office:value="362930.37" table:style-name="ce6">
            <text:p>362.930,37</text:p>
          </table:table-cell>
          <table:table-cell office:value-type="float" office:value="1945837.77" table:style-name="ce7">
            <text:p>1945837,77</text:p>
          </table:table-cell>
          <table:table-cell office:value-type="float" office:value="0" table:style-name="ce6">
            <text:p>0,00</text:p>
          </table:table-cell>
          <table:table-cell office:value-type="float" office:value="1945837.77" table:style-name="ce8">
            <text:p>1.945.837,7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1a Vara</text:p>
          </table:table-cell>
          <table:table-cell office:value-type="float" office:value="338082.45" table:style-name="ce6">
            <text:p>338.082,45</text:p>
          </table:table-cell>
          <table:table-cell office:value-type="float" office:value="1165990.23" table:style-name="ce6">
            <text:p>1.165.990,23</text:p>
          </table:table-cell>
          <table:table-cell office:value-type="float" office:value="89439.44" table:style-name="ce6">
            <text:p>89.439,44</text:p>
          </table:table-cell>
          <table:table-cell office:value-type="float" office:value="1593512.12" table:style-name="ce7">
            <text:p>1593512,12</text:p>
          </table:table-cell>
          <table:table-cell office:value-type="float" office:value="0" table:style-name="ce6">
            <text:p>0,00</text:p>
          </table:table-cell>
          <table:table-cell office:value-type="float" office:value="1593512.12" table:style-name="ce8">
            <text:p>1.593.512,1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2a Vara</text:p>
          </table:table-cell>
          <table:table-cell office:value-type="float" office:value="182993.91" table:style-name="ce6">
            <text:p>182.993,91</text:p>
          </table:table-cell>
          <table:table-cell office:value-type="float" office:value="1174194.33" table:style-name="ce6">
            <text:p>1.174.194,33</text:p>
          </table:table-cell>
          <table:table-cell office:value-type="float" office:value="46535.71" table:style-name="ce6">
            <text:p>46.535,71</text:p>
          </table:table-cell>
          <table:table-cell office:value-type="float" office:value="1403723.95" table:style-name="ce7">
            <text:p>1403723,95</text:p>
          </table:table-cell>
          <table:table-cell office:value-type="float" office:value="0" table:style-name="ce6">
            <text:p>0,00</text:p>
          </table:table-cell>
          <table:table-cell office:value-type="float" office:value="1403723.95" table:style-name="ce8">
            <text:p>1.403.723,9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3a Vara</text:p>
          </table:table-cell>
          <table:table-cell office:value-type="float" office:value="322528.68" table:style-name="ce6">
            <text:p>322.528,68</text:p>
          </table:table-cell>
          <table:table-cell office:value-type="float" office:value="1132123.54" table:style-name="ce6">
            <text:p>1.132.123,54</text:p>
          </table:table-cell>
          <table:table-cell office:value-type="float" office:value="23060.98" table:style-name="ce6">
            <text:p>23.060,98</text:p>
          </table:table-cell>
          <table:table-cell office:value-type="float" office:value="1477713.2" table:style-name="ce7">
            <text:p>1477713,2</text:p>
          </table:table-cell>
          <table:table-cell office:value-type="float" office:value="0" table:style-name="ce6">
            <text:p>0,00</text:p>
          </table:table-cell>
          <table:table-cell office:value-type="float" office:value="1477713.2" table:style-name="ce8">
            <text:p>1.477.713,2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4a Vara</text:p>
          </table:table-cell>
          <table:table-cell office:value-type="float" office:value="222010.9" table:style-name="ce6">
            <text:p>222.010,90</text:p>
          </table:table-cell>
          <table:table-cell office:value-type="float" office:value="3116520.93" table:style-name="ce6">
            <text:p>3.116.520,93</text:p>
          </table:table-cell>
          <table:table-cell office:value-type="float" office:value="295013.18" table:style-name="ce6">
            <text:p>295.013,18</text:p>
          </table:table-cell>
          <table:table-cell office:value-type="float" office:value="3633545.01" table:style-name="ce7">
            <text:p>3633545,01</text:p>
          </table:table-cell>
          <table:table-cell office:value-type="float" office:value="0" table:style-name="ce6">
            <text:p>0,00</text:p>
          </table:table-cell>
          <table:table-cell office:value-type="float" office:value="3633545.01" table:style-name="ce8">
            <text:p>3.633.545,0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5a Vara</text:p>
          </table:table-cell>
          <table:table-cell office:value-type="float" office:value="210749.86" table:style-name="ce6">
            <text:p>210.749,86</text:p>
          </table:table-cell>
          <table:table-cell office:value-type="float" office:value="1493618.6" table:style-name="ce6">
            <text:p>1.493.618,60</text:p>
          </table:table-cell>
          <table:table-cell office:value-type="float" office:value="65690.48" table:style-name="ce6">
            <text:p>65.690,48</text:p>
          </table:table-cell>
          <table:table-cell office:value-type="float" office:value="1770058.94" table:style-name="ce7">
            <text:p>1770058,94</text:p>
          </table:table-cell>
          <table:table-cell office:value-type="float" office:value="0" table:style-name="ce6">
            <text:p>0,00</text:p>
          </table:table-cell>
          <table:table-cell office:value-type="float" office:value="1770058.94" table:style-name="ce8">
            <text:p>1.770.058,9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6a Vara</text:p>
          </table:table-cell>
          <table:table-cell office:value-type="float" office:value="265032.59999999998" table:style-name="ce6">
            <text:p>265.032,60</text:p>
          </table:table-cell>
          <table:table-cell office:value-type="float" office:value="1350202.16" table:style-name="ce6">
            <text:p>1.350.202,16</text:p>
          </table:table-cell>
          <table:table-cell office:value-type="float" office:value="68340.479999999996" table:style-name="ce6">
            <text:p>68.340,48</text:p>
          </table:table-cell>
          <table:table-cell office:value-type="float" office:value="1683575.24" table:style-name="ce7">
            <text:p>1683575,24</text:p>
          </table:table-cell>
          <table:table-cell office:value-type="float" office:value="0" table:style-name="ce6">
            <text:p>0,00</text:p>
          </table:table-cell>
          <table:table-cell office:value-type="float" office:value="1683575.24" table:style-name="ce8">
            <text:p>1.683.575,2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7a Vara</text:p>
          </table:table-cell>
          <table:table-cell office:value-type="float" office:value="235558.86" table:style-name="ce6">
            <text:p>235.558,86</text:p>
          </table:table-cell>
          <table:table-cell office:value-type="float" office:value="3082436.19" table:style-name="ce6">
            <text:p>3.082.436,19</text:p>
          </table:table-cell>
          <table:table-cell office:value-type="float" office:value="141280.38" table:style-name="ce6">
            <text:p>141.280,38</text:p>
          </table:table-cell>
          <table:table-cell office:value-type="float" office:value="3459275.43" table:style-name="ce7">
            <text:p>3459275,43</text:p>
          </table:table-cell>
          <table:table-cell office:value-type="float" office:value="0" table:style-name="ce6">
            <text:p>0,00</text:p>
          </table:table-cell>
          <table:table-cell office:value-type="float" office:value="3459275.43" table:style-name="ce8">
            <text:p>3.459.275,4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8a Vara</text:p>
          </table:table-cell>
          <table:table-cell office:value-type="float" office:value="153261.19" table:style-name="ce6">
            <text:p>153.261,19</text:p>
          </table:table-cell>
          <table:table-cell office:value-type="float" office:value="1065826.23" table:style-name="ce6">
            <text:p>1.065.826,23</text:p>
          </table:table-cell>
          <table:table-cell office:value-type="float" office:value="5324.14" table:style-name="ce6">
            <text:p>5.324,14</text:p>
          </table:table-cell>
          <table:table-cell office:value-type="float" office:value="1224411.56" table:style-name="ce7">
            <text:p>1224411,56</text:p>
          </table:table-cell>
          <table:table-cell office:value-type="float" office:value="0" table:style-name="ce6">
            <text:p>0,00</text:p>
          </table:table-cell>
          <table:table-cell office:value-type="float" office:value="1224411.56" table:style-name="ce8">
            <text:p>1.224.411,5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9a Vara</text:p>
          </table:table-cell>
          <table:table-cell office:value-type="float" office:value="234687.93" table:style-name="ce6">
            <text:p>234.687,93</text:p>
          </table:table-cell>
          <table:table-cell office:value-type="float" office:value="1426405.58" table:style-name="ce6">
            <text:p>1.426.405,58</text:p>
          </table:table-cell>
          <table:table-cell office:value-type="float" office:value="13419.37" table:style-name="ce6">
            <text:p>13.419,37</text:p>
          </table:table-cell>
          <table:table-cell office:value-type="float" office:value="1674512.88" table:style-name="ce7">
            <text:p>1674512,88</text:p>
          </table:table-cell>
          <table:table-cell office:value-type="float" office:value="0" table:style-name="ce6">
            <text:p>0,00</text:p>
          </table:table-cell>
          <table:table-cell office:value-type="float" office:value="1674512.88" table:style-name="ce8">
            <text:p>1.674.512,8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0a Vara</text:p>
          </table:table-cell>
          <table:table-cell office:value-type="float" office:value="302631.65999999997" table:style-name="ce6">
            <text:p>302.631,66</text:p>
          </table:table-cell>
          <table:table-cell office:value-type="float" office:value="2274035.4900000002" table:style-name="ce6">
            <text:p>2.274.035,49</text:p>
          </table:table-cell>
          <table:table-cell office:value-type="float" office:value="10826.21" table:style-name="ce6">
            <text:p>10.826,21</text:p>
          </table:table-cell>
          <table:table-cell office:value-type="float" office:value="2587493.36" table:style-name="ce7">
            <text:p>2587493,36</text:p>
          </table:table-cell>
          <table:table-cell office:value-type="float" office:value="0" table:style-name="ce6">
            <text:p>0,00</text:p>
          </table:table-cell>
          <table:table-cell office:value-type="float" office:value="2587493.36" table:style-name="ce8">
            <text:p>2.587.493,3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1a Vara</text:p>
          </table:table-cell>
          <table:table-cell office:value-type="float" office:value="186544.66" table:style-name="ce6">
            <text:p>186.544,66</text:p>
          </table:table-cell>
          <table:table-cell office:value-type="float" office:value="1367579.42" table:style-name="ce6">
            <text:p>1.367.579,42</text:p>
          </table:table-cell>
          <table:table-cell office:value-type="float" office:value="68299.520000000004" table:style-name="ce6">
            <text:p>68.299,52</text:p>
          </table:table-cell>
          <table:table-cell office:value-type="float" office:value="1622423.6" table:style-name="ce7">
            <text:p>1622423,6</text:p>
          </table:table-cell>
          <table:table-cell office:value-type="float" office:value="0" table:style-name="ce6">
            <text:p>0,00</text:p>
          </table:table-cell>
          <table:table-cell office:value-type="float" office:value="1622423.6" table:style-name="ce8">
            <text:p>1.622.423,6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2a Vara</text:p>
          </table:table-cell>
          <table:table-cell office:value-type="float" office:value="303901.95" table:style-name="ce6">
            <text:p>303.901,95</text:p>
          </table:table-cell>
          <table:table-cell office:value-type="float" office:value="2156992.81" table:style-name="ce6">
            <text:p>2.156.992,81</text:p>
          </table:table-cell>
          <table:table-cell office:value-type="float" office:value="394654.55" table:style-name="ce6">
            <text:p>394.654,55</text:p>
          </table:table-cell>
          <table:table-cell office:value-type="float" office:value="2855549.31" table:style-name="ce7">
            <text:p>2855549,31</text:p>
          </table:table-cell>
          <table:table-cell office:value-type="float" office:value="0" table:style-name="ce6">
            <text:p>0,00</text:p>
          </table:table-cell>
          <table:table-cell office:value-type="float" office:value="2855549.31" table:style-name="ce8">
            <text:p>2.855.549,3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3a Vara</text:p>
          </table:table-cell>
          <table:table-cell office:value-type="float" office:value="200100.32" table:style-name="ce6">
            <text:p>200.100,32</text:p>
          </table:table-cell>
          <table:table-cell office:value-type="float" office:value="1502889.23" table:style-name="ce6">
            <text:p>1.502.889,23</text:p>
          </table:table-cell>
          <table:table-cell office:value-type="float" office:value="133768.53" table:style-name="ce6">
            <text:p>133.768,53</text:p>
          </table:table-cell>
          <table:table-cell office:value-type="float" office:value="1836758.08" table:style-name="ce7">
            <text:p>1836758,08</text:p>
          </table:table-cell>
          <table:table-cell office:value-type="float" office:value="0" table:style-name="ce6">
            <text:p>0,00</text:p>
          </table:table-cell>
          <table:table-cell office:value-type="float" office:value="1836758.08" table:style-name="ce8">
            <text:p>1.836.758,0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4a Vara</text:p>
          </table:table-cell>
          <table:table-cell office:value-type="float" office:value="334774.19" table:style-name="ce6">
            <text:p>334.774,19</text:p>
          </table:table-cell>
          <table:table-cell office:value-type="float" office:value="2501128.69" table:style-name="ce6">
            <text:p>2.501.128,69</text:p>
          </table:table-cell>
          <table:table-cell office:value-type="float" office:value="377309.95" table:style-name="ce6">
            <text:p>377.309,95</text:p>
          </table:table-cell>
          <table:table-cell office:value-type="float" office:value="3213212.83" table:style-name="ce7">
            <text:p>3213212,83</text:p>
          </table:table-cell>
          <table:table-cell office:value-type="float" office:value="0" table:style-name="ce6">
            <text:p>0,00</text:p>
          </table:table-cell>
          <table:table-cell office:value-type="float" office:value="3213212.83" table:style-name="ce8">
            <text:p>3.213.212,8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5a Vara</text:p>
          </table:table-cell>
          <table:table-cell office:value-type="float" office:value="294101.25" table:style-name="ce6">
            <text:p>294.101,25</text:p>
          </table:table-cell>
          <table:table-cell office:value-type="float" office:value="1502477.49" table:style-name="ce6">
            <text:p>1.502.477,49</text:p>
          </table:table-cell>
          <table:table-cell office:value-type="float" office:value="154992.29999999999" table:style-name="ce6">
            <text:p>154.992,30</text:p>
          </table:table-cell>
          <table:table-cell office:value-type="float" office:value="1951571.04" table:style-name="ce7">
            <text:p>1951571,04</text:p>
          </table:table-cell>
          <table:table-cell office:value-type="float" office:value="0" table:style-name="ce6">
            <text:p>0,00</text:p>
          </table:table-cell>
          <table:table-cell office:value-type="float" office:value="1951571.04" table:style-name="ce8">
            <text:p>1.951.571,0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6a Vara</text:p>
          </table:table-cell>
          <table:table-cell office:value-type="float" office:value="536437.51" table:style-name="ce6">
            <text:p>536.437,51</text:p>
          </table:table-cell>
          <table:table-cell office:value-type="float" office:value="3323043.59" table:style-name="ce6">
            <text:p>3.323.043,59</text:p>
          </table:table-cell>
          <table:table-cell office:value-type="float" office:value="92889.04" table:style-name="ce6">
            <text:p>92.889,04</text:p>
          </table:table-cell>
          <table:table-cell office:value-type="float" office:value="3952370.14" table:style-name="ce7">
            <text:p>3952370,14</text:p>
          </table:table-cell>
          <table:table-cell office:value-type="float" office:value="4287.63" table:style-name="ce6">
            <text:p>4.287,63</text:p>
          </table:table-cell>
          <table:table-cell office:value-type="float" office:value="3956657.77" table:style-name="ce8">
            <text:p>3.956.657,7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7a Vara</text:p>
          </table:table-cell>
          <table:table-cell office:value-type="float" office:value="232633.37" table:style-name="ce6">
            <text:p>232.633,37</text:p>
          </table:table-cell>
          <table:table-cell office:value-type="float" office:value="1608541" table:style-name="ce6">
            <text:p>1.608.541,00</text:p>
          </table:table-cell>
          <table:table-cell office:value-type="float" office:value="11925.81" table:style-name="ce6">
            <text:p>11.925,81</text:p>
          </table:table-cell>
          <table:table-cell office:value-type="float" office:value="1853100.18" table:style-name="ce7">
            <text:p>1853100,18</text:p>
          </table:table-cell>
          <table:table-cell office:value-type="float" office:value="0" table:style-name="ce6">
            <text:p>0,00</text:p>
          </table:table-cell>
          <table:table-cell office:value-type="float" office:value="1853100.18" table:style-name="ce8">
            <text:p>1.853.100,1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8a Vara</text:p>
          </table:table-cell>
          <table:table-cell office:value-type="float" office:value="292160.99" table:style-name="ce6">
            <text:p>292.160,99</text:p>
          </table:table-cell>
          <table:table-cell office:value-type="float" office:value="2843687.57" table:style-name="ce6">
            <text:p>2.843.687,57</text:p>
          </table:table-cell>
          <table:table-cell office:value-type="float" office:value="41291.54" table:style-name="ce6">
            <text:p>41.291,54</text:p>
          </table:table-cell>
          <table:table-cell office:value-type="float" office:value="3177140.1" table:style-name="ce7">
            <text:p>3177140,1</text:p>
          </table:table-cell>
          <table:table-cell office:value-type="float" office:value="0" table:style-name="ce6">
            <text:p>0,00</text:p>
          </table:table-cell>
          <table:table-cell office:value-type="float" office:value="3177140.1" table:style-name="ce8">
            <text:p>3.177.140,1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9a Vara</text:p>
          </table:table-cell>
          <table:table-cell office:value-type="float" office:value="184702.4" table:style-name="ce6">
            <text:p>184.702,40</text:p>
          </table:table-cell>
          <table:table-cell office:value-type="float" office:value="1030343.72" table:style-name="ce6">
            <text:p>1.030.343,72</text:p>
          </table:table-cell>
          <table:table-cell office:value-type="float" office:value="30755.67" table:style-name="ce6">
            <text:p>30.755,67</text:p>
          </table:table-cell>
          <table:table-cell office:value-type="float" office:value="1245801.79" table:style-name="ce7">
            <text:p>1245801,79</text:p>
          </table:table-cell>
          <table:table-cell office:value-type="float" office:value="0" table:style-name="ce6">
            <text:p>0,00</text:p>
          </table:table-cell>
          <table:table-cell office:value-type="float" office:value="1245801.79" table:style-name="ce8">
            <text:p>1.245.801,7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0a Vara</text:p>
          </table:table-cell>
          <table:table-cell office:value-type="float" office:value="230131.22" table:style-name="ce6">
            <text:p>230.131,22</text:p>
          </table:table-cell>
          <table:table-cell office:value-type="float" office:value="1438408.79" table:style-name="ce6">
            <text:p>1.438.408,79</text:p>
          </table:table-cell>
          <table:table-cell office:value-type="float" office:value="28870.46" table:style-name="ce6">
            <text:p>28.870,46</text:p>
          </table:table-cell>
          <table:table-cell office:value-type="float" office:value="1697410.47" table:style-name="ce7">
            <text:p>1697410,47</text:p>
          </table:table-cell>
          <table:table-cell office:value-type="float" office:value="0" table:style-name="ce6">
            <text:p>0,00</text:p>
          </table:table-cell>
          <table:table-cell office:value-type="float" office:value="1697410.47" table:style-name="ce8">
            <text:p>1.697.410,4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1a Vara</text:p>
          </table:table-cell>
          <table:table-cell office:value-type="float" office:value="240301.51" table:style-name="ce6">
            <text:p>240.301,51</text:p>
          </table:table-cell>
          <table:table-cell office:value-type="float" office:value="1879984.21" table:style-name="ce6">
            <text:p>1.879.984,21</text:p>
          </table:table-cell>
          <table:table-cell office:value-type="float" office:value="291139.46999999997" table:style-name="ce6">
            <text:p>291.139,47</text:p>
          </table:table-cell>
          <table:table-cell office:value-type="float" office:value="2411425.19" table:style-name="ce7">
            <text:p>2411425,19</text:p>
          </table:table-cell>
          <table:table-cell office:value-type="float" office:value="0" table:style-name="ce6">
            <text:p>0,00</text:p>
          </table:table-cell>
          <table:table-cell office:value-type="float" office:value="2411425.19" table:style-name="ce8">
            <text:p>2.411.425,1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2a Vara</text:p>
          </table:table-cell>
          <table:table-cell office:value-type="float" office:value="211775.7" table:style-name="ce6">
            <text:p>211.775,70</text:p>
          </table:table-cell>
          <table:table-cell office:value-type="float" office:value="995453.14" table:style-name="ce6">
            <text:p>995.453,14</text:p>
          </table:table-cell>
          <table:table-cell office:value-type="float" office:value="50314.12" table:style-name="ce6">
            <text:p>50.314,12</text:p>
          </table:table-cell>
          <table:table-cell office:value-type="float" office:value="1257542.96" table:style-name="ce7">
            <text:p>1257542,96</text:p>
          </table:table-cell>
          <table:table-cell office:value-type="float" office:value="0" table:style-name="ce6">
            <text:p>0,00</text:p>
          </table:table-cell>
          <table:table-cell office:value-type="float" office:value="1257542.96" table:style-name="ce8">
            <text:p>1.257.542,9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3a Vara</text:p>
          </table:table-cell>
          <table:table-cell office:value-type="float" office:value="1560584.54" table:style-name="ce6">
            <text:p>1.560.584,54</text:p>
          </table:table-cell>
          <table:table-cell office:value-type="float" office:value="2140458.4" table:style-name="ce6">
            <text:p>2.140.458,40</text:p>
          </table:table-cell>
          <table:table-cell office:value-type="float" office:value="36763.599999999999" table:style-name="ce6">
            <text:p>36.763,60</text:p>
          </table:table-cell>
          <table:table-cell office:value-type="float" office:value="3737806.54" table:style-name="ce7">
            <text:p>3737806,54</text:p>
          </table:table-cell>
          <table:table-cell office:value-type="float" office:value="0" table:style-name="ce6">
            <text:p>0,00</text:p>
          </table:table-cell>
          <table:table-cell office:value-type="float" office:value="3737806.54" table:style-name="ce8">
            <text:p>3.737.806,5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4a Vara</text:p>
          </table:table-cell>
          <table:table-cell office:value-type="float" office:value="113808.05" table:style-name="ce6">
            <text:p>113.808,05</text:p>
          </table:table-cell>
          <table:table-cell office:value-type="float" office:value="1262389.1000000001" table:style-name="ce6">
            <text:p>1.262.389,10</text:p>
          </table:table-cell>
          <table:table-cell office:value-type="float" office:value="47058.2" table:style-name="ce6">
            <text:p>47.058,20</text:p>
          </table:table-cell>
          <table:table-cell office:value-type="float" office:value="1423255.35" table:style-name="ce7">
            <text:p>1423255,35</text:p>
          </table:table-cell>
          <table:table-cell office:value-type="float" office:value="0" table:style-name="ce6">
            <text:p>0,00</text:p>
          </table:table-cell>
          <table:table-cell office:value-type="float" office:value="1423255.35" table:style-name="ce8">
            <text:p>1.423.255,3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ibeirão <text:s/>- 01a Vara</text:p>
          </table:table-cell>
          <table:table-cell office:value-type="float" office:value="147748.53" table:style-name="ce6">
            <text:p>147.748,53</text:p>
          </table:table-cell>
          <table:table-cell office:value-type="float" office:value="560933.5" table:style-name="ce6">
            <text:p>560.933,50</text:p>
          </table:table-cell>
          <table:table-cell office:value-type="float" office:value="13059.66" table:style-name="ce6">
            <text:p>13.059,66</text:p>
          </table:table-cell>
          <table:table-cell office:value-type="float" office:value="721741.69" table:style-name="ce7">
            <text:p>721741,69</text:p>
          </table:table-cell>
          <table:table-cell office:value-type="float" office:value="0" table:style-name="ce6">
            <text:p>0,00</text:p>
          </table:table-cell>
          <table:table-cell office:value-type="float" office:value="721741.69" table:style-name="ce8">
            <text:p>721.741,6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ibeirão <text:s/>- 02a Vara</text:p>
          </table:table-cell>
          <table:table-cell office:value-type="float" office:value="60.26" table:style-name="ce6">
            <text:p>60,26</text:p>
          </table:table-cell>
          <table:table-cell office:value-type="float" office:value="80.680000000000007" table:style-name="ce6">
            <text:p>80,68</text:p>
          </table:table-cell>
          <table:table-cell office:value-type="float" office:value="0" table:style-name="ce6">
            <text:p>0,00</text:p>
          </table:table-cell>
          <table:table-cell office:value-type="float" office:value="140.94" table:style-name="ce7">
            <text:p>140,94</text:p>
          </table:table-cell>
          <table:table-cell office:value-type="float" office:value="0" table:style-name="ce6">
            <text:p>0,00</text:p>
          </table:table-cell>
          <table:table-cell office:value-type="float" office:value="140.94" table:style-name="ce8">
            <text:p>140,9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algueiro <text:s/>- 01a Vara</text:p>
          </table:table-cell>
          <table:table-cell office:value-type="float" office:value="178295.5" table:style-name="ce6">
            <text:p>178.295,50</text:p>
          </table:table-cell>
          <table:table-cell office:value-type="float" office:value="629334.05000000005" table:style-name="ce6">
            <text:p>629.334,05</text:p>
          </table:table-cell>
          <table:table-cell office:value-type="float" office:value="14124.13" table:style-name="ce6">
            <text:p>14.124,13</text:p>
          </table:table-cell>
          <table:table-cell office:value-type="float" office:value="821753.68" table:style-name="ce7">
            <text:p>821753,68</text:p>
          </table:table-cell>
          <table:table-cell office:value-type="float" office:value="0" table:style-name="ce6">
            <text:p>0,00</text:p>
          </table:table-cell>
          <table:table-cell office:value-type="float" office:value="821753.68" table:style-name="ce8">
            <text:p>821.753,6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ão Lourenço da Mata <text:s/>- 01a Vara</text:p>
          </table:table-cell>
          <table:table-cell office:value-type="float" office:value="101208.24" table:style-name="ce6">
            <text:p>101.208,24</text:p>
          </table:table-cell>
          <table:table-cell office:value-type="float" office:value="922983.3" table:style-name="ce6">
            <text:p>922.983,30</text:p>
          </table:table-cell>
          <table:table-cell office:value-type="float" office:value="9067.35" table:style-name="ce6">
            <text:p>9.067,35</text:p>
          </table:table-cell>
          <table:table-cell office:value-type="float" office:value="1033258.89" table:style-name="ce7">
            <text:p>1033258,89</text:p>
          </table:table-cell>
          <table:table-cell office:value-type="float" office:value="0" table:style-name="ce6">
            <text:p>0,00</text:p>
          </table:table-cell>
          <table:table-cell office:value-type="float" office:value="1033258.89" table:style-name="ce8">
            <text:p>1.033.258,8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erra Talhada <text:s/>- 01a Vara</text:p>
          </table:table-cell>
          <table:table-cell office:value-type="float" office:value="231312.82" table:style-name="ce6">
            <text:p>231.312,82</text:p>
          </table:table-cell>
          <table:table-cell office:value-type="float" office:value="373086.44" table:style-name="ce6">
            <text:p>373.086,44</text:p>
          </table:table-cell>
          <table:table-cell office:value-type="float" office:value="2127.54" table:style-name="ce6">
            <text:p>2.127,54</text:p>
          </table:table-cell>
          <table:table-cell office:value-type="float" office:value="606526.80000000005" table:style-name="ce7">
            <text:p>606526,8</text:p>
          </table:table-cell>
          <table:table-cell office:value-type="float" office:value="31648.67" table:style-name="ce6">
            <text:p>31.648,67</text:p>
          </table:table-cell>
          <table:table-cell office:value-type="float" office:value="638175.47" table:style-name="ce8">
            <text:p>638.175,4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Timbaúba <text:s/>- 01a Vara</text:p>
          </table:table-cell>
          <table:table-cell office:value-type="float" office:value="103305.2" table:style-name="ce6">
            <text:p>103.305,20</text:p>
          </table:table-cell>
          <table:table-cell office:value-type="float" office:value="740172.6" table:style-name="ce6">
            <text:p>740.172,60</text:p>
          </table:table-cell>
          <table:table-cell office:value-type="float" office:value="190314.72" table:style-name="ce6">
            <text:p>190.314,72</text:p>
          </table:table-cell>
          <table:table-cell office:value-type="float" office:value="1033792.52" table:style-name="ce7">
            <text:p>1033792,52</text:p>
          </table:table-cell>
          <table:table-cell office:value-type="float" office:value="0" table:style-name="ce6">
            <text:p>0,00</text:p>
          </table:table-cell>
          <table:table-cell office:value-type="float" office:value="1033792.52" table:style-name="ce8">
            <text:p>1.033.792,5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Vitória de Santo Antão <text:s/>- 01a Vara</text:p>
          </table:table-cell>
          <table:table-cell office:value-type="float" office:value="215468.38" table:style-name="ce6">
            <text:p>215.468,38</text:p>
          </table:table-cell>
          <table:table-cell office:value-type="float" office:value="786949.06" table:style-name="ce6">
            <text:p>786.949,06</text:p>
          </table:table-cell>
          <table:table-cell office:value-type="float" office:value="208719.56" table:style-name="ce6">
            <text:p>208.719,56</text:p>
          </table:table-cell>
          <table:table-cell office:value-type="float" office:value="1211137" table:style-name="ce7">
            <text:p>1211137</text:p>
          </table:table-cell>
          <table:table-cell office:value-type="float" office:value="0" table:style-name="ce6">
            <text:p>0,00</text:p>
          </table:table-cell>
          <table:table-cell office:value-type="float" office:value="1211137" table:style-name="ce8">
            <text:p>1.211.137,00</text:p>
          </table:table-cell>
          <table:table-cell table:number-columns-repeated="16376" table:style-name="ce2"/>
        </table:table-row>
        <table:table-row table:style-name="ro8">
          <table:table-cell table:style-name="ce2"/>
          <table:table-cell office:value-type="string" table:style-name="ce9">
            <text:p>Total</text:p>
          </table:table-cell>
          <table:table-cell office:value-type="float" office:value="14897301.550000001" table:style-name="ce10">
            <text:p>14.897.301,55</text:p>
          </table:table-cell>
          <table:table-cell office:value-type="float" office:value="146652687.08000001" table:style-name="ce10">
            <text:p>146.652.687,08</text:p>
          </table:table-cell>
          <table:table-cell office:value-type="float" office:value="5629975.79" table:style-name="ce10">
            <text:p>5.629.975,79</text:p>
          </table:table-cell>
          <table:table-cell office:value-type="float" office:value="167179964.41999999" table:style-name="ce11">
            <text:p>167179964,4</text:p>
          </table:table-cell>
          <table:table-cell office:value-type="float" office:value="78094.759999999995" table:style-name="ce10">
            <text:p>78.094,76</text:p>
          </table:table-cell>
          <table:table-cell office:value-type="float" office:value="167258059.18000001" table:style-name="ce10">
            <text:p>167.258.059,18</text:p>
          </table:table-cell>
          <table:table-cell table:number-columns-repeated="16376" table:style-name="ce2"/>
        </table:table-row>
        <table:table-row table:style-name="ro9">
          <table:table-cell table:style-name="ce2"/>
          <table:table-cell office:value-type="string" table:number-columns-spanned="7" table:number-rows-spanned="1" table:style-name="ce20">
            <text:p>Nota: Os Foros Trabalhistas só possuem valores para Custas Processuais e Emolumentos Arrecadados.</text:p>
          </table:table-cell>
          <table:covered-table-cell table:number-columns-repeated="6"/>
          <table:table-cell table:number-columns-repeated="16376" table:style-name="ce2"/>
        </table:table-row>
        <table:table-row table:style-name="ro10">
          <table:table-cell table:style-name="ce2"/>
          <table:table-cell table:number-columns-repeated="16383" table:style-name="ce2"/>
        </table:table-row>
        <table:table-row table:number-rows-repeated="104849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48:46Z</meta:creation-date>
    <dc:date>2026-07-13T14:49:00Z</dc:date>
  </office:meta>
</office:document-meta>
</file>