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8.865cm"/>
    </style:style>
    <style:style style:name="co2" style:family="table-column">
      <style:table-column-properties fo:break-before="auto" style:column-width="9.834cm"/>
    </style:style>
    <style:style style:name="co3" style:family="table-column">
      <style:table-column-properties fo:break-before="auto" style:column-width="4.006cm"/>
    </style:style>
    <style:style style:name="co4" style:family="table-column">
      <style:table-column-properties fo:break-before="auto" style:column-width="3.803cm"/>
    </style:style>
    <style:style style:name="co5" style:family="table-column">
      <style:table-column-properties fo:break-before="auto" style:column-width="3.87cm"/>
    </style:style>
    <style:style style:name="co6" style:family="table-column">
      <style:table-column-properties fo:break-before="auto" style:column-width="1.709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2.274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ta1" style:family="table" style:master-page-name="PageStyle_5f_julho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6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8" style:family="table-cell" style:parent-style-name="Default">
      <style:table-cell-properties fo:background-color="#b3b3b3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9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0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4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6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7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9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0" style:family="table-cell" style:parent-style-name="Default">
      <style:table-cell-properties fo:border-bottom="0.06pt solid #000000" fo:background-color="#cccccc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2" style:family="table-cell" style:parent-style-name="Default">
      <style:table-cell-properties fo:border-bottom="0.06pt solid #000000" fo:background-color="#c0c0c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3" style:family="table-cell" style:parent-style-name="Default">
      <style:table-cell-properties fo:border-bottom="0.06pt solid #000000" fo:background-color="#969696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5" style:family="table-cell" style:parent-style-name="Default">
      <style:table-cell-properties fo:border-bottom="0.06pt solid #000000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7" style:family="table-cell" style:parent-style-name="Default">
      <style:table-cell-properties fo:border-bottom="0.06pt solid #000000" fo:background-color="#b2b2b2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9" style:family="table-cell" style:parent-style-name="Default">
      <style:table-cell-properties fo:background-color="#00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Liberation Sans2" fo:font-size="11pt" fo:font-style="normal" fo:text-shadow="none" style:text-underline-style="none" fo:font-weight="normal" style:font-size-asian="11pt" style:font-style-asian="normal" style:font-weight-asian="normal" style:font-name-complex="Liberation Sans2" style:font-size-complex="11pt" style:font-style-complex="normal" style:font-weight-complex="normal"/>
    </style:style>
    <style:style style:name="ce3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3" style:family="table-cell" style:parent-style-name="Default">
      <style:table-cell-properties fo:background-color="#b3b3b3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5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7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8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39" style:family="table-cell" style:parent-style-name="Default">
      <style:table-cell-properties fo:border-bottom="0.06pt solid #000000" fo:background-color="#969696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1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2" style:family="table-cell" style:parent-style-name="Default">
      <style:table-cell-properties fo:border-bottom="0.06pt solid #000000" fo:background-color="#b2b2b2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3" style:family="table-cell" style:parent-style-name="Default">
      <style:table-cell-properties fo:background-color="#00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5" style:family="table-cell" style:parent-style-name="Default">
      <style:table-cell-properties fo:background-color="#b3b3b3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8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9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0" style:family="table-cell" style:parent-style-name="Default">
      <style:table-cell-properties fo:border-bottom="0.06pt solid #000000" fo:background-color="#969696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1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2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3" style:family="table-cell" style:parent-style-name="Default">
      <style:table-cell-properties fo:border-bottom="0.06pt solid #000000" fo:background-color="#b2b2b2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4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5" style:family="table-cell" style:parent-style-name="Default" style:data-style-name="N2">
      <style:table-cell-properties fo:background-color="#b3b3b3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6" style:family="table-cell" style:parent-style-name="Default">
      <style:table-cell-properties fo:border-bottom="0.06pt solid #000000" fo:background-color="#969696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7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8" style:family="table-cell" style:parent-style-name="Default">
      <style:table-cell-properties fo:border-bottom="none" fo:background-color="#b2b2b2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61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2" style:family="table-cell" style:parent-style-name="Default" style:data-style-name="N118">
      <style:table-cell-properties fo:background-color="#c0c0c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4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5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38761d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8" style:family="table-cell" style:parent-style-name="Default">
      <style:table-cell-properties fo:border-bottom="none" fo:background-color="#b2b2b2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bold" style:font-size-asian="11pt" style:font-style-asian="normal" style:font-weight-asian="bold" style:font-name-complex="Liberation Sans1" style:font-size-complex="11pt" style:font-style-complex="normal" style:font-weight-complex="bold"/>
    </style:style>
    <style:style style:name="ce7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9pt" fo:font-style="normal" fo:text-shadow="none" style:text-underline-style="none" fo:font-weight="normal" style:font-size-asian="9pt" style:font-style-asian="normal" style:font-weight-asian="normal" style:font-name-complex="Liberation Sans1" style:font-size-complex="9pt" style:font-style-complex="normal" style:font-weight-complex="normal"/>
    </style:style>
    <style:style style:name="ce7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8761d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8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T1" style:family="text">
      <style:text-properties fo:color="#000000" style:font-name="Verdana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Verdana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Arial" style:font-name-complex="Ari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lh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20" table:default-cell-style-name="Default"/>
        <table:table-column table:style-name="co7" table:default-cell-style-name="Default"/>
        <table:table-column table:style-name="co8" table:number-columns-repeated="998" table:default-cell-style-name="Default"/>
        <table:table-row table:style-name="ro1">
          <table:table-cell table:style-name="ce1" office:value-type="string" calcext:value-type="string">
            <text:p>ANEXO VI - EMPREGADOS DE EMPRESAS CONTRATADAS EM EXERCÍCIO NOS ÓRGÃOS</text:p>
          </table:table-cell>
          <table:table-cell table:style-name="ce1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table:number-columns-repeated="4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TRT 6ª Região Pernambuco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3" office:value-type="string" calcext:value-type="string">
            <text:p><text:s/>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4" office:value-type="string" calcext:value-type="string" table:number-columns-spanned="2" table:number-rows-spanned="1">
            <text:p>Documentação mensal referente julho/2026</text:p>
          </table:table-cell>
          <table:covered-table-cell/>
          <table:table-cell table:style-name="ce2" table:number-columns-repeated="2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5" office:value-type="string" calcext:value-type="string" table:number-columns-spanned="4" table:number-rows-spanned="1">
            <text:p><text:span text:style-name="T1">Total de terceirizados</text:span><text:span text:style-name="T2">: 304 dos quais 129 estão lotados na 1ª instância e 51 na 2ª instância, sendo 124 na Área Administrativa.</text:span></text:p>
          </table:table-cell>
          <table:covered-table-cell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office:value-type="string" calcext:value-type="string">
            <text:p>Data da última atualização: 30/07/2026.</text:p>
          </table:table-cell>
          <table:table-cell table:style-name="ce2" table:number-columns-repeated="3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" table:number-columns-repeated="4"/>
          <table:table-cell table:style-name="ce60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6" office:value-type="string" calcext:value-type="string">
            <text:p><text:s text:c="12"/>Nome do empregado</text:p>
          </table:table-cell>
          <table:table-cell table:style-name="ce31" office:value-type="string" calcext:value-type="string">
            <text:p>Empresa</text:p>
          </table:table-cell>
          <table:table-cell table:style-name="ce31" office:value-type="string" calcext:value-type="string">
            <text:p>CNPJ</text:p>
          </table:table-cell>
          <table:table-cell table:style-name="ce31" office:value-type="string" calcext:value-type="string">
            <text:p>Cargo/Atividade</text:p>
          </table:table-cell>
          <table:table-cell table:style-name="ce31" office:value-type="string" calcext:value-type="string">
            <text:p>Lotação/Local de exercíci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Áurea Cristina Beltrão Ferreira Dias</text:p>
          </table:table-cell>
          <table:table-cell table:style-name="ce32" office:value-type="string" calcext:value-type="string">
            <text:p>BENNER TECNOLOGIA E SISTEMAS DE SAÚDE LTDA.</text:p>
          </table:table-cell>
          <table:table-cell table:style-name="ce44" office:value-type="string" calcext:value-type="string">
            <text:p>03.854.323/0001-30</text:p>
          </table:table-cell>
          <table:table-cell table:style-name="ce54" office:value-type="string" calcext:value-type="string">
            <text:p>Enfermeir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enete Maximo Maciel</text:p>
          </table:table-cell>
          <table:table-cell table:style-name="ce32" office:value-type="string" calcext:value-type="string">
            <text:p>BENNER TECNOLOGIA E SISTEMAS DE SAÚDE LTDA.</text:p>
          </table:table-cell>
          <table:table-cell table:style-name="ce44" office:value-type="string" calcext:value-type="string">
            <text:p>03.854.323/0001-30</text:p>
          </table:table-cell>
          <table:table-cell table:style-name="ce54" office:value-type="string" calcext:value-type="string">
            <text:p>Médic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Jorge Jose Alves da Luz</text:p>
          </table:table-cell>
          <table:table-cell table:style-name="ce32" office:value-type="string" calcext:value-type="string">
            <text:p>BENNER TECNOLOGIA E SISTEMAS DE SAÚDE LTDA.</text:p>
          </table:table-cell>
          <table:table-cell table:style-name="ce44" office:value-type="string" calcext:value-type="string">
            <text:p>03.854.323/0001-30</text:p>
          </table:table-cell>
          <table:table-cell table:style-name="ce54" office:value-type="string" calcext:value-type="string">
            <text:p>Fatu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ivacy Rodrigues Cardoso Silva</text:p>
          </table:table-cell>
          <table:table-cell table:style-name="ce32" office:value-type="string" calcext:value-type="string">
            <text:p>BENNER TECNOLOGIA E SISTEMAS DE SAÚDE LTDA.</text:p>
          </table:table-cell>
          <table:table-cell table:style-name="ce44" office:value-type="string" calcext:value-type="string">
            <text:p>03.854.323/0001-30</text:p>
          </table:table-cell>
          <table:table-cell table:style-name="ce54" office:value-type="string" calcext:value-type="string">
            <text:p>Enfermeir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Orcelio Fernandes Sampaio</text:p>
          </table:table-cell>
          <table:table-cell table:style-name="ce32" office:value-type="string" calcext:value-type="string">
            <text:p>BENNER TECNOLOGIA E SISTEMAS DE SAÚDE LTDA.</text:p>
          </table:table-cell>
          <table:table-cell table:style-name="ce44" office:value-type="string" calcext:value-type="string">
            <text:p>03.854.323/0001-30</text:p>
          </table:table-cell>
          <table:table-cell table:style-name="ce54" office:value-type="string" calcext:value-type="string">
            <text:p>Médico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8" office:value-type="float" office:value="5" calcext:value-type="float">
            <text:p>5</text:p>
          </table:table-cell>
          <table:table-cell table:style-name="ce33"/>
          <table:table-cell table:style-name="ce45"/>
          <table:table-cell table:style-name="ce55" table:number-columns-repeated="2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exandre Gomes de Oliveir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rthur Guilherme Virginio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Breno Henrique de Melo Ucho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Carmem Lúcia Vicente Filh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Claudia de Vasconcelos Souto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Edna Mari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Gustavo Jose da Silva Coelho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Kleber Marques de Almeida Oliveir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Carlos de Souz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Líder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irian Barbos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Patricia Lourenço Cavalcanti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aildo de Oliveira da Silva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Synthia da Rosa Santos</text:p>
          </table:table-cell>
          <table:table-cell table:style-name="ce34" office:value-type="string" calcext:value-type="string">
            <text:p>SERV MAIS Serviços de Limpeza LTDA.</text:p>
          </table:table-cell>
          <table:table-cell table:style-name="ce44" office:value-type="string" calcext:value-type="string">
            <text:p>01.438.073/0001 - 22</text:p>
          </table:table-cell>
          <table:table-cell table:style-name="ce54" office:value-type="string" calcext:value-type="string">
            <text:p>Motorista</text:p>
          </table:table-cell>
          <table:table-cell table:style-name="ce5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9" office:value-type="float" office:value="13" calcext:value-type="float">
            <text:p>13</text:p>
          </table:table-cell>
          <table:table-cell table:style-name="ce35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Iolanda Santos Nunes de Melo</text:p>
          </table:table-cell>
          <table:table-cell table:style-name="ce36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ia Virgem da Silva</text:p>
          </table:table-cell>
          <table:table-cell table:style-name="ce36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Rodrigo Correia de Barros</text:p>
          </table:table-cell>
          <table:table-cell table:style-name="ce34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47" office:value-type="string" calcext:value-type="string">
            <text:p>Mensageiro</text:p>
          </table:table-cell>
          <table:table-cell table:style-name="ce44" office:value-type="string" calcext:value-type="string">
            <text:p>TRT Sede/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0" office:value-type="float" office:value="3" calcext:value-type="float">
            <text:p>3</text:p>
          </table:table-cell>
          <table:table-cell table:style-name="ce3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mauri Jose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duardo Antonio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rivaldo Brito e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e Ataide da Silva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enilson Manoel da Silva Júnior</text:p>
          </table:table-cell>
          <table:table-cell table:style-name="ce28" office:value-type="string" calcext:value-type="string">
            <text:p>VR CONSTRUÇÕES E SERVIÇOS LTDA</text:p>
          </table:table-cell>
          <table:table-cell table:style-name="ce46" office:value-type="string" calcext:value-type="string">
            <text:p>25.452.166/0001-70</text:p>
          </table:table-cell>
          <table:table-cell table:style-name="ce7" office:value-type="string" calcext:value-type="string">
            <text:p>Aux. de Almoxarifado/Logística</text:p>
          </table:table-cell>
          <table:table-cell table:style-name="ce61" office:value-type="string" calcext:value-type="string">
            <text:p>RECIFE - CMLOG</text:p>
          </table:table-cell>
          <table:table-cell table:style-name="ce71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0" office:value-type="float" office:value="5" calcext:value-type="float">
            <text:p>5</text:p>
          </table:table-cell>
          <table:table-cell table:style-name="ce3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1" office:value-type="string" calcext:value-type="string">
            <text:p>Alexandre Silva do Nascimento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2" office:value-type="string" calcext:value-type="string">
            <text:p>Aline Luna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2" office:value-type="string" calcext:value-type="string">
            <text:p>Carlos Sérgio dos Santo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Claudemir Antônio da Cunh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Escola Judicial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Daniel Minervino de Lim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Dilma Gomes Cabral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Emerson do Nascimento Cost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Varas Paulist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Isaac Barbosa de Araújo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Josias Ferreira de Melo <text:s/>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Jaboatão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Karina Santos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Jaboatão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Lindoval Jose de Faria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elo José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7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Gomes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Orlando Jose Macen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4" office:value-type="string" calcext:value-type="string">
            <text:p>Segurança</text:p>
          </table:table-cell>
          <table:table-cell table:style-name="ce44" office:value-type="string" calcext:value-type="string">
            <text:p>Escola Judicial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Rui Bezerra da Silva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7" office:value-type="string" calcext:value-type="string">
            <text:p>Segurança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1" office:value-type="string" calcext:value-type="string">
            <text:p>Sergio dos Santos Freitas</text:p>
          </table:table-cell>
          <table:table-cell table:style-name="ce34" office:value-type="string" calcext:value-type="string">
            <text:p>Master Vigilancia Especializada Ltda</text:p>
          </table:table-cell>
          <table:table-cell table:style-name="ce44" office:value-type="string" calcext:value-type="string">
            <text:p>77.998.912/0020-91</text:p>
          </table:table-cell>
          <table:table-cell table:style-name="ce47" office:value-type="string" calcext:value-type="string">
            <text:p>Segurança</text:p>
          </table:table-cell>
          <table:table-cell table:style-name="ce44" office:value-type="string" calcext:value-type="string">
            <text:p>Varas Paulista</text:p>
          </table:table-cell>
          <table:table-cell table:style-name="ce72" table:number-columns-repeated="21"/>
          <table:table-cell table:number-columns-repeated="998"/>
        </table:table-row>
        <table:table-row table:style-name="ro1">
          <table:table-cell table:style-name="ce10" office:value-type="float" office:value="16" calcext:value-type="float">
            <text:p>16</text:p>
          </table:table-cell>
          <table:table-cell table:style-name="ce37" table:number-columns-repeated="3"/>
          <table:table-cell table:style-name="ce62"/>
          <table:table-cell table:style-name="ce70" office:value-type="string" calcext:value-type="string">
            <text:p>ok</text:p>
          </table:table-cell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ilda Pereira da Silva Paz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<text:s/>Ipoju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lio Agostinho Nasciment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emilson Araújo do Nasciment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a Coelho Ferreir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a Jose Martin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driano Barbos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cides Oliveir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mara Cost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a Carla Silva de Lacerd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1" office:value-type="string" calcext:value-type="string">
            <text:p>Ana Paula Nunes da Silva</text:p>
          </table:table-cell>
          <table:table-cell table:style-name="ce12" office:value-type="string" calcext:value-type="string">
            <text:p>WFS Construções Eireli</text:p>
          </table:table-cell>
          <table:table-cell table:style-name="ce47" office:value-type="string" calcext:value-type="string">
            <text:p>17.746.646/0001-15</text:p>
          </table:table-cell>
          <table:table-cell table:style-name="ce47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4"/>
          <table:table-cell table:style-name="ce83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a Paula Viana dos Anj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drea Maria da Silva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ndreia Carla de Santan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rthur Santan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Bruno Barbosa Carvalh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Cícera da Costa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Claudevan Jose de Assi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Clean Dias da Costa Rangel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13" office:value-type="string" calcext:value-type="string">
            <text:p>Daniele Ornilo de Souz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Recif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avid Gilson dos Santos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ayrllane Maria Ferreira da Silv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eivide da Silva Ram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Doralice Maria Cavalcanti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dson Jose da Silva Filho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liane Luna dos Santos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elma Batista Pereir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3" office:value-type="string" calcext:value-type="string">
            <text:p>Vara Cab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Elielson Rodrigo Dias de Freit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Eridinalva Francisca do Carmo Ribeir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Evellyn Bianca Lim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Fernanda Dias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4" office:value-type="string" calcext:value-type="string">
            <text:p>TRT Sede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Fernanda Silva de Araúj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lson de Freitas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nilda da Silva Mou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Belo Jardim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ermana Maria Barbo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Gerson Bernardino da Hora Filh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Gilberto Cordeiro de Sou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lvan Francisc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Ribeir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ovanni Carnei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Gizeli Silva Chav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acilene Regis Beltrâ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aqueline dos Santos Soares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Recif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6" office:value-type="string" calcext:value-type="string">
            <text:p>Jesse Germano Lira Per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essé José Barbos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oão Joaquim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Jorge Batista Silva da Cruz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7" office:value-type="string" calcext:value-type="string">
            <text:p>Jose Carlos Soares de Assi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8" office:value-type="string" calcext:value-type="string">
            <text:p>José Josemar Marqu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Arquivo Geral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efa Maria do Nascimento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pina</text:p>
          </table:table-cell>
          <table:table-cell table:style-name="ce75"/>
          <table:table-cell table:style-name="ce72" table:number-columns-repeated="20"/>
          <table:table-cell table:number-columns-repeated="998"/>
        </table:table-row>
        <table:table-row table:style-name="ro1">
          <table:table-cell table:style-name="ce19" office:value-type="string" calcext:value-type="string">
            <text:p>Josilene Lop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sivan Victor Barbosa Carvalh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Kiane Alves de Siqu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aílson Coelho Teix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eonardo Ferreira de Mari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eonardo Raimundo da Silva dos Anj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ucelia Alves de Souza Mendonç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6" office:value-type="string" calcext:value-type="string">
            <text:p>Lucicleide Freitas Galdin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65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ucineia Mar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Luis Henrique de Lim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Luiz Eduardo Novaes Mai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cos Antoni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Recif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Aparecida Freita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Cicera Nun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de Oliv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Conceição Domingo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Ferreir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Conceição Ferreira de Oliveira</text:p>
          </table:table-cell>
          <table:table-cell table:style-name="ce34" office:value-type="string" calcext:value-type="string">
            <text:p>WFS Construções Eireli</text:p>
          </table:table-cell>
          <table:table-cell table:style-name="ce44" office:value-type="string" calcext:value-type="string">
            <text:p>17.746.646/0001-15</text:p>
          </table:table-cell>
          <table:table-cell table:style-name="ce44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Maria da Paixão Rufino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Timbau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e Fatim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Graciene de Lim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Leniria Pereir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.Lourenço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jane Amorim de Almeid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ula Cristina de Santan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ula Maria Ribeiro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aqueline Xavier Souza de Lima Di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enilda Teixeira Alv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isoneide Araújo Pire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ita Anton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omildo Poncian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Rosicleide Felix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Rosineide Maria de L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de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Silene Roch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lvana Maria Barbos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lvania Olegario de Andrade 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3"/>
          <table:table-cell table:style-name="ce82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mone Maria de Souz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neide Silvestre Ferreir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intique Tavares de Freit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Teonia Maria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2">
          <table:table-cell table:style-name="ce7" office:value-type="string" calcext:value-type="string">
            <text:p>Valclecia Ped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demir Gomes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Cab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demira Santos Lin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aleria Vanda de França Leal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Varas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Veronice Polian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Afogad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Washington da Silva Dia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Welton Carlos Ribeiro da Silv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Wilita Damazio de Lima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5" office:value-type="string" calcext:value-type="string">
            <text:p>Zenaide Maria dos Santos</text:p>
          </table:table-cell>
          <table:table-cell table:style-name="ce17" office:value-type="string" calcext:value-type="string">
            <text:p>WFS Construções Eireli</text:p>
          </table:table-cell>
          <table:table-cell table:style-name="ce48" office:value-type="string" calcext:value-type="string">
            <text:p>17.746.646/0001-15</text:p>
          </table:table-cell>
          <table:table-cell table:style-name="ce48" office:value-type="string" calcext:value-type="string">
            <text:p>Aux Serv Gerais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0" office:value-type="float" office:value="97" calcext:value-type="float">
            <text:p>97</text:p>
          </table:table-cell>
          <table:table-cell table:style-name="ce38"/>
          <table:table-cell table:style-name="ce49" table:number-columns-repeated="2"/>
          <table:table-cell table:style-name="ce62"/>
          <table:table-cell table:style-name="ce70" office:value-type="string" calcext:value-type="string">
            <text:p>ok</text:p>
          </table:table-cell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dnas Leão da Roch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6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driana Maria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lessander de Jesus Melo Mend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lmir José Nascimento Santan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ônio José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onio Tavares Pragana Fi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rmando Ramos de Santana Fi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Bruno Rafael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ícero João Barbo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ristóvão Lopes de Araúj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niel Galdin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vid do Nascimento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avid Lins Quirin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Deodoro Bonifaci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ilson Benedito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naldo Cezar Barbos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dvaldo Francisc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as José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lizangela Maria Fer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manuel Roberto da Silva Lucen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merson Luis Domingos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rasmo Freire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Everton Loureiro de Lima Maciel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Jos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ernando Rodrigues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eorge Felipe de Azeved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Igarass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eorge Filip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Escola Judicial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bson Ghuterry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lberto Jose de Souza Ne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Givaldo Alencar Barbosa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trol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1" office:value-type="string" calcext:value-type="string">
            <text:p>Harrison William Coelh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66" office:value-type="string" calcext:value-type="string">
            <text:p>Set Transport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1" office:value-type="string" calcext:value-type="string">
            <text:p>Humberto Bento da Silv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66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Hugo Leonardo Nasciment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Iraneide Maria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ciane Pereir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ilson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ailson Lim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efferson Jose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lmares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ão Vitor da Silva Ram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nathan Lim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se Ailton Alves de Barr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Petrolina</text:p>
          </table:table-cell>
          <table:table-cell table:style-name="ce70"/>
          <table:table-cell table:style-name="ce69"/>
          <table:table-cell table:style-name="ce84"/>
          <table:table-cell table:style-name="ce69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Carlos da Silva Ramalh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Eduardo da Cost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Eliovam Batista Pe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Ferreira de Souza Ne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Arari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Marcos Carneir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Mário Nunes da Paz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Ipoju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Pedro de Amorim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icardo Benjamin de Barr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icardo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bo Sto Agostinh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Robert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Vitória Sto An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e Roberto Vicente Ferr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TI 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Romero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Wellington Leandr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Nazaré da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iede Leoncio Gom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osivaldo Rodrigues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uaru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ulio Patricio de Queiroz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.Lourenço Ma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arissa Fernanda Silva de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andro Ursulino de Lim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idjane Ramo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onardo <text:s/>Luiz Gomes do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evi Ricardo da Silva Alve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Gomes Bri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Belo Jardim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Luiz Henrique de Souza Dan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noel Felix de Freita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rcio Jose de França Silv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TI Afogad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auro Carneiro Leã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Olin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Mônica Suely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aulo César Vieira de Araúj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Timbaú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aulo Roberto Vieira de Lim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Carpi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Petrônio Gonçalv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aulist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aimundo Nonato Alv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algu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Maris Aguia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de Barreiro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Rouden Firmin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de Vitori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ildo Faustino de Olive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Fórum AJB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Ronaldo Gomes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amuel <text:s/>Sales Santos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aranhuns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andro José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Serra Talhad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bastiao Marinh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rgio Ricardo Lir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Alves da Souz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Set Transport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ilvio de Castro Maia Junior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Pesqueir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Sonia Maria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TRT 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Tarciana Maria da Silva Cristovã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Goian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delanea Soares do Nascimento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s Jaboat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demilson Ferreira de Amorim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Coord. Material e Logística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lmir Sá Ferreira de Albuquerque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Vara Limoeir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Vanderlon Severino da Silva</text:p>
          </table:table-cell>
          <table:table-cell table:style-name="ce17" office:value-type="string" calcext:value-type="string">
            <text:p>Clarear Comércio e Serviço de Mão de Obra – Eireli</text:p>
          </table:table-cell>
          <table:table-cell table:style-name="ce48" office:value-type="string" calcext:value-type="string">
            <text:p>02.567.270/0001-04</text:p>
          </table:table-cell>
          <table:table-cell table:style-name="ce48" office:value-type="string" calcext:value-type="string">
            <text:p>Aux. Portaria</text:p>
          </table:table-cell>
          <table:table-cell table:style-name="ce44" office:value-type="string" calcext:value-type="string">
            <text:p>Ribeirão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0" office:value-type="float" office:value="88" calcext:value-type="float">
            <text:p>88</text:p>
          </table:table-cell>
          <table:table-cell table:style-name="ce38"/>
          <table:table-cell table:style-name="ce49" table:number-columns-repeated="2"/>
          <table:table-cell table:style-name="ce37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Francisca Maria Rodrigues de Souza</text:p>
          </table:table-cell>
          <table:table-cell table:style-name="ce17" office:value-type="string" calcext:value-type="string">
            <text:p>Conserg Empreendimentos &amp; Serviços Ambientais</text:p>
          </table:table-cell>
          <table:table-cell table:style-name="ce48" office:value-type="string" calcext:value-type="string">
            <text:p>02.297.645/0001-63</text:p>
          </table:table-cell>
          <table:table-cell table:style-name="ce48" office:value-type="string" calcext:value-type="string">
            <text:p>Telefonista</text:p>
          </table:table-cell>
          <table:table-cell table:style-name="ce44" office:value-type="string" calcext:value-type="string">
            <text:p>Sede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Jessica Gomes dos Santos</text:p>
          </table:table-cell>
          <table:table-cell table:style-name="ce17" office:value-type="string" calcext:value-type="string">
            <text:p>Conserg Empreendimentos &amp; Serviços Ambientais</text:p>
          </table:table-cell>
          <table:table-cell table:style-name="ce48" office:value-type="string" calcext:value-type="string">
            <text:p>02.297.645/0001-64</text:p>
          </table:table-cell>
          <table:table-cell table:style-name="ce48" office:value-type="string" calcext:value-type="string">
            <text:p>Telefonista</text:p>
          </table:table-cell>
          <table:table-cell table:style-name="ce44" office:value-type="string" calcext:value-type="string">
            <text:p>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2" office:value-type="float" office:value="2" calcext:value-type="float">
            <text:p>2</text:p>
          </table:table-cell>
          <table:table-cell table:style-name="ce38"/>
          <table:table-cell table:style-name="ce49" table:number-columns-repeated="2"/>
          <table:table-cell table:style-name="ce37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roldo de Farias Acioly Net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73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ivanio Fernandes Siqueir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Deivid Jose Gouveia Barbos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Erlandson da Silva Vian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Pedro Freire Marcelin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-Técnica – Petrolin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rancisco <text:s/>Bernardo de Assis Neto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arcelo Henrique da Rocha Cost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lauco Brito Gouvei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fael Almeida dos Santos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drigo Cavalcanti de Lim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drigo Gomes da Silva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Victor Glauco Beringuel Fernandes</text:p>
          </table:table-cell>
          <table:table-cell table:style-name="ce17" office:value-type="string" calcext:value-type="string">
            <text:p>Lanlink Serviços de Informática S/A</text:p>
          </table:table-cell>
          <table:table-cell table:style-name="ce48" office:value-type="string" calcext:value-type="string">
            <text:p>19.877.300/0001-81</text:p>
          </table:table-cell>
          <table:table-cell table:style-name="ce48" office:value-type="string" calcext:value-type="string">
            <text:p>Téc. Sup. 2º nível</text:p>
          </table:table-cell>
          <table:table-cell table:style-name="ce44" office:value-type="string" calcext:value-type="string">
            <text:p>Sala técnica – Ed. Sed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3" office:value-type="float" office:value="12" calcext:value-type="float">
            <text:p>12</text:p>
          </table:table-cell>
          <table:table-cell table:style-name="ce39"/>
          <table:table-cell table:style-name="ce50"/>
          <table:table-cell table:style-name="ce56"/>
          <table:table-cell table:style-name="ce57"/>
          <table:table-cell table:style-name="ce69"/>
          <table:table-cell table:style-name="ce7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24" office:value-type="string" calcext:value-type="string">
            <text:p>Adriano de Oliveir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Mec. em refrigeraçã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7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14" office:value-type="string" calcext:value-type="string">
            <text:p>Adriano Paul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Antonio Caetano de Menezes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4" office:value-type="string" calcext:value-type="string">
            <text:p>Ariosvaldo Pereira Feitos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Araripina</text:p>
          </table:table-cell>
          <table:table-cell table:style-name="ce77" table:number-columns-repeated="3"/>
          <table:table-cell table:number-columns-repeated="1016"/>
        </table:table-row>
        <table:table-row table:style-name="ro1">
          <table:table-cell table:style-name="ce14" office:value-type="string" calcext:value-type="string">
            <text:p>Carlos Murilo de Souz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4" office:value-type="string" calcext:value-type="string">
            <text:p>Danilo de Souza Silv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78"/>
          <table:table-cell table:style-name="ce77" table:number-columns-repeated="2"/>
          <table:table-cell table:number-columns-repeated="1016"/>
        </table:table-row>
        <table:table-row table:style-name="ro1">
          <table:table-cell table:style-name="ce14" office:value-type="string" calcext:value-type="string">
            <text:p>Davi Meile Jose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Deyvson F. Marques Nun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Auxiliar administrativ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1" office:value-type="string" calcext:value-type="string">
            <text:p>Edmario Lopes de Santan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Edmilson Barbosa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Edson Arnaldo Alves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Caruaru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Erick Ricardo Soar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éc. Refrigeraçã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abio Alves de Souz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Frankberg Nascimento de Lim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ngenheiro Civil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ilson Oliveria de Mel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Gleybson Ferreira Guerr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Irandy Alves Ribeiro</text:p>
          </table:table-cell>
          <table:table-cell table:style-name="ce40" office:value-type="string" calcext:value-type="string">
            <text:p>Potencial Engenharia e Instalações Ltda.</text:p>
          </table:table-cell>
          <table:table-cell table:style-name="ce51" office:value-type="string" calcext:value-type="string">
            <text:p>01.724.109/0001-34</text:p>
          </table:table-cell>
          <table:table-cell table:style-name="ce51" office:value-type="string" calcext:value-type="string">
            <text:p>Pintor</text:p>
          </table:table-cell>
          <table:table-cell table:style-name="ce67" office:value-type="string" calcext:value-type="string">
            <text:p>Recife </text:p>
          </table:table-cell>
          <table:table-cell table:style-name="ce7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Italo Gabriel Alves de Oliveir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Jadilson Araujo <text:s/>de Almeid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Petrolina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ão Pedro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Alberto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Carlos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é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écnico em Som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Fernando de Sous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Luiz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Luiz de Moraes Chave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Jose Nivaldo da Silva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6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1" office:value-type="string" calcext:value-type="string">
            <text:p>Jose Roberto Gomes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ralh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5" office:value-type="string" calcext:value-type="string">
            <text:p>Josenildo Antero Fideli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72" table:number-columns-repeated="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25" office:value-type="string" calcext:value-type="string">
            <text:p>Josue Severino da Silva <text:s text:c="2"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Nazaré</text:p>
          </table:table-cell>
          <table:table-cell table:style-name="ce72" table:number-columns-repeated="2"/>
          <table:table-cell table:style-name="ce69" table:number-columns-repeated="19"/>
          <table:table-cell table:number-columns-repeated="998"/>
        </table:table-row>
        <table:table-row table:style-name="ro1">
          <table:table-cell table:style-name="ce14" office:value-type="string" calcext:value-type="string">
            <text:p>Kledson Luiz da Silva <text:s/>Franç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de Araujo Amanci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Luciano Sátiro de Araúj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anoel Domingos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Michele Maria Figueired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Encarregado adm.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Natanael Jose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Normandino Jose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Osvaldo Melo de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3"/>
          <table:table-cell table:style-name="ce72" table:number-columns-repeated="18"/>
          <table:table-cell table:number-columns-repeated="998"/>
        </table:table-row>
        <table:table-row table:style-name="ro1">
          <table:table-cell table:style-name="ce14" office:value-type="string" calcext:value-type="string">
            <text:p>Pedro Antonio de Lim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intor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Pedro Fernando Pimentel Nunes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Aux. admin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fael Felician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aphael Pierre de Lim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Tec. em eletricidad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icardo José Pereir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Marcen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Rogerio Alves do Carm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5</text:p>
          </table:table-cell>
          <table:table-cell table:style-name="ce48" office:value-type="string" calcext:value-type="string">
            <text:p>Eletricista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bastiao Marcelino da Silva Filho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Ferreira dos Santos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Severino Manoel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<text:s/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Valdir Francelino da Silva <text:s/>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Servente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7" office:value-type="string" calcext:value-type="string">
            <text:p>Waldemir Francisco da Silv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Bombeiro Hidraulic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Wellington Santos de Lima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Pedreiro</text:p>
          </table:table-cell>
          <table:table-cell table:style-name="ce44" office:value-type="string" calcext:value-type="string">
            <text:p>Recife 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14" office:value-type="string" calcext:value-type="string">
            <text:p>Zai Bento da Silva </text:p>
          </table:table-cell>
          <table:table-cell table:style-name="ce17" office:value-type="string" calcext:value-type="string">
            <text:p>Potencial Engenharia e Instalações Ltda.</text:p>
          </table:table-cell>
          <table:table-cell table:style-name="ce48" office:value-type="string" calcext:value-type="string">
            <text:p>01.724.109/0001-34</text:p>
          </table:table-cell>
          <table:table-cell table:style-name="ce48" office:value-type="string" calcext:value-type="string">
            <text:p>Oficial de manutenção</text:p>
          </table:table-cell>
          <table:table-cell table:style-name="ce44" office:value-type="string" calcext:value-type="string">
            <text:p>Barreiros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6" office:value-type="float" office:value="51" calcext:value-type="float">
            <text:p>51</text:p>
          </table:table-cell>
          <table:table-cell table:style-name="ce41"/>
          <table:table-cell table:style-name="ce52"/>
          <table:table-cell table:style-name="ce57" table:number-columns-repeated="2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14" office:value-type="string" calcext:value-type="string">
            <text:p>Claudino de Souza Barbosa Júnior</text:p>
          </table:table-cell>
          <table:table-cell table:style-name="ce17" office:value-type="string" calcext:value-type="string">
            <text:p>Suricate Serviços <text:s/>Terceirizados Ltda</text:p>
          </table:table-cell>
          <table:table-cell table:style-name="ce48" office:value-type="string" calcext:value-type="string">
            <text:p>08.055.277/0001-23</text:p>
          </table:table-cell>
          <table:table-cell table:style-name="ce48" office:value-type="string" calcext:value-type="string">
            <text:p>Designer Gráfico</text:p>
          </table:table-cell>
          <table:table-cell table:style-name="ce44" office:value-type="string" calcext:value-type="string">
            <text:p>Sede</text:p>
          </table:table-cell>
          <table:table-cell table:style-name="ce8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1" calcext:value-type="float">
            <text:p>1</text:p>
          </table:table-cell>
          <table:table-cell table:style-name="ce42"/>
          <table:table-cell table:style-name="ce53"/>
          <table:table-cell table:style-name="ce58"/>
          <table:table-cell table:style-name="ce68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8" office:value-type="string" calcext:value-type="string">
            <text:p>Adelmo Jose de Lim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table-cell table:style-name="ce164" table:number-columns-spanned="1" table:number-rows-spanned="5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Alex Mesquita da Silva Lim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oyce Albuquerque <text:s/>Domingos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Julio Cesar dos Santos Silva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Patricia Bezerra Soares</text:p>
          </table:table-cell>
          <table:table-cell table:style-name="ce32" office:value-type="string" calcext:value-type="string">
            <text:p>OPEN WORK SERVICE FACILITIES LTDA </text:p>
          </table:table-cell>
          <table:table-cell table:style-name="ce44" office:value-type="string" calcext:value-type="string">
            <text:p>22.083.263/0001-44</text:p>
          </table:table-cell>
          <table:table-cell table:style-name="ce44" office:value-type="string" calcext:value-type="string">
            <text:p>Auxiliar Administrativo</text:p>
          </table:table-cell>
          <table:table-cell table:style-name="ce44" office:value-type="string" calcext:value-type="string">
            <text:p>Arquivo Geral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5" calcext:value-type="float">
            <text:p>5</text:p>
          </table:table-cell>
          <table:table-cell table:style-name="ce27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8" office:value-type="string" calcext:value-type="string">
            <text:p>Ana Cristina Rocha Rossiter de Melo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table-cell table:style-name="ce164" table:number-columns-spanned="1" table:number-rows-spanned="4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Maria da Conceição Cavalcanti de Oliveira Santos 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Laudiceia Gama da Silva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7" office:value-type="string" calcext:value-type="string">
            <text:p>Sandra Maria de Moura Albuquerque da Costa</text:p>
          </table:table-cell>
          <table:table-cell table:style-name="ce7" office:value-type="string" calcext:value-type="string">
            <text:p>ELLEVEN COMÉRCIO E SERVIÇOS INTEGRADOS LTDA.</text:p>
          </table:table-cell>
          <table:table-cell table:style-name="ce44" office:value-type="string" calcext:value-type="string">
            <text:p>30.081.833/0001-95</text:p>
          </table:table-cell>
          <table:table-cell table:style-name="ce44" office:value-type="string" calcext:value-type="string">
            <text:p>Recepcionista</text:p>
          </table:table-cell>
          <table:table-cell table:style-name="ce44" office:value-type="string" calcext:value-type="string">
            <text:p>TRT Sede</text:p>
          </table:table-cell>
          <table:covered-table-cell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7" office:value-type="float" office:value="4" calcext:value-type="float">
            <text:p>4</text:p>
          </table:table-cell>
          <table:table-cell table:style-name="ce27" table:number-columns-repeated="4"/>
          <table:table-cell table:style-name="ce70"/>
          <table:table-cell table:style-name="ce69" table:number-columns-repeated="20"/>
          <table:table-cell table:number-columns-repeated="998"/>
        </table:table-row>
        <table:table-row table:style-name="ro1">
          <table:table-cell table:style-name="ce25" office:value-type="string" calcext:value-type="string">
            <text:p>Adsson Felipe da Silva</text:p>
          </table:table-cell>
          <table:table-cell table:style-name="ce28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59" office:value-type="string" calcext:value-type="string">
            <text:p>auxiliar de saúde bucal</text:p>
          </table:table-cell>
          <table:table-cell table:style-name="ce59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5" office:value-type="string" calcext:value-type="string">
            <text:p>Eliane Barros da Silva</text:p>
          </table:table-cell>
          <table:table-cell table:style-name="ce28" office:value-type="string" calcext:value-type="string">
            <text:p>TRANSFER SERVICE E APOIO ADMINISTRATIVO LTDA.</text:p>
          </table:table-cell>
          <table:table-cell table:style-name="ce44" office:value-type="string" calcext:value-type="string">
            <text:p>36.095.809/0001-91</text:p>
          </table:table-cell>
          <table:table-cell table:style-name="ce59" office:value-type="string" calcext:value-type="string">
            <text:p>auxiliar de saúde bucal</text:p>
          </table:table-cell>
          <table:table-cell table:style-name="ce59" office:value-type="string" calcext:value-type="string">
            <text:p>TRT Sede</text:p>
          </table:table-cell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7" office:value-type="float" office:value="2" calcext:value-type="float">
            <text:p>2</text:p>
          </table:table-cell>
          <table:table-cell table:style-name="ce27" table:number-columns-repeated="4"/>
          <table:table-cell table:style-name="ce69" table:number-columns-repeated="21"/>
          <table:table-cell table:number-columns-repeated="998"/>
        </table:table-row>
        <table:table-row table:style-name="ro1">
          <table:table-cell table:style-name="ce29" table:formula="of:=[.A15]+[.A29]+[.A33]+[.A39]+[.A56]+[.A154]+[.A243]+[.A246]+[.A259]+[.A311]+[.A313]+[.A319]+[.A324]+[.A327]" office:value-type="float" office:value="304" calcext:value-type="float">
            <text:p>304</text:p>
          </table:table-cell>
          <table:table-cell table:style-name="ce43" table:number-columns-repeated="4"/>
          <table:table-cell table:style-name="ce69" table:number-columns-repeated="21"/>
          <table:table-cell table:number-columns-repeated="998"/>
        </table:table-row>
        <table:table-row table:style-name="ro1" table:number-rows-repeated="2">
          <table:table-cell table:style-name="ce30"/>
          <table:table-cell table:number-columns-repeated="4"/>
          <table:table-cell table:style-name="ce69" table:number-columns-repeated="21"/>
          <table:table-cell table:number-columns-repeated="998"/>
        </table:table-row>
        <table:table-row table:style-name="ro1" table:number-rows-repeated="11">
          <table:table-cell table:style-name="ce30"/>
          <table:table-cell table:number-columns-repeated="1023"/>
        </table:table-row>
        <table:table-row table:style-name="ro1" table:number-rows-repeated="189">
          <table:table-cell table:number-columns-repeated="1024"/>
        </table:table-row>
        <table:table-row table:style-name="ro3" table:number-rows-repeated="477">
          <table:table-cell table:number-columns-repeated="1024"/>
        </table:table-row>
        <table:table-row table:style-name="ro2" table:number-rows-repeated="104756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_FilterDatabase" table:base-cell-address="$julho.$A$1" table:cell-range-address="$julho.$BT$4:.$BT$254"/>
        </table:named-expressions>
      </table:table>
      <table:named-expressions>
        <table:named-range table:name="Fucionários" table:base-cell-address="$julho.$A$1" table:cell-range-address="$julho.$B$5:.$B$242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2'" fo:font-size="11pt" style:font-name-asian="Linux Libertine G" style:font-family-asian="'Linux Libertine G'" style:font-family-generic-asian="system" style:font-pitch-asian="variable" style:font-size-asian="11pt" style:font-name-complex="Liberation Sans2" style:font-family-complex="'Liberation Sans2'" style:font-size-complex="11pt"/>
    </style:style>
    <number:number-style style:name="N0">
      <number:number number:min-integer-digits="1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18">
      <number:month number:textual="true"/>
      <number:text>/</number:text>
      <number:year/>
    </number:date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Liberation Sans2" fo:font-family="'Liberation Sans2'" fo:font-size="11pt" style:font-name-asian="Linux Libertine G" style:font-family-asian="'Linux Libertine G'" style:font-family-generic-asian="system" style:font-pitch-asian="variable" style:font-size-asian="11pt" style:font-name-complex="Liberation Sans2" style:font-family-complex="'Liberation Sans2'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89cm" fo:margin-bottom="2.489cm" fo:margin-left="2.007cm" fo:margin-right="2.007cm" style:print-page-order="ttb" style:first-page-number="continue" style:scale-to="7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 style:data-style-name="N2" text:time-value="12:54:14.484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julho" style:display-name="PageStyle_julh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1" meta:cell-count="1548" meta:object-count="0"/>
  </office:meta>
</office:document-meta>
</file>